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A3000000CCA468FD5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Tinos" svg:font-family="Tinos" style:font-pitch="variable"/>
  </office:font-face-decls>
  <office:automatic-styles>
    <style:style style:name="Таблица1" style:family="table">
      <style:table-properties style:width="16.831cm" fo:margin-left="-0.123cm" fo:margin-top="0cm" fo:margin-bottom="0cm" table:align="left" style:may-break-between-rows="false" style:writing-mode="page"/>
    </style:style>
    <style:style style:name="Таблица1.A" style:family="table-column">
      <style:table-column-properties style:column-width="4.875cm"/>
    </style:style>
    <style:style style:name="Таблица1.B" style:family="table-column">
      <style:table-column-properties style:column-width="11.954cm"/>
    </style:style>
    <style:style style:name="Таблица1.1" style:family="table-row">
      <style:table-row-properties style:min-row-height="1.058cm" fo:keep-together="always"/>
    </style:style>
    <style:style style:name="Таблица1.A1" style:family="table-cell">
      <style:table-cell-properties fo:padding-left="0.123cm" fo:padding-right="0.123cm" fo:padding-top="0cm" fo:padding-bottom="0cm" fo:border="0.75pt solid #000000"/>
    </style:style>
    <style:style style:name="Таблица2" style:family="table">
      <style:table-properties style:width="16.944cm" fo:margin-left="-0.191cm" fo:margin-top="0cm" fo:margin-bottom="0cm" table:align="left" style:writing-mode="page"/>
    </style:style>
    <style:style style:name="Таблица2.A" style:family="table-column">
      <style:table-column-properties style:column-width="6.191cm"/>
    </style:style>
    <style:style style:name="Таблица2.B" style:family="table-column">
      <style:table-column-properties style:column-width="10.751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fo:padding-left="0.191cm" fo:padding-right="0.191cm" fo:padding-top="0cm" fo:padding-bottom="0cm" fo:border="0.5pt solid #000000"/>
    </style:style>
    <style:style style:name="Таблица3" style:family="table">
      <style:table-properties style:width="16.944cm" fo:margin-left="-0.191cm" fo:margin-top="0cm" fo:margin-bottom="0cm" table:align="left" style:writing-mode="page"/>
    </style:style>
    <style:style style:name="Таблица3.A" style:family="table-column">
      <style:table-column-properties style:column-width="5.001cm"/>
    </style:style>
    <style:style style:name="Таблица3.B" style:family="table-column">
      <style:table-column-properties style:column-width="11.942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4" style:family="table">
      <style:table-properties style:width="16.944cm" fo:margin-left="-0.191cm" fo:margin-top="0cm" fo:margin-bottom="0cm" table:align="left" style:writing-mode="page"/>
    </style:style>
    <style:style style:name="Таблица4.A" style:family="table-column">
      <style:table-column-properties style:column-width="5.001cm"/>
    </style:style>
    <style:style style:name="Таблица4.B" style:family="table-column">
      <style:table-column-properties style:column-width="11.942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fo:padding-left="0.191cm" fo:padding-right="0.191cm" fo:padding-top="0cm" fo:padding-bottom="0cm" fo:border="0.5pt solid #000000"/>
    </style:style>
    <style:style style:name="Таблица5" style:family="table">
      <style:table-properties style:width="16.494cm" fo:margin-left="-0.191cm" fo:margin-top="0cm" fo:margin-bottom="0cm" table:align="left" style:writing-mode="page"/>
    </style:style>
    <style:style style:name="Таблица5.A" style:family="table-column">
      <style:table-column-properties style:column-width="3.898cm"/>
    </style:style>
    <style:style style:name="Таблица5.B" style:family="table-column">
      <style:table-column-properties style:column-width="12.594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fo:padding-left="0.191cm" fo:padding-right="0.191cm" fo:padding-top="0cm" fo:padding-bottom="0cm" fo:border="0.5pt solid #000000"/>
    </style:style>
    <style:style style:name="Таблица6" style:family="table">
      <style:table-properties style:width="15.983cm" fo:margin-left="-0.191cm" fo:margin-top="0cm" fo:margin-bottom="0cm" table:align="left" style:writing-mode="page"/>
    </style:style>
    <style:style style:name="Таблица6.A" style:family="table-column">
      <style:table-column-properties style:column-width="5.343cm"/>
    </style:style>
    <style:style style:name="Таблица6.B" style:family="table-column">
      <style:table-column-properties style:column-width="10.638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fo:padding-left="0.191cm" fo:padding-right="0.191cm" fo:padding-top="0cm" fo:padding-bottom="0cm" fo:border="0.5pt solid #000000"/>
    </style:style>
    <style:style style:name="Таблица7" style:family="table">
      <style:table-properties style:width="16.745cm" fo:margin-left="-0.191cm" fo:margin-top="0cm" fo:margin-bottom="0cm" table:align="left" style:writing-mode="page"/>
    </style:style>
    <style:style style:name="Таблица7.A" style:family="table-column">
      <style:table-column-properties style:column-width="3.992cm"/>
    </style:style>
    <style:style style:name="Таблица7.B" style:family="table-column">
      <style:table-column-properties style:column-width="12.751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fo:padding-left="0.191cm" fo:padding-right="0.191cm" fo:padding-top="0cm" fo:padding-bottom="0cm" fo:border="0.5pt solid #000000"/>
    </style:style>
    <style:style style:name="Таблица8" style:family="table">
      <style:table-properties style:width="30.515cm" fo:margin-left="-1.7cm" fo:margin-top="0cm" fo:margin-bottom="0cm" table:align="left" style:writing-mode="page"/>
    </style:style>
    <style:style style:name="Таблица8.A" style:family="table-column">
      <style:table-column-properties style:column-width="6.752cm"/>
    </style:style>
    <style:style style:name="Таблица8.B" style:family="table-column">
      <style:table-column-properties style:column-width="5.502cm"/>
    </style:style>
    <style:style style:name="Таблица8.C" style:family="table-column">
      <style:table-column-properties style:column-width="2.249cm"/>
    </style:style>
    <style:style style:name="Таблица8.D" style:family="table-column">
      <style:table-column-properties style:column-width="2.252cm"/>
    </style:style>
    <style:style style:name="Таблица8.F" style:family="table-column">
      <style:table-column-properties style:column-width="2.503cm"/>
    </style:style>
    <style:style style:name="Таблица8.G" style:family="table-column">
      <style:table-column-properties style:column-width="2.498cm"/>
    </style:style>
    <style:style style:name="Таблица8.J" style:family="table-column">
      <style:table-column-properties style:column-width="2.006cm"/>
    </style:style>
    <style:style style:name="Таблица8.1" style:family="table-row">
      <style:table-row-properties style:min-row-height="0.757cm" fo:keep-together="auto"/>
    </style:style>
    <style:style style:name="Таблица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" style:family="table-cell">
      <style:table-cell-properties fo:padding-left="0.191cm" fo:padding-right="0.191cm" fo:padding-top="0cm" fo:padding-bottom="0cm" fo:border="none"/>
    </style:style>
    <style:style style:name="Таблица8.2" style:family="table-row">
      <style:table-row-properties style:min-row-height="0.753cm" fo:keep-together="auto"/>
    </style:style>
    <style:style style:name="Таблица8.C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" style:family="table-cell">
      <style:table-cell-properties fo:padding-left="0.191cm" fo:padding-right="0.191cm" fo:padding-top="0cm" fo:padding-bottom="0cm" fo:border="none"/>
    </style:style>
    <style:style style:name="Таблица8.3" style:family="table-row">
      <style:table-row-properties style:min-row-height="0.448cm" fo:keep-together="auto"/>
    </style:style>
    <style:style style:name="Таблица8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" style:family="table-cell">
      <style:table-cell-properties fo:padding-left="0.191cm" fo:padding-right="0.191cm" fo:padding-top="0cm" fo:padding-bottom="0cm" fo:border="none"/>
    </style:style>
    <style:style style:name="Таблица8.4" style:family="table-row">
      <style:table-row-properties style:min-row-height="0.485cm" fo:keep-together="auto"/>
    </style:style>
    <style:style style:name="Таблица8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" style:family="table-cell">
      <style:table-cell-properties fo:padding-left="0.191cm" fo:padding-right="0.191cm" fo:padding-top="0cm" fo:padding-bottom="0cm" fo:border="none"/>
    </style:style>
    <style:style style:name="Таблица8.5" style:family="table-row">
      <style:table-row-properties style:min-row-height="0.452cm" fo:keep-together="auto"/>
    </style:style>
    <style:style style:name="Таблица8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" style:family="table-cell">
      <style:table-cell-properties fo:padding-left="0.191cm" fo:padding-right="0.191cm" fo:padding-top="0cm" fo:padding-bottom="0cm" fo:border="none"/>
    </style:style>
    <style:style style:name="Таблица8.6" style:family="table-row">
      <style:table-row-properties style:min-row-height="0.457cm" fo:keep-together="auto"/>
    </style:style>
    <style:style style:name="Таблица8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" style:family="table-cell">
      <style:table-cell-properties fo:padding-left="0.191cm" fo:padding-right="0.191cm" fo:padding-top="0cm" fo:padding-bottom="0cm" fo:border="none"/>
    </style:style>
    <style:style style:name="Таблица8.7" style:family="table-row">
      <style:table-row-properties style:min-row-height="0.469cm" fo:keep-together="auto"/>
    </style:style>
    <style:style style:name="Таблица8.A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" style:family="table-cell">
      <style:table-cell-properties fo:padding-left="0.191cm" fo:padding-right="0.191cm" fo:padding-top="0cm" fo:padding-bottom="0cm" fo:border="none"/>
    </style:style>
    <style:style style:name="Таблица8.8" style:family="table-row">
      <style:table-row-properties style:min-row-height="0.986cm" fo:keep-together="auto"/>
    </style:style>
    <style:style style:name="Таблица8.A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" style:family="table-cell">
      <style:table-cell-properties fo:padding-left="0.191cm" fo:padding-right="0.191cm" fo:padding-top="0cm" fo:padding-bottom="0cm" fo:border="none"/>
    </style:style>
    <style:style style:name="Таблица8.9" style:family="table-row">
      <style:table-row-properties style:min-row-height="0.39cm" fo:keep-together="auto"/>
    </style:style>
    <style:style style:name="Таблица8.A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C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" style:family="table-cell">
      <style:table-cell-properties fo:padding-left="0.191cm" fo:padding-right="0.191cm" fo:padding-top="0cm" fo:padding-bottom="0cm" fo:border="none"/>
    </style:style>
    <style:style style:name="Таблица8.10" style:family="table-row">
      <style:table-row-properties style:min-row-height="0.226cm" fo:keep-together="auto"/>
    </style:style>
    <style:style style:name="Таблица8.A10" style:family="table-cell">
      <style:table-cell-properties fo:padding-left="0.191cm" fo:padding-right="0.191cm" fo:padding-top="0cm" fo:padding-bottom="0cm" fo:border="0.5pt solid #000000"/>
    </style:style>
    <style:style style:name="Таблица8.B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I10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10" style:family="table-cell">
      <style:table-cell-properties fo:padding-left="0.191cm" fo:padding-right="0.191cm" fo:padding-top="0cm" fo:padding-bottom="0cm" fo:border="none"/>
    </style:style>
    <style:style style:name="Таблица8.11" style:family="table-row">
      <style:table-row-properties style:min-row-height="0.215cm" fo:keep-together="auto"/>
    </style:style>
    <style:style style:name="Таблица8.A11" style:family="table-cell">
      <style:table-cell-properties fo:padding-left="0.191cm" fo:padding-right="0.191cm" fo:padding-top="0cm" fo:padding-bottom="0cm" fo:border="0.5pt solid #000000"/>
    </style:style>
    <style:style style:name="Таблица8.B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" style:family="table-cell">
      <style:table-cell-properties fo:padding-left="0.191cm" fo:padding-right="0.191cm" fo:padding-top="0cm" fo:padding-bottom="0cm" fo:border="none"/>
    </style:style>
    <style:style style:name="Таблица8.A12" style:family="table-cell">
      <style:table-cell-properties fo:padding-left="0.191cm" fo:padding-right="0.191cm" fo:padding-top="0cm" fo:padding-bottom="0cm" fo:border="0.5pt solid #000000"/>
    </style:style>
    <style:style style:name="Таблица8.B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" style:family="table-cell">
      <style:table-cell-properties fo:padding-left="0.191cm" fo:padding-right="0.191cm" fo:padding-top="0cm" fo:padding-bottom="0cm" fo:border="none"/>
    </style:style>
    <style:style style:name="Таблица8.A13" style:family="table-cell">
      <style:table-cell-properties fo:padding-left="0.191cm" fo:padding-right="0.191cm" fo:padding-top="0cm" fo:padding-bottom="0cm" fo:border="0.5pt solid #000000"/>
    </style:style>
    <style:style style:name="Таблица8.B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" style:family="table-cell">
      <style:table-cell-properties fo:padding-left="0.191cm" fo:padding-right="0.191cm" fo:padding-top="0cm" fo:padding-bottom="0cm" fo:border="none"/>
    </style:style>
    <style:style style:name="Таблица8.A14" style:family="table-cell">
      <style:table-cell-properties fo:padding-left="0.191cm" fo:padding-right="0.191cm" fo:padding-top="0cm" fo:padding-bottom="0cm" fo:border="0.5pt solid #000000"/>
    </style:style>
    <style:style style:name="Таблица8.B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4" style:family="table-cell">
      <style:table-cell-properties fo:padding-left="0.191cm" fo:padding-right="0.191cm" fo:padding-top="0cm" fo:padding-bottom="0cm" fo:border="none"/>
    </style:style>
    <style:style style:name="Таблица8.A15" style:family="table-cell">
      <style:table-cell-properties fo:padding-left="0.191cm" fo:padding-right="0.191cm" fo:padding-top="0cm" fo:padding-bottom="0cm" fo:border="0.5pt solid #000000"/>
    </style:style>
    <style:style style:name="Таблица8.B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" style:family="table-cell">
      <style:table-cell-properties fo:padding-left="0.191cm" fo:padding-right="0.191cm" fo:padding-top="0cm" fo:padding-bottom="0cm" fo:border="none"/>
    </style:style>
    <style:style style:name="Таблица8.16" style:family="table-row">
      <style:table-row-properties style:min-row-height="0.623cm" fo:keep-together="auto"/>
    </style:style>
    <style:style style:name="Таблица8.A16" style:family="table-cell">
      <style:table-cell-properties fo:padding-left="0.191cm" fo:padding-right="0.191cm" fo:padding-top="0cm" fo:padding-bottom="0cm" fo:border="0.5pt solid #000000"/>
    </style:style>
    <style:style style:name="Таблица8.B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" style:family="table-cell">
      <style:table-cell-properties fo:padding-left="0.191cm" fo:padding-right="0.191cm" fo:padding-top="0cm" fo:padding-bottom="0cm" fo:border="none"/>
    </style:style>
    <style:style style:name="Таблица8.17" style:family="table-row">
      <style:table-row-properties style:min-row-height="0.326cm" fo:keep-together="auto"/>
    </style:style>
    <style:style style:name="Таблица8.G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" style:family="table-cell">
      <style:table-cell-properties fo:padding-left="0.191cm" fo:padding-right="0.191cm" fo:padding-top="0cm" fo:padding-bottom="0cm" fo:border="none"/>
    </style:style>
    <style:style style:name="Таблица8.G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" style:family="table-cell">
      <style:table-cell-properties fo:padding-left="0.191cm" fo:padding-right="0.191cm" fo:padding-top="0cm" fo:padding-bottom="0cm" fo:border="none"/>
    </style:style>
    <style:style style:name="Таблица8.G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" style:family="table-cell">
      <style:table-cell-properties fo:padding-left="0.191cm" fo:padding-right="0.191cm" fo:padding-top="0cm" fo:padding-bottom="0cm" fo:border="none"/>
    </style:style>
    <style:style style:name="Таблица8.G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" style:family="table-cell">
      <style:table-cell-properties fo:padding-left="0.191cm" fo:padding-right="0.191cm" fo:padding-top="0cm" fo:padding-bottom="0cm" fo:border="none"/>
    </style:style>
    <style:style style:name="Таблица8.G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" style:family="table-cell">
      <style:table-cell-properties fo:padding-left="0.191cm" fo:padding-right="0.191cm" fo:padding-top="0cm" fo:padding-bottom="0cm" fo:border="none"/>
    </style:style>
    <style:style style:name="Таблица8.G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" style:family="table-cell">
      <style:table-cell-properties fo:padding-left="0.191cm" fo:padding-right="0.191cm" fo:padding-top="0cm" fo:padding-bottom="0cm" fo:border="none"/>
    </style:style>
    <style:style style:name="Таблица8.G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" style:family="table-cell">
      <style:table-cell-properties fo:padding-left="0.191cm" fo:padding-right="0.191cm" fo:padding-top="0cm" fo:padding-bottom="0cm" fo:border="none"/>
    </style:style>
    <style:style style:name="Таблица8.J24" style:family="table-cell">
      <style:table-cell-properties fo:padding-left="0.191cm" fo:padding-right="0.191cm" fo:padding-top="0cm" fo:padding-bottom="0cm" fo:border="none"/>
    </style:style>
    <style:style style:name="Таблица8.J25" style:family="table-cell">
      <style:table-cell-properties fo:padding-left="0.191cm" fo:padding-right="0.191cm" fo:padding-top="0cm" fo:padding-bottom="0cm" fo:border="none"/>
    </style:style>
    <style:style style:name="Таблица8.I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6" style:family="table-cell">
      <style:table-cell-properties fo:padding-left="0.191cm" fo:padding-right="0.191cm" fo:padding-top="0cm" fo:padding-bottom="0cm" fo:border="none"/>
    </style:style>
    <style:style style:name="Таблица8.I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7" style:family="table-cell">
      <style:table-cell-properties fo:padding-left="0.191cm" fo:padding-right="0.191cm" fo:padding-top="0cm" fo:padding-bottom="0cm" fo:border="none"/>
    </style:style>
    <style:style style:name="Таблица8.I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8" style:family="table-cell">
      <style:table-cell-properties fo:padding-left="0.191cm" fo:padding-right="0.191cm" fo:padding-top="0cm" fo:padding-bottom="0cm" fo:border="none"/>
    </style:style>
    <style:style style:name="Таблица8.I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9" style:family="table-cell">
      <style:table-cell-properties fo:padding-left="0.191cm" fo:padding-right="0.191cm" fo:padding-top="0cm" fo:padding-bottom="0cm" fo:border="none"/>
    </style:style>
    <style:style style:name="Таблица8.I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0" style:family="table-cell">
      <style:table-cell-properties fo:padding-left="0.191cm" fo:padding-right="0.191cm" fo:padding-top="0cm" fo:padding-bottom="0cm" fo:border="none"/>
    </style:style>
    <style:style style:name="Таблица8.31" style:family="table-row">
      <style:table-row-properties style:min-row-height="0.28cm" fo:keep-together="auto"/>
    </style:style>
    <style:style style:name="Таблица8.G3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H31" style:family="table-cell">
      <style:table-cell-properties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31" style:family="table-cell">
      <style:table-cell-properties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31" style:family="table-cell">
      <style:table-cell-properties fo:padding-left="0.191cm" fo:padding-right="0.191cm" fo:padding-top="0cm" fo:padding-bottom="0cm" fo:border="none"/>
    </style:style>
    <style:style style:name="Таблица8.32" style:family="table-row">
      <style:table-row-properties style:min-row-height="0.432cm" fo:keep-together="auto"/>
    </style:style>
    <style:style style:name="Таблица8.A32" style:family="table-cell">
      <style:table-cell-properties fo:padding-left="0.191cm" fo:padding-right="0.191cm" fo:padding-top="0cm" fo:padding-bottom="0cm" fo:border="0.5pt solid #000000"/>
    </style:style>
    <style:style style:name="Таблица8.B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H32" style:family="table-cell">
      <style:table-cell-properties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32" style:family="table-cell">
      <style:table-cell-properties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32" style:family="table-cell">
      <style:table-cell-properties fo:padding-left="0.191cm" fo:padding-right="0.191cm" fo:padding-top="0cm" fo:padding-bottom="0cm" fo:border="none"/>
    </style:style>
    <style:style style:name="Таблица8.A33" style:family="table-cell">
      <style:table-cell-properties fo:padding-left="0.191cm" fo:padding-right="0.191cm" fo:padding-top="0cm" fo:padding-bottom="0cm" fo:border="0.5pt solid #000000"/>
    </style:style>
    <style:style style:name="Таблица8.B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3" style:family="table-cell">
      <style:table-cell-properties fo:padding-left="0.191cm" fo:padding-right="0.191cm" fo:padding-top="0cm" fo:padding-bottom="0cm" fo:border="none"/>
    </style:style>
    <style:style style:name="Таблица8.A34" style:family="table-cell">
      <style:table-cell-properties fo:padding-left="0.191cm" fo:padding-right="0.191cm" fo:padding-top="0cm" fo:padding-bottom="0cm" fo:border="0.5pt solid #000000"/>
    </style:style>
    <style:style style:name="Таблица8.B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4" style:family="table-cell">
      <style:table-cell-properties fo:padding-left="0.191cm" fo:padding-right="0.191cm" fo:padding-top="0cm" fo:padding-bottom="0cm" fo:border="none"/>
    </style:style>
    <style:style style:name="Таблица8.A35" style:family="table-cell">
      <style:table-cell-properties fo:padding-left="0.191cm" fo:padding-right="0.191cm" fo:padding-top="0cm" fo:padding-bottom="0cm" fo:border="0.5pt solid #000000"/>
    </style:style>
    <style:style style:name="Таблица8.B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5" style:family="table-cell">
      <style:table-cell-properties fo:padding-left="0.191cm" fo:padding-right="0.191cm" fo:padding-top="0cm" fo:padding-bottom="0cm" fo:border="none"/>
    </style:style>
    <style:style style:name="Таблица8.A36" style:family="table-cell">
      <style:table-cell-properties fo:padding-left="0.191cm" fo:padding-right="0.191cm" fo:padding-top="0cm" fo:padding-bottom="0cm" fo:border="0.5pt solid #000000"/>
    </style:style>
    <style:style style:name="Таблица8.B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6" style:family="table-cell">
      <style:table-cell-properties fo:padding-left="0.191cm" fo:padding-right="0.191cm" fo:padding-top="0cm" fo:padding-bottom="0cm" fo:border="none"/>
    </style:style>
    <style:style style:name="Таблица8.A37" style:family="table-cell">
      <style:table-cell-properties fo:padding-left="0.191cm" fo:padding-right="0.191cm" fo:padding-top="0cm" fo:padding-bottom="0cm" fo:border="0.5pt solid #000000"/>
    </style:style>
    <style:style style:name="Таблица8.B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7" style:family="table-cell">
      <style:table-cell-properties fo:padding-left="0.191cm" fo:padding-right="0.191cm" fo:padding-top="0cm" fo:padding-bottom="0cm" fo:border="none"/>
    </style:style>
    <style:style style:name="Таблица8.38" style:family="table-row">
      <style:table-row-properties style:min-row-height="0.476cm" fo:keep-together="auto"/>
    </style:style>
    <style:style style:name="Таблица8.A38" style:family="table-cell">
      <style:table-cell-properties fo:padding-left="0.191cm" fo:padding-right="0.191cm" fo:padding-top="0cm" fo:padding-bottom="0cm" fo:border="0.5pt solid #000000"/>
    </style:style>
    <style:style style:name="Таблица8.B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8" style:family="table-cell">
      <style:table-cell-properties fo:padding-left="0.191cm" fo:padding-right="0.191cm" fo:padding-top="0cm" fo:padding-bottom="0cm" fo:border="none"/>
    </style:style>
    <style:style style:name="Таблица8.39" style:family="table-row">
      <style:table-row-properties style:min-row-height="0.542cm" fo:keep-together="auto"/>
    </style:style>
    <style:style style:name="Таблица8.A39" style:family="table-cell">
      <style:table-cell-properties fo:padding-left="0.191cm" fo:padding-right="0.191cm" fo:padding-top="0cm" fo:padding-bottom="0cm" fo:border="0.5pt solid #000000"/>
    </style:style>
    <style:style style:name="Таблица8.B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39" style:family="table-cell">
      <style:table-cell-properties fo:padding-left="0.191cm" fo:padding-right="0.191cm" fo:padding-top="0cm" fo:padding-bottom="0cm" fo:border="none"/>
    </style:style>
    <style:style style:name="Таблица8.40" style:family="table-row">
      <style:table-row-properties style:min-row-height="0.75cm" fo:keep-together="auto"/>
    </style:style>
    <style:style style:name="Таблица8.A40" style:family="table-cell">
      <style:table-cell-properties fo:padding-left="0.191cm" fo:padding-right="0.191cm" fo:padding-top="0cm" fo:padding-bottom="0cm" fo:border="0.5pt solid #000000"/>
    </style:style>
    <style:style style:name="Таблица8.B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0" style:family="table-cell">
      <style:table-cell-properties fo:padding-left="0.191cm" fo:padding-right="0.191cm" fo:padding-top="0cm" fo:padding-bottom="0cm" fo:border="none"/>
    </style:style>
    <style:style style:name="Таблица8.41" style:family="table-row">
      <style:table-row-properties style:min-row-height="0.725cm" fo:keep-together="auto"/>
    </style:style>
    <style:style style:name="Таблица8.A41" style:family="table-cell">
      <style:table-cell-properties fo:padding-left="0.191cm" fo:padding-right="0.191cm" fo:padding-top="0cm" fo:padding-bottom="0cm" fo:border="0.5pt solid #000000"/>
    </style:style>
    <style:style style:name="Таблица8.B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1" style:family="table-cell">
      <style:table-cell-properties fo:padding-left="0.191cm" fo:padding-right="0.191cm" fo:padding-top="0cm" fo:padding-bottom="0cm" fo:border="none"/>
    </style:style>
    <style:style style:name="Таблица8.42" style:family="table-row">
      <style:table-row-properties style:min-row-height="0.66cm" fo:keep-together="auto"/>
    </style:style>
    <style:style style:name="Таблица8.A42" style:family="table-cell">
      <style:table-cell-properties fo:padding-left="0.191cm" fo:padding-right="0.191cm" fo:padding-top="0cm" fo:padding-bottom="0cm" fo:border="0.5pt solid #000000"/>
    </style:style>
    <style:style style:name="Таблица8.B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2" style:family="table-cell">
      <style:table-cell-properties fo:padding-left="0.191cm" fo:padding-right="0.191cm" fo:padding-top="0cm" fo:padding-bottom="0cm" fo:border="none"/>
    </style:style>
    <style:style style:name="Таблица8.43" style:family="table-row">
      <style:table-row-properties style:min-row-height="0.395cm" fo:keep-together="auto"/>
    </style:style>
    <style:style style:name="Таблица8.A43" style:family="table-cell">
      <style:table-cell-properties fo:padding-left="0.191cm" fo:padding-right="0.191cm" fo:padding-top="0cm" fo:padding-bottom="0cm" fo:border="0.5pt solid #000000"/>
    </style:style>
    <style:style style:name="Таблица8.B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3" style:family="table-cell">
      <style:table-cell-properties fo:padding-left="0.191cm" fo:padding-right="0.191cm" fo:padding-top="0cm" fo:padding-bottom="0cm" fo:border="none"/>
    </style:style>
    <style:style style:name="Таблица8.44" style:family="table-row">
      <style:table-row-properties style:min-row-height="0.462cm" fo:keep-together="auto"/>
    </style:style>
    <style:style style:name="Таблица8.A44" style:family="table-cell">
      <style:table-cell-properties fo:padding-left="0.191cm" fo:padding-right="0.191cm" fo:padding-top="0cm" fo:padding-bottom="0cm" fo:border="0.5pt solid #000000"/>
    </style:style>
    <style:style style:name="Таблица8.B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4" style:family="table-cell">
      <style:table-cell-properties fo:padding-left="0.191cm" fo:padding-right="0.191cm" fo:padding-top="0cm" fo:padding-bottom="0cm" fo:border="none"/>
    </style:style>
    <style:style style:name="Таблица8.45" style:family="table-row">
      <style:table-row-properties style:min-row-height="0.423cm" fo:keep-together="auto"/>
    </style:style>
    <style:style style:name="Таблица8.A45" style:family="table-cell">
      <style:table-cell-properties fo:padding-left="0.191cm" fo:padding-right="0.191cm" fo:padding-top="0cm" fo:padding-bottom="0cm" fo:border="0.5pt solid #000000"/>
    </style:style>
    <style:style style:name="Таблица8.B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5" style:family="table-cell">
      <style:table-cell-properties fo:padding-left="0.191cm" fo:padding-right="0.191cm" fo:padding-top="0cm" fo:padding-bottom="0cm" fo:border="none"/>
    </style:style>
    <style:style style:name="Таблица8.46" style:family="table-row">
      <style:table-row-properties style:min-row-height="0.397cm" fo:keep-together="auto"/>
    </style:style>
    <style:style style:name="Таблица8.A46" style:family="table-cell">
      <style:table-cell-properties fo:padding-left="0.191cm" fo:padding-right="0.191cm" fo:padding-top="0cm" fo:padding-bottom="0cm" fo:border="0.5pt solid #000000"/>
    </style:style>
    <style:style style:name="Таблица8.B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6" style:family="table-cell">
      <style:table-cell-properties fo:padding-left="0.191cm" fo:padding-right="0.191cm" fo:padding-top="0cm" fo:padding-bottom="0cm" fo:border="none"/>
    </style:style>
    <style:style style:name="Таблица8.47" style:family="table-row">
      <style:table-row-properties style:min-row-height="0.503cm" fo:keep-together="auto"/>
    </style:style>
    <style:style style:name="Таблица8.A47" style:family="table-cell">
      <style:table-cell-properties fo:padding-left="0.191cm" fo:padding-right="0.191cm" fo:padding-top="0cm" fo:padding-bottom="0cm" fo:border="0.5pt solid #000000"/>
    </style:style>
    <style:style style:name="Таблица8.B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7" style:family="table-cell">
      <style:table-cell-properties fo:padding-left="0.191cm" fo:padding-right="0.191cm" fo:padding-top="0cm" fo:padding-bottom="0cm" fo:border="none"/>
    </style:style>
    <style:style style:name="Таблица8.A48" style:family="table-cell">
      <style:table-cell-properties fo:padding-left="0.191cm" fo:padding-right="0.191cm" fo:padding-top="0cm" fo:padding-bottom="0cm" fo:border="0.5pt solid #000000"/>
    </style:style>
    <style:style style:name="Таблица8.B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8" style:family="table-cell">
      <style:table-cell-properties fo:padding-left="0.191cm" fo:padding-right="0.191cm" fo:padding-top="0cm" fo:padding-bottom="0cm" fo:border="none"/>
    </style:style>
    <style:style style:name="Таблица8.49" style:family="table-row">
      <style:table-row-properties style:min-row-height="0.45cm" fo:keep-together="auto"/>
    </style:style>
    <style:style style:name="Таблица8.A49" style:family="table-cell">
      <style:table-cell-properties fo:padding-left="0.191cm" fo:padding-right="0.191cm" fo:padding-top="0cm" fo:padding-bottom="0cm" fo:border="0.5pt solid #000000"/>
    </style:style>
    <style:style style:name="Таблица8.B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49" style:family="table-cell">
      <style:table-cell-properties fo:padding-left="0.191cm" fo:padding-right="0.191cm" fo:padding-top="0cm" fo:padding-bottom="0cm" fo:border="none"/>
    </style:style>
    <style:style style:name="Таблица8.50" style:family="table-row">
      <style:table-row-properties style:min-row-height="0.635cm" fo:keep-together="auto"/>
    </style:style>
    <style:style style:name="Таблица8.A50" style:family="table-cell">
      <style:table-cell-properties fo:padding-left="0.191cm" fo:padding-right="0.191cm" fo:padding-top="0cm" fo:padding-bottom="0cm" fo:border="0.5pt solid #000000"/>
    </style:style>
    <style:style style:name="Таблица8.B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0" style:family="table-cell">
      <style:table-cell-properties fo:padding-left="0.191cm" fo:padding-right="0.191cm" fo:padding-top="0cm" fo:padding-bottom="0cm" fo:border="none"/>
    </style:style>
    <style:style style:name="Таблица8.51" style:family="table-row">
      <style:table-row-properties style:min-row-height="0.847cm" fo:keep-together="auto"/>
    </style:style>
    <style:style style:name="Таблица8.A51" style:family="table-cell">
      <style:table-cell-properties fo:padding-left="0.191cm" fo:padding-right="0.191cm" fo:padding-top="0cm" fo:padding-bottom="0cm" fo:border="0.5pt solid #000000"/>
    </style:style>
    <style:style style:name="Таблица8.B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1" style:family="table-cell">
      <style:table-cell-properties fo:padding-left="0.191cm" fo:padding-right="0.191cm" fo:padding-top="0cm" fo:padding-bottom="0cm" fo:border="none"/>
    </style:style>
    <style:style style:name="Таблица8.A52" style:family="table-cell">
      <style:table-cell-properties fo:padding-left="0.191cm" fo:padding-right="0.191cm" fo:padding-top="0cm" fo:padding-bottom="0cm" fo:border="0.5pt solid #000000"/>
    </style:style>
    <style:style style:name="Таблица8.B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2" style:family="table-cell">
      <style:table-cell-properties fo:padding-left="0.191cm" fo:padding-right="0.191cm" fo:padding-top="0cm" fo:padding-bottom="0cm" fo:border="none"/>
    </style:style>
    <style:style style:name="Таблица8.53" style:family="table-row">
      <style:table-row-properties style:min-row-height="0.529cm" fo:keep-together="auto"/>
    </style:style>
    <style:style style:name="Таблица8.A53" style:family="table-cell">
      <style:table-cell-properties fo:padding-left="0.191cm" fo:padding-right="0.191cm" fo:padding-top="0cm" fo:padding-bottom="0cm" fo:border="0.5pt solid #000000"/>
    </style:style>
    <style:style style:name="Таблица8.B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3" style:family="table-cell">
      <style:table-cell-properties fo:padding-left="0.191cm" fo:padding-right="0.191cm" fo:padding-top="0cm" fo:padding-bottom="0cm" fo:border="none"/>
    </style:style>
    <style:style style:name="Таблица8.A54" style:family="table-cell">
      <style:table-cell-properties fo:padding-left="0.191cm" fo:padding-right="0.191cm" fo:padding-top="0cm" fo:padding-bottom="0cm" fo:border="0.5pt solid #000000"/>
    </style:style>
    <style:style style:name="Таблица8.B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4" style:family="table-cell">
      <style:table-cell-properties fo:padding-left="0.191cm" fo:padding-right="0.191cm" fo:padding-top="0cm" fo:padding-bottom="0cm" fo:border="none"/>
    </style:style>
    <style:style style:name="Таблица8.A55" style:family="table-cell">
      <style:table-cell-properties fo:padding-left="0.191cm" fo:padding-right="0.191cm" fo:padding-top="0cm" fo:padding-bottom="0cm" fo:border="0.5pt solid #000000"/>
    </style:style>
    <style:style style:name="Таблица8.B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5" style:family="table-cell">
      <style:table-cell-properties fo:padding-left="0.191cm" fo:padding-right="0.191cm" fo:padding-top="0cm" fo:padding-bottom="0cm" fo:border="none"/>
    </style:style>
    <style:style style:name="Таблица8.56" style:family="table-row">
      <style:table-row-properties style:min-row-height="0.377cm" fo:keep-together="auto"/>
    </style:style>
    <style:style style:name="Таблица8.A56" style:family="table-cell">
      <style:table-cell-properties fo:padding-left="0.191cm" fo:padding-right="0.191cm" fo:padding-top="0cm" fo:padding-bottom="0cm" fo:border="0.5pt solid #000000"/>
    </style:style>
    <style:style style:name="Таблица8.B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6" style:family="table-cell">
      <style:table-cell-properties fo:padding-left="0.191cm" fo:padding-right="0.191cm" fo:padding-top="0cm" fo:padding-bottom="0cm" fo:border="none"/>
    </style:style>
    <style:style style:name="Таблица8.A57" style:family="table-cell">
      <style:table-cell-properties fo:padding-left="0.191cm" fo:padding-right="0.191cm" fo:padding-top="0cm" fo:padding-bottom="0cm" fo:border="0.5pt solid #000000"/>
    </style:style>
    <style:style style:name="Таблица8.B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7" style:family="table-cell">
      <style:table-cell-properties fo:padding-left="0.191cm" fo:padding-right="0.191cm" fo:padding-top="0cm" fo:padding-bottom="0cm" fo:border="none"/>
    </style:style>
    <style:style style:name="Таблица8.A58" style:family="table-cell">
      <style:table-cell-properties fo:padding-left="0.191cm" fo:padding-right="0.191cm" fo:padding-top="0cm" fo:padding-bottom="0cm" fo:border="0.5pt solid #000000"/>
    </style:style>
    <style:style style:name="Таблица8.B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8" style:family="table-cell">
      <style:table-cell-properties fo:padding-left="0.191cm" fo:padding-right="0.191cm" fo:padding-top="0cm" fo:padding-bottom="0cm" fo:border="none"/>
    </style:style>
    <style:style style:name="Таблица8.59" style:family="table-row">
      <style:table-row-properties style:min-row-height="0.342cm" fo:keep-together="auto"/>
    </style:style>
    <style:style style:name="Таблица8.A59" style:family="table-cell">
      <style:table-cell-properties fo:padding-left="0.191cm" fo:padding-right="0.191cm" fo:padding-top="0cm" fo:padding-bottom="0cm" fo:border="0.5pt solid #000000"/>
    </style:style>
    <style:style style:name="Таблица8.B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59" style:family="table-cell">
      <style:table-cell-properties fo:padding-left="0.191cm" fo:padding-right="0.191cm" fo:padding-top="0cm" fo:padding-bottom="0cm" fo:border="none"/>
    </style:style>
    <style:style style:name="Таблица8.60" style:family="table-row">
      <style:table-row-properties style:min-row-height="0.291cm" fo:keep-together="auto"/>
    </style:style>
    <style:style style:name="Таблица8.A60" style:family="table-cell">
      <style:table-cell-properties fo:padding-left="0.191cm" fo:padding-right="0.191cm" fo:padding-top="0cm" fo:padding-bottom="0cm" fo:border="0.5pt solid #000000"/>
    </style:style>
    <style:style style:name="Таблица8.B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0" style:family="table-cell">
      <style:table-cell-properties fo:padding-left="0.191cm" fo:padding-right="0.191cm" fo:padding-top="0cm" fo:padding-bottom="0cm" fo:border="none"/>
    </style:style>
    <style:style style:name="Таблица8.61" style:family="table-row">
      <style:table-row-properties style:min-row-height="0.582cm" fo:keep-together="auto"/>
    </style:style>
    <style:style style:name="Таблица8.A61" style:family="table-cell">
      <style:table-cell-properties fo:padding-left="0.191cm" fo:padding-right="0.191cm" fo:padding-top="0cm" fo:padding-bottom="0cm" fo:border="0.5pt solid #000000"/>
    </style:style>
    <style:style style:name="Таблица8.B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1" style:family="table-cell">
      <style:table-cell-properties fo:padding-left="0.191cm" fo:padding-right="0.191cm" fo:padding-top="0cm" fo:padding-bottom="0cm" fo:border="none"/>
    </style:style>
    <style:style style:name="Таблица8.62" style:family="table-row">
      <style:table-row-properties style:min-row-height="0.42cm" fo:keep-together="auto"/>
    </style:style>
    <style:style style:name="Таблица8.A62" style:family="table-cell">
      <style:table-cell-properties fo:padding-left="0.191cm" fo:padding-right="0.191cm" fo:padding-top="0cm" fo:padding-bottom="0cm" fo:border="0.5pt solid #000000"/>
    </style:style>
    <style:style style:name="Таблица8.B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2" style:family="table-cell">
      <style:table-cell-properties fo:padding-left="0.191cm" fo:padding-right="0.191cm" fo:padding-top="0cm" fo:padding-bottom="0cm" fo:border="none"/>
    </style:style>
    <style:style style:name="Таблица8.63" style:family="table-row">
      <style:table-row-properties style:min-row-height="0.688cm" fo:keep-together="auto"/>
    </style:style>
    <style:style style:name="Таблица8.A63" style:family="table-cell">
      <style:table-cell-properties fo:padding-left="0.191cm" fo:padding-right="0.191cm" fo:padding-top="0cm" fo:padding-bottom="0cm" fo:border="0.5pt solid #000000"/>
    </style:style>
    <style:style style:name="Таблица8.B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3" style:family="table-cell">
      <style:table-cell-properties fo:padding-left="0.191cm" fo:padding-right="0.191cm" fo:padding-top="0cm" fo:padding-bottom="0cm" fo:border="none"/>
    </style:style>
    <style:style style:name="Таблица8.64" style:family="table-row">
      <style:table-row-properties style:min-row-height="0.873cm" fo:keep-together="auto"/>
    </style:style>
    <style:style style:name="Таблица8.A64" style:family="table-cell">
      <style:table-cell-properties fo:padding-left="0.191cm" fo:padding-right="0.191cm" fo:padding-top="0cm" fo:padding-bottom="0cm" fo:border="0.5pt solid #000000"/>
    </style:style>
    <style:style style:name="Таблица8.B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4" style:family="table-cell">
      <style:table-cell-properties fo:padding-left="0.191cm" fo:padding-right="0.191cm" fo:padding-top="0cm" fo:padding-bottom="0cm" fo:border="none"/>
    </style:style>
    <style:style style:name="Таблица8.65" style:family="table-row">
      <style:table-row-properties style:min-row-height="0.741cm" fo:keep-together="auto"/>
    </style:style>
    <style:style style:name="Таблица8.A65" style:family="table-cell">
      <style:table-cell-properties fo:padding-left="0.191cm" fo:padding-right="0.191cm" fo:padding-top="0cm" fo:padding-bottom="0cm" fo:border="0.5pt solid #000000"/>
    </style:style>
    <style:style style:name="Таблица8.B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5" style:family="table-cell">
      <style:table-cell-properties fo:padding-left="0.191cm" fo:padding-right="0.191cm" fo:padding-top="0cm" fo:padding-bottom="0cm" fo:border="none"/>
    </style:style>
    <style:style style:name="Таблица8.A66" style:family="table-cell">
      <style:table-cell-properties fo:padding-left="0.191cm" fo:padding-right="0.191cm" fo:padding-top="0cm" fo:padding-bottom="0cm" fo:border="0.5pt solid #000000"/>
    </style:style>
    <style:style style:name="Таблица8.B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6" style:family="table-cell">
      <style:table-cell-properties fo:padding-left="0.191cm" fo:padding-right="0.191cm" fo:padding-top="0cm" fo:padding-bottom="0cm" fo:border="none"/>
    </style:style>
    <style:style style:name="Таблица8.67" style:family="table-row">
      <style:table-row-properties style:min-row-height="0.556cm" fo:keep-together="auto"/>
    </style:style>
    <style:style style:name="Таблица8.A67" style:family="table-cell">
      <style:table-cell-properties fo:padding-left="0.191cm" fo:padding-right="0.191cm" fo:padding-top="0cm" fo:padding-bottom="0cm" fo:border="0.5pt solid #000000"/>
    </style:style>
    <style:style style:name="Таблица8.B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7" style:family="table-cell">
      <style:table-cell-properties fo:padding-left="0.191cm" fo:padding-right="0.191cm" fo:padding-top="0cm" fo:padding-bottom="0cm" fo:border="none"/>
    </style:style>
    <style:style style:name="Таблица8.A68" style:family="table-cell">
      <style:table-cell-properties fo:padding-left="0.191cm" fo:padding-right="0.191cm" fo:padding-top="0cm" fo:padding-bottom="0cm" fo:border="0.5pt solid #000000"/>
    </style:style>
    <style:style style:name="Таблица8.B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8" style:family="table-cell">
      <style:table-cell-properties fo:padding-left="0.191cm" fo:padding-right="0.191cm" fo:padding-top="0cm" fo:padding-bottom="0cm" fo:border="none"/>
    </style:style>
    <style:style style:name="Таблица8.69" style:family="table-row">
      <style:table-row-properties style:min-row-height="0.767cm" fo:keep-together="auto"/>
    </style:style>
    <style:style style:name="Таблица8.A69" style:family="table-cell">
      <style:table-cell-properties fo:padding-left="0.191cm" fo:padding-right="0.191cm" fo:padding-top="0cm" fo:padding-bottom="0cm" fo:border="0.5pt solid #000000"/>
    </style:style>
    <style:style style:name="Таблица8.B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69" style:family="table-cell">
      <style:table-cell-properties fo:padding-left="0.191cm" fo:padding-right="0.191cm" fo:padding-top="0cm" fo:padding-bottom="0cm" fo:border="none"/>
    </style:style>
    <style:style style:name="Таблица8.70" style:family="table-row">
      <style:table-row-properties style:min-row-height="0.609cm" fo:keep-together="auto"/>
    </style:style>
    <style:style style:name="Таблица8.A70" style:family="table-cell">
      <style:table-cell-properties fo:padding-left="0.191cm" fo:padding-right="0.191cm" fo:padding-top="0cm" fo:padding-bottom="0cm" fo:border="0.5pt solid #000000"/>
    </style:style>
    <style:style style:name="Таблица8.B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0" style:family="table-cell">
      <style:table-cell-properties fo:padding-left="0.191cm" fo:padding-right="0.191cm" fo:padding-top="0cm" fo:padding-bottom="0cm" fo:border="none"/>
    </style:style>
    <style:style style:name="Таблица8.71" style:family="table-row">
      <style:table-row-properties style:min-row-height="1.349cm" fo:keep-together="auto"/>
    </style:style>
    <style:style style:name="Таблица8.A71" style:family="table-cell">
      <style:table-cell-properties fo:padding-left="0.191cm" fo:padding-right="0.191cm" fo:padding-top="0cm" fo:padding-bottom="0cm" fo:border="0.5pt solid #000000"/>
    </style:style>
    <style:style style:name="Таблица8.B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1" style:family="table-cell">
      <style:table-cell-properties fo:padding-left="0.191cm" fo:padding-right="0.191cm" fo:padding-top="0cm" fo:padding-bottom="0cm" fo:border="none"/>
    </style:style>
    <style:style style:name="Таблица8.72" style:family="table-row">
      <style:table-row-properties style:min-row-height="1.173cm" fo:keep-together="auto"/>
    </style:style>
    <style:style style:name="Таблица8.A72" style:family="table-cell">
      <style:table-cell-properties fo:padding-left="0.191cm" fo:padding-right="0.191cm" fo:padding-top="0cm" fo:padding-bottom="0cm" fo:border="0.5pt solid #000000"/>
    </style:style>
    <style:style style:name="Таблица8.B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2" style:family="table-cell">
      <style:table-cell-properties fo:padding-left="0.191cm" fo:padding-right="0.191cm" fo:padding-top="0cm" fo:padding-bottom="0cm" fo:border="none"/>
    </style:style>
    <style:style style:name="Таблица8.A73" style:family="table-cell">
      <style:table-cell-properties fo:padding-left="0.191cm" fo:padding-right="0.191cm" fo:padding-top="0cm" fo:padding-bottom="0cm" fo:border="0.5pt solid #000000"/>
    </style:style>
    <style:style style:name="Таблица8.B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3" style:family="table-cell">
      <style:table-cell-properties fo:padding-left="0.191cm" fo:padding-right="0.191cm" fo:padding-top="0cm" fo:padding-bottom="0cm" fo:border="none"/>
    </style:style>
    <style:style style:name="Таблица8.74" style:family="table-row">
      <style:table-row-properties style:min-row-height="0.33cm" fo:keep-together="auto"/>
    </style:style>
    <style:style style:name="Таблица8.A74" style:family="table-cell">
      <style:table-cell-properties fo:padding-left="0.191cm" fo:padding-right="0.191cm" fo:padding-top="0cm" fo:padding-bottom="0cm" fo:border="0.5pt solid #000000"/>
    </style:style>
    <style:style style:name="Таблица8.B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4" style:family="table-cell">
      <style:table-cell-properties fo:padding-left="0.191cm" fo:padding-right="0.191cm" fo:padding-top="0cm" fo:padding-bottom="0cm" fo:border="none"/>
    </style:style>
    <style:style style:name="Таблица8.75" style:family="table-row">
      <style:table-row-properties style:min-row-height="0.441cm" fo:keep-together="auto"/>
    </style:style>
    <style:style style:name="Таблица8.A75" style:family="table-cell">
      <style:table-cell-properties fo:padding-left="0.191cm" fo:padding-right="0.191cm" fo:padding-top="0cm" fo:padding-bottom="0cm" fo:border="0.5pt solid #000000"/>
    </style:style>
    <style:style style:name="Таблица8.B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5" style:family="table-cell">
      <style:table-cell-properties fo:padding-left="0.191cm" fo:padding-right="0.191cm" fo:padding-top="0cm" fo:padding-bottom="0cm" fo:border="none"/>
    </style:style>
    <style:style style:name="Таблица8.76" style:family="table-row">
      <style:table-row-properties style:min-row-height="0.497cm" fo:keep-together="auto"/>
    </style:style>
    <style:style style:name="Таблица8.A76" style:family="table-cell">
      <style:table-cell-properties fo:padding-left="0.191cm" fo:padding-right="0.191cm" fo:padding-top="0cm" fo:padding-bottom="0cm" fo:border="0.5pt solid #000000"/>
    </style:style>
    <style:style style:name="Таблица8.B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6" style:family="table-cell">
      <style:table-cell-properties fo:padding-left="0.191cm" fo:padding-right="0.191cm" fo:padding-top="0cm" fo:padding-bottom="0cm" fo:border="none"/>
    </style:style>
    <style:style style:name="Таблица8.77" style:family="table-row">
      <style:table-row-properties style:min-row-height="0.607cm" fo:keep-together="auto"/>
    </style:style>
    <style:style style:name="Таблица8.A77" style:family="table-cell">
      <style:table-cell-properties fo:padding-left="0.191cm" fo:padding-right="0.191cm" fo:padding-top="0cm" fo:padding-bottom="0cm" fo:border="0.5pt solid #000000"/>
    </style:style>
    <style:style style:name="Таблица8.B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7" style:family="table-cell">
      <style:table-cell-properties fo:padding-left="0.191cm" fo:padding-right="0.191cm" fo:padding-top="0cm" fo:padding-bottom="0cm" fo:border="none"/>
    </style:style>
    <style:style style:name="Таблица8.78" style:family="table-row">
      <style:table-row-properties style:min-row-height="0.496cm" fo:keep-together="auto"/>
    </style:style>
    <style:style style:name="Таблица8.A78" style:family="table-cell">
      <style:table-cell-properties fo:padding-left="0.191cm" fo:padding-right="0.191cm" fo:padding-top="0cm" fo:padding-bottom="0cm" fo:border="0.5pt solid #000000"/>
    </style:style>
    <style:style style:name="Таблица8.B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8" style:family="table-cell">
      <style:table-cell-properties fo:padding-left="0.191cm" fo:padding-right="0.191cm" fo:padding-top="0cm" fo:padding-bottom="0cm" fo:border="none"/>
    </style:style>
    <style:style style:name="Таблица8.79" style:family="table-row">
      <style:table-row-properties style:min-row-height="0.552cm" fo:keep-together="auto"/>
    </style:style>
    <style:style style:name="Таблица8.A79" style:family="table-cell">
      <style:table-cell-properties fo:padding-left="0.191cm" fo:padding-right="0.191cm" fo:padding-top="0cm" fo:padding-bottom="0cm" fo:border="0.5pt solid #000000"/>
    </style:style>
    <style:style style:name="Таблица8.B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79" style:family="table-cell">
      <style:table-cell-properties fo:padding-left="0.191cm" fo:padding-right="0.191cm" fo:padding-top="0cm" fo:padding-bottom="0cm" fo:border="none"/>
    </style:style>
    <style:style style:name="Таблица8.A80" style:family="table-cell">
      <style:table-cell-properties fo:padding-left="0.191cm" fo:padding-right="0.191cm" fo:padding-top="0cm" fo:padding-bottom="0cm" fo:border="0.5pt solid #000000"/>
    </style:style>
    <style:style style:name="Таблица8.B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0" style:family="table-cell">
      <style:table-cell-properties fo:padding-left="0.191cm" fo:padding-right="0.191cm" fo:padding-top="0cm" fo:padding-bottom="0cm" fo:border="none"/>
    </style:style>
    <style:style style:name="Таблица8.A81" style:family="table-cell">
      <style:table-cell-properties fo:padding-left="0.191cm" fo:padding-right="0.191cm" fo:padding-top="0cm" fo:padding-bottom="0cm" fo:border="0.5pt solid #000000"/>
    </style:style>
    <style:style style:name="Таблица8.B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1" style:family="table-cell">
      <style:table-cell-properties fo:padding-left="0.191cm" fo:padding-right="0.191cm" fo:padding-top="0cm" fo:padding-bottom="0cm" fo:border="none"/>
    </style:style>
    <style:style style:name="Таблица8.A82" style:family="table-cell">
      <style:table-cell-properties fo:padding-left="0.191cm" fo:padding-right="0.191cm" fo:padding-top="0cm" fo:padding-bottom="0cm" fo:border="0.5pt solid #000000"/>
    </style:style>
    <style:style style:name="Таблица8.B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2" style:family="table-cell">
      <style:table-cell-properties fo:padding-left="0.191cm" fo:padding-right="0.191cm" fo:padding-top="0cm" fo:padding-bottom="0cm" fo:border="none"/>
    </style:style>
    <style:style style:name="Таблица8.A83" style:family="table-cell">
      <style:table-cell-properties fo:padding-left="0.191cm" fo:padding-right="0.191cm" fo:padding-top="0cm" fo:padding-bottom="0cm" fo:border="0.5pt solid #000000"/>
    </style:style>
    <style:style style:name="Таблица8.B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3" style:family="table-cell">
      <style:table-cell-properties fo:padding-left="0.191cm" fo:padding-right="0.191cm" fo:padding-top="0cm" fo:padding-bottom="0cm" fo:border="none"/>
    </style:style>
    <style:style style:name="Таблица8.A84" style:family="table-cell">
      <style:table-cell-properties fo:padding-left="0.191cm" fo:padding-right="0.191cm" fo:padding-top="0cm" fo:padding-bottom="0cm" fo:border="0.5pt solid #000000"/>
    </style:style>
    <style:style style:name="Таблица8.B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4" style:family="table-cell">
      <style:table-cell-properties fo:padding-left="0.191cm" fo:padding-right="0.191cm" fo:padding-top="0cm" fo:padding-bottom="0cm" fo:border="none"/>
    </style:style>
    <style:style style:name="Таблица8.A85" style:family="table-cell">
      <style:table-cell-properties fo:padding-left="0.191cm" fo:padding-right="0.191cm" fo:padding-top="0cm" fo:padding-bottom="0cm" fo:border="0.5pt solid #000000"/>
    </style:style>
    <style:style style:name="Таблица8.B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5" style:family="table-cell">
      <style:table-cell-properties fo:padding-left="0.191cm" fo:padding-right="0.191cm" fo:padding-top="0cm" fo:padding-bottom="0cm" fo:border="none"/>
    </style:style>
    <style:style style:name="Таблица8.A86" style:family="table-cell">
      <style:table-cell-properties fo:padding-left="0.191cm" fo:padding-right="0.191cm" fo:padding-top="0cm" fo:padding-bottom="0cm" fo:border="0.5pt solid #000000"/>
    </style:style>
    <style:style style:name="Таблица8.B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6" style:family="table-cell">
      <style:table-cell-properties fo:padding-left="0.191cm" fo:padding-right="0.191cm" fo:padding-top="0cm" fo:padding-bottom="0cm" fo:border="none"/>
    </style:style>
    <style:style style:name="Таблица8.A87" style:family="table-cell">
      <style:table-cell-properties fo:padding-left="0.191cm" fo:padding-right="0.191cm" fo:padding-top="0cm" fo:padding-bottom="0cm" fo:border="0.5pt solid #000000"/>
    </style:style>
    <style:style style:name="Таблица8.B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7" style:family="table-cell">
      <style:table-cell-properties fo:padding-left="0.191cm" fo:padding-right="0.191cm" fo:padding-top="0cm" fo:padding-bottom="0cm" fo:border="none"/>
    </style:style>
    <style:style style:name="Таблица8.A88" style:family="table-cell">
      <style:table-cell-properties fo:padding-left="0.191cm" fo:padding-right="0.191cm" fo:padding-top="0cm" fo:padding-bottom="0cm" fo:border="0.5pt solid #000000"/>
    </style:style>
    <style:style style:name="Таблица8.B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8" style:family="table-cell">
      <style:table-cell-properties fo:padding-left="0.191cm" fo:padding-right="0.191cm" fo:padding-top="0cm" fo:padding-bottom="0cm" fo:border="none"/>
    </style:style>
    <style:style style:name="Таблица8.A89" style:family="table-cell">
      <style:table-cell-properties fo:padding-left="0.191cm" fo:padding-right="0.191cm" fo:padding-top="0cm" fo:padding-bottom="0cm" fo:border="0.5pt solid #000000"/>
    </style:style>
    <style:style style:name="Таблица8.B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89" style:family="table-cell">
      <style:table-cell-properties fo:padding-left="0.191cm" fo:padding-right="0.191cm" fo:padding-top="0cm" fo:padding-bottom="0cm" fo:border="none"/>
    </style:style>
    <style:style style:name="Таблица8.A90" style:family="table-cell">
      <style:table-cell-properties fo:padding-left="0.191cm" fo:padding-right="0.191cm" fo:padding-top="0cm" fo:padding-bottom="0cm" fo:border="0.5pt solid #000000"/>
    </style:style>
    <style:style style:name="Таблица8.B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0" style:family="table-cell">
      <style:table-cell-properties fo:padding-left="0.191cm" fo:padding-right="0.191cm" fo:padding-top="0cm" fo:padding-bottom="0cm" fo:border="none"/>
    </style:style>
    <style:style style:name="Таблица8.A91" style:family="table-cell">
      <style:table-cell-properties fo:padding-left="0.191cm" fo:padding-right="0.191cm" fo:padding-top="0cm" fo:padding-bottom="0cm" fo:border="0.5pt solid #000000"/>
    </style:style>
    <style:style style:name="Таблица8.B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1" style:family="table-cell">
      <style:table-cell-properties fo:padding-left="0.191cm" fo:padding-right="0.191cm" fo:padding-top="0cm" fo:padding-bottom="0cm" fo:border="none"/>
    </style:style>
    <style:style style:name="Таблица8.A92" style:family="table-cell">
      <style:table-cell-properties fo:padding-left="0.191cm" fo:padding-right="0.191cm" fo:padding-top="0cm" fo:padding-bottom="0cm" fo:border="0.5pt solid #000000"/>
    </style:style>
    <style:style style:name="Таблица8.B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2" style:family="table-cell">
      <style:table-cell-properties fo:padding-left="0.191cm" fo:padding-right="0.191cm" fo:padding-top="0cm" fo:padding-bottom="0cm" fo:border="none"/>
    </style:style>
    <style:style style:name="Таблица8.A93" style:family="table-cell">
      <style:table-cell-properties fo:padding-left="0.191cm" fo:padding-right="0.191cm" fo:padding-top="0cm" fo:padding-bottom="0cm" fo:border="0.5pt solid #000000"/>
    </style:style>
    <style:style style:name="Таблица8.B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3" style:family="table-cell">
      <style:table-cell-properties fo:padding-left="0.191cm" fo:padding-right="0.191cm" fo:padding-top="0cm" fo:padding-bottom="0cm" fo:border="none"/>
    </style:style>
    <style:style style:name="Таблица8.A94" style:family="table-cell">
      <style:table-cell-properties fo:padding-left="0.191cm" fo:padding-right="0.191cm" fo:padding-top="0cm" fo:padding-bottom="0cm" fo:border="0.5pt solid #000000"/>
    </style:style>
    <style:style style:name="Таблица8.B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4" style:family="table-cell">
      <style:table-cell-properties fo:padding-left="0.191cm" fo:padding-right="0.191cm" fo:padding-top="0cm" fo:padding-bottom="0cm" fo:border="none"/>
    </style:style>
    <style:style style:name="Таблица8.A95" style:family="table-cell">
      <style:table-cell-properties fo:padding-left="0.191cm" fo:padding-right="0.191cm" fo:padding-top="0cm" fo:padding-bottom="0cm" fo:border="0.5pt solid #000000"/>
    </style:style>
    <style:style style:name="Таблица8.B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5" style:family="table-cell">
      <style:table-cell-properties fo:padding-left="0.191cm" fo:padding-right="0.191cm" fo:padding-top="0cm" fo:padding-bottom="0cm" fo:border="none"/>
    </style:style>
    <style:style style:name="Таблица8.A96" style:family="table-cell">
      <style:table-cell-properties fo:padding-left="0.191cm" fo:padding-right="0.191cm" fo:padding-top="0cm" fo:padding-bottom="0cm" fo:border="0.5pt solid #000000"/>
    </style:style>
    <style:style style:name="Таблица8.B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6" style:family="table-cell">
      <style:table-cell-properties fo:padding-left="0.191cm" fo:padding-right="0.191cm" fo:padding-top="0cm" fo:padding-bottom="0cm" fo:border="none"/>
    </style:style>
    <style:style style:name="Таблица8.A97" style:family="table-cell">
      <style:table-cell-properties fo:padding-left="0.191cm" fo:padding-right="0.191cm" fo:padding-top="0cm" fo:padding-bottom="0cm" fo:border="0.5pt solid #000000"/>
    </style:style>
    <style:style style:name="Таблица8.B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7" style:family="table-cell">
      <style:table-cell-properties fo:padding-left="0.191cm" fo:padding-right="0.191cm" fo:padding-top="0cm" fo:padding-bottom="0cm" fo:border="none"/>
    </style:style>
    <style:style style:name="Таблица8.A98" style:family="table-cell">
      <style:table-cell-properties fo:padding-left="0.191cm" fo:padding-right="0.191cm" fo:padding-top="0cm" fo:padding-bottom="0cm" fo:border="0.5pt solid #000000"/>
    </style:style>
    <style:style style:name="Таблица8.B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8" style:family="table-cell">
      <style:table-cell-properties fo:padding-left="0.191cm" fo:padding-right="0.191cm" fo:padding-top="0cm" fo:padding-bottom="0cm" fo:border="none"/>
    </style:style>
    <style:style style:name="Таблица8.A99" style:family="table-cell">
      <style:table-cell-properties fo:padding-left="0.191cm" fo:padding-right="0.191cm" fo:padding-top="0cm" fo:padding-bottom="0cm" fo:border="0.5pt solid #000000"/>
    </style:style>
    <style:style style:name="Таблица8.B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99" style:family="table-cell">
      <style:table-cell-properties fo:padding-left="0.191cm" fo:padding-right="0.191cm" fo:padding-top="0cm" fo:padding-bottom="0cm" fo:border="none"/>
    </style:style>
    <style:style style:name="Таблица8.A100" style:family="table-cell">
      <style:table-cell-properties fo:padding-left="0.191cm" fo:padding-right="0.191cm" fo:padding-top="0cm" fo:padding-bottom="0cm" fo:border="0.5pt solid #000000"/>
    </style:style>
    <style:style style:name="Таблица8.B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0" style:family="table-cell">
      <style:table-cell-properties fo:padding-left="0.191cm" fo:padding-right="0.191cm" fo:padding-top="0cm" fo:padding-bottom="0cm" fo:border="none"/>
    </style:style>
    <style:style style:name="Таблица8.A101" style:family="table-cell">
      <style:table-cell-properties fo:padding-left="0.191cm" fo:padding-right="0.191cm" fo:padding-top="0cm" fo:padding-bottom="0cm" fo:border="0.5pt solid #000000"/>
    </style:style>
    <style:style style:name="Таблица8.B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1" style:family="table-cell">
      <style:table-cell-properties fo:padding-left="0.191cm" fo:padding-right="0.191cm" fo:padding-top="0cm" fo:padding-bottom="0cm" fo:border="none"/>
    </style:style>
    <style:style style:name="Таблица8.A102" style:family="table-cell">
      <style:table-cell-properties fo:padding-left="0.191cm" fo:padding-right="0.191cm" fo:padding-top="0cm" fo:padding-bottom="0cm" fo:border="0.5pt solid #000000"/>
    </style:style>
    <style:style style:name="Таблица8.B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2" style:family="table-cell">
      <style:table-cell-properties fo:padding-left="0.191cm" fo:padding-right="0.191cm" fo:padding-top="0cm" fo:padding-bottom="0cm" fo:border="none"/>
    </style:style>
    <style:style style:name="Таблица8.A103" style:family="table-cell">
      <style:table-cell-properties fo:padding-left="0.191cm" fo:padding-right="0.191cm" fo:padding-top="0cm" fo:padding-bottom="0cm" fo:border="0.5pt solid #000000"/>
    </style:style>
    <style:style style:name="Таблица8.B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3" style:family="table-cell">
      <style:table-cell-properties fo:padding-left="0.191cm" fo:padding-right="0.191cm" fo:padding-top="0cm" fo:padding-bottom="0cm" fo:border="none"/>
    </style:style>
    <style:style style:name="Таблица8.A104" style:family="table-cell">
      <style:table-cell-properties fo:padding-left="0.191cm" fo:padding-right="0.191cm" fo:padding-top="0cm" fo:padding-bottom="0cm" fo:border="0.5pt solid #000000"/>
    </style:style>
    <style:style style:name="Таблица8.B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4" style:family="table-cell">
      <style:table-cell-properties fo:padding-left="0.191cm" fo:padding-right="0.191cm" fo:padding-top="0cm" fo:padding-bottom="0cm" fo:border="none"/>
    </style:style>
    <style:style style:name="Таблица8.A105" style:family="table-cell">
      <style:table-cell-properties fo:padding-left="0.191cm" fo:padding-right="0.191cm" fo:padding-top="0cm" fo:padding-bottom="0cm" fo:border="0.5pt solid #000000"/>
    </style:style>
    <style:style style:name="Таблица8.B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5" style:family="table-cell">
      <style:table-cell-properties fo:padding-left="0.191cm" fo:padding-right="0.191cm" fo:padding-top="0cm" fo:padding-bottom="0cm" fo:border="none"/>
    </style:style>
    <style:style style:name="Таблица8.A106" style:family="table-cell">
      <style:table-cell-properties fo:padding-left="0.191cm" fo:padding-right="0.191cm" fo:padding-top="0cm" fo:padding-bottom="0cm" fo:border="0.5pt solid #000000"/>
    </style:style>
    <style:style style:name="Таблица8.B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6" style:family="table-cell">
      <style:table-cell-properties fo:padding-left="0.191cm" fo:padding-right="0.191cm" fo:padding-top="0cm" fo:padding-bottom="0cm" fo:border="none"/>
    </style:style>
    <style:style style:name="Таблица8.A107" style:family="table-cell">
      <style:table-cell-properties fo:padding-left="0.191cm" fo:padding-right="0.191cm" fo:padding-top="0cm" fo:padding-bottom="0cm" fo:border="0.5pt solid #000000"/>
    </style:style>
    <style:style style:name="Таблица8.B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7" style:family="table-cell">
      <style:table-cell-properties fo:padding-left="0.191cm" fo:padding-right="0.191cm" fo:padding-top="0cm" fo:padding-bottom="0cm" fo:border="none"/>
    </style:style>
    <style:style style:name="Таблица8.A108" style:family="table-cell">
      <style:table-cell-properties fo:padding-left="0.191cm" fo:padding-right="0.191cm" fo:padding-top="0cm" fo:padding-bottom="0cm" fo:border="0.5pt solid #000000"/>
    </style:style>
    <style:style style:name="Таблица8.B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8" style:family="table-cell">
      <style:table-cell-properties fo:padding-left="0.191cm" fo:padding-right="0.191cm" fo:padding-top="0cm" fo:padding-bottom="0cm" fo:border="none"/>
    </style:style>
    <style:style style:name="Таблица8.A109" style:family="table-cell">
      <style:table-cell-properties fo:padding-left="0.191cm" fo:padding-right="0.191cm" fo:padding-top="0cm" fo:padding-bottom="0cm" fo:border="0.5pt solid #000000"/>
    </style:style>
    <style:style style:name="Таблица8.B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09" style:family="table-cell">
      <style:table-cell-properties fo:padding-left="0.191cm" fo:padding-right="0.191cm" fo:padding-top="0cm" fo:padding-bottom="0cm" fo:border="none"/>
    </style:style>
    <style:style style:name="Таблица8.A110" style:family="table-cell">
      <style:table-cell-properties fo:padding-left="0.191cm" fo:padding-right="0.191cm" fo:padding-top="0cm" fo:padding-bottom="0cm" fo:border="0.5pt solid #000000"/>
    </style:style>
    <style:style style:name="Таблица8.B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0" style:family="table-cell">
      <style:table-cell-properties fo:padding-left="0.191cm" fo:padding-right="0.191cm" fo:padding-top="0cm" fo:padding-bottom="0cm" fo:border="none"/>
    </style:style>
    <style:style style:name="Таблица8.A111" style:family="table-cell">
      <style:table-cell-properties fo:padding-left="0.191cm" fo:padding-right="0.191cm" fo:padding-top="0cm" fo:padding-bottom="0cm" fo:border="0.5pt solid #000000"/>
    </style:style>
    <style:style style:name="Таблица8.B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1" style:family="table-cell">
      <style:table-cell-properties fo:padding-left="0.191cm" fo:padding-right="0.191cm" fo:padding-top="0cm" fo:padding-bottom="0cm" fo:border="none"/>
    </style:style>
    <style:style style:name="Таблица8.A112" style:family="table-cell">
      <style:table-cell-properties fo:padding-left="0.191cm" fo:padding-right="0.191cm" fo:padding-top="0cm" fo:padding-bottom="0cm" fo:border="0.5pt solid #000000"/>
    </style:style>
    <style:style style:name="Таблица8.B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2" style:family="table-cell">
      <style:table-cell-properties fo:padding-left="0.191cm" fo:padding-right="0.191cm" fo:padding-top="0cm" fo:padding-bottom="0cm" fo:border="none"/>
    </style:style>
    <style:style style:name="Таблица8.A113" style:family="table-cell">
      <style:table-cell-properties fo:padding-left="0.191cm" fo:padding-right="0.191cm" fo:padding-top="0cm" fo:padding-bottom="0cm" fo:border="0.5pt solid #000000"/>
    </style:style>
    <style:style style:name="Таблица8.B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3" style:family="table-cell">
      <style:table-cell-properties fo:padding-left="0.191cm" fo:padding-right="0.191cm" fo:padding-top="0cm" fo:padding-bottom="0cm" fo:border="none"/>
    </style:style>
    <style:style style:name="Таблица8.A114" style:family="table-cell">
      <style:table-cell-properties fo:padding-left="0.191cm" fo:padding-right="0.191cm" fo:padding-top="0cm" fo:padding-bottom="0cm" fo:border="0.5pt solid #000000"/>
    </style:style>
    <style:style style:name="Таблица8.B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4" style:family="table-cell">
      <style:table-cell-properties fo:padding-left="0.191cm" fo:padding-right="0.191cm" fo:padding-top="0cm" fo:padding-bottom="0cm" fo:border="none"/>
    </style:style>
    <style:style style:name="Таблица8.A115" style:family="table-cell">
      <style:table-cell-properties fo:padding-left="0.191cm" fo:padding-right="0.191cm" fo:padding-top="0cm" fo:padding-bottom="0cm" fo:border="0.5pt solid #000000"/>
    </style:style>
    <style:style style:name="Таблица8.B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5" style:family="table-cell">
      <style:table-cell-properties fo:padding-left="0.191cm" fo:padding-right="0.191cm" fo:padding-top="0cm" fo:padding-bottom="0cm" fo:border="none"/>
    </style:style>
    <style:style style:name="Таблица8.A116" style:family="table-cell">
      <style:table-cell-properties fo:padding-left="0.191cm" fo:padding-right="0.191cm" fo:padding-top="0cm" fo:padding-bottom="0cm" fo:border="0.5pt solid #000000"/>
    </style:style>
    <style:style style:name="Таблица8.B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6" style:family="table-cell">
      <style:table-cell-properties fo:padding-left="0.191cm" fo:padding-right="0.191cm" fo:padding-top="0cm" fo:padding-bottom="0cm" fo:border="none"/>
    </style:style>
    <style:style style:name="Таблица8.A117" style:family="table-cell">
      <style:table-cell-properties fo:padding-left="0.191cm" fo:padding-right="0.191cm" fo:padding-top="0cm" fo:padding-bottom="0cm" fo:border="0.5pt solid #000000"/>
    </style:style>
    <style:style style:name="Таблица8.B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7" style:family="table-cell">
      <style:table-cell-properties fo:padding-left="0.191cm" fo:padding-right="0.191cm" fo:padding-top="0cm" fo:padding-bottom="0cm" fo:border="none"/>
    </style:style>
    <style:style style:name="Таблица8.A118" style:family="table-cell">
      <style:table-cell-properties fo:padding-left="0.191cm" fo:padding-right="0.191cm" fo:padding-top="0cm" fo:padding-bottom="0cm" fo:border="0.5pt solid #000000"/>
    </style:style>
    <style:style style:name="Таблица8.B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8" style:family="table-cell">
      <style:table-cell-properties fo:padding-left="0.191cm" fo:padding-right="0.191cm" fo:padding-top="0cm" fo:padding-bottom="0cm" fo:border="none"/>
    </style:style>
    <style:style style:name="Таблица8.A119" style:family="table-cell">
      <style:table-cell-properties fo:padding-left="0.191cm" fo:padding-right="0.191cm" fo:padding-top="0cm" fo:padding-bottom="0cm" fo:border="0.5pt solid #000000"/>
    </style:style>
    <style:style style:name="Таблица8.B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19" style:family="table-cell">
      <style:table-cell-properties fo:padding-left="0.191cm" fo:padding-right="0.191cm" fo:padding-top="0cm" fo:padding-bottom="0cm" fo:border="none"/>
    </style:style>
    <style:style style:name="Таблица8.A120" style:family="table-cell">
      <style:table-cell-properties fo:padding-left="0.191cm" fo:padding-right="0.191cm" fo:padding-top="0cm" fo:padding-bottom="0cm" fo:border="0.5pt solid #000000"/>
    </style:style>
    <style:style style:name="Таблица8.B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0" style:family="table-cell">
      <style:table-cell-properties fo:padding-left="0.191cm" fo:padding-right="0.191cm" fo:padding-top="0cm" fo:padding-bottom="0cm" fo:border="none"/>
    </style:style>
    <style:style style:name="Таблица8.A121" style:family="table-cell">
      <style:table-cell-properties fo:padding-left="0.191cm" fo:padding-right="0.191cm" fo:padding-top="0cm" fo:padding-bottom="0cm" fo:border="0.5pt solid #000000"/>
    </style:style>
    <style:style style:name="Таблица8.B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1" style:family="table-cell">
      <style:table-cell-properties fo:padding-left="0.191cm" fo:padding-right="0.191cm" fo:padding-top="0cm" fo:padding-bottom="0cm" fo:border="none"/>
    </style:style>
    <style:style style:name="Таблица8.H1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2" style:family="table-cell">
      <style:table-cell-properties fo:padding-left="0.191cm" fo:padding-right="0.191cm" fo:padding-top="0cm" fo:padding-bottom="0cm" fo:border="none"/>
    </style:style>
    <style:style style:name="Таблица8.H1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3" style:family="table-cell">
      <style:table-cell-properties fo:padding-left="0.191cm" fo:padding-right="0.191cm" fo:padding-top="0cm" fo:padding-bottom="0cm" fo:border="none"/>
    </style:style>
    <style:style style:name="Таблица8.H1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4" style:family="table-cell">
      <style:table-cell-properties fo:padding-left="0.191cm" fo:padding-right="0.191cm" fo:padding-top="0cm" fo:padding-bottom="0cm" fo:border="none"/>
    </style:style>
    <style:style style:name="Таблица8.H1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5" style:family="table-cell">
      <style:table-cell-properties fo:padding-left="0.191cm" fo:padding-right="0.191cm" fo:padding-top="0cm" fo:padding-bottom="0cm" fo:border="none"/>
    </style:style>
    <style:style style:name="Таблица8.H1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6" style:family="table-cell">
      <style:table-cell-properties fo:padding-left="0.191cm" fo:padding-right="0.191cm" fo:padding-top="0cm" fo:padding-bottom="0cm" fo:border="none"/>
    </style:style>
    <style:style style:name="Таблица8.H1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7" style:family="table-cell">
      <style:table-cell-properties fo:padding-left="0.191cm" fo:padding-right="0.191cm" fo:padding-top="0cm" fo:padding-bottom="0cm" fo:border="none"/>
    </style:style>
    <style:style style:name="Таблица8.H1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8" style:family="table-cell">
      <style:table-cell-properties fo:padding-left="0.191cm" fo:padding-right="0.191cm" fo:padding-top="0cm" fo:padding-bottom="0cm" fo:border="none"/>
    </style:style>
    <style:style style:name="Таблица8.H1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29" style:family="table-cell">
      <style:table-cell-properties fo:padding-left="0.191cm" fo:padding-right="0.191cm" fo:padding-top="0cm" fo:padding-bottom="0cm" fo:border="none"/>
    </style:style>
    <style:style style:name="Таблица8.H1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0" style:family="table-cell">
      <style:table-cell-properties fo:padding-left="0.191cm" fo:padding-right="0.191cm" fo:padding-top="0cm" fo:padding-bottom="0cm" fo:border="none"/>
    </style:style>
    <style:style style:name="Таблица8.H1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1" style:family="table-cell">
      <style:table-cell-properties fo:padding-left="0.191cm" fo:padding-right="0.191cm" fo:padding-top="0cm" fo:padding-bottom="0cm" fo:border="none"/>
    </style:style>
    <style:style style:name="Таблица8.H1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2" style:family="table-cell">
      <style:table-cell-properties fo:padding-left="0.191cm" fo:padding-right="0.191cm" fo:padding-top="0cm" fo:padding-bottom="0cm" fo:border="none"/>
    </style:style>
    <style:style style:name="Таблица8.H1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3" style:family="table-cell">
      <style:table-cell-properties fo:padding-left="0.191cm" fo:padding-right="0.191cm" fo:padding-top="0cm" fo:padding-bottom="0cm" fo:border="none"/>
    </style:style>
    <style:style style:name="Таблица8.H1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4" style:family="table-cell">
      <style:table-cell-properties fo:padding-left="0.191cm" fo:padding-right="0.191cm" fo:padding-top="0cm" fo:padding-bottom="0cm" fo:border="none"/>
    </style:style>
    <style:style style:name="Таблица8.H1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35" style:family="table-cell">
      <style:table-cell-properties fo:padding-left="0.191cm" fo:padding-right="0.191cm" fo:padding-top="0cm" fo:padding-bottom="0cm" fo:border="none"/>
    </style:style>
    <style:style style:name="Таблица8.G136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H136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136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136" style:family="table-cell">
      <style:table-cell-properties fo:padding-left="0.191cm" fo:padding-right="0.191cm" fo:padding-top="0cm" fo:padding-bottom="0cm" fo:border="none"/>
    </style:style>
    <style:style style:name="Таблица8.G137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H137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137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137" style:family="table-cell">
      <style:table-cell-properties fo:padding-left="0.191cm" fo:padding-right="0.191cm" fo:padding-top="0cm" fo:padding-bottom="0cm" fo:border="none"/>
    </style:style>
    <style:style style:name="Таблица8.J138" style:family="table-cell">
      <style:table-cell-properties fo:padding-left="0.191cm" fo:padding-right="0.191cm" fo:padding-top="0cm" fo:padding-bottom="0cm" fo:border="none"/>
    </style:style>
    <style:style style:name="Таблица8.J139" style:family="table-cell">
      <style:table-cell-properties fo:padding-left="0.191cm" fo:padding-right="0.191cm" fo:padding-top="0cm" fo:padding-bottom="0cm" fo:border="none"/>
    </style:style>
    <style:style style:name="Таблица8.J140" style:family="table-cell">
      <style:table-cell-properties fo:padding-left="0.191cm" fo:padding-right="0.191cm" fo:padding-top="0cm" fo:padding-bottom="0cm" fo:border="none"/>
    </style:style>
    <style:style style:name="Таблица8.J141" style:family="table-cell">
      <style:table-cell-properties fo:padding-left="0.191cm" fo:padding-right="0.191cm" fo:padding-top="0cm" fo:padding-bottom="0cm" fo:border="none"/>
    </style:style>
    <style:style style:name="Таблица8.J142" style:family="table-cell">
      <style:table-cell-properties fo:padding-left="0.191cm" fo:padding-right="0.191cm" fo:padding-top="0cm" fo:padding-bottom="0cm" fo:border="none"/>
    </style:style>
    <style:style style:name="Таблица8.J143" style:family="table-cell">
      <style:table-cell-properties fo:padding-left="0.191cm" fo:padding-right="0.191cm" fo:padding-top="0cm" fo:padding-bottom="0cm" fo:border="none"/>
    </style:style>
    <style:style style:name="Таблица8.J144" style:family="table-cell">
      <style:table-cell-properties fo:padding-left="0.191cm" fo:padding-right="0.191cm" fo:padding-top="0cm" fo:padding-bottom="0cm" fo:border="none"/>
    </style:style>
    <style:style style:name="Таблица8.J145" style:family="table-cell">
      <style:table-cell-properties fo:padding-left="0.191cm" fo:padding-right="0.191cm" fo:padding-top="0cm" fo:padding-bottom="0cm" fo:border="none"/>
    </style:style>
    <style:style style:name="Таблица8.J146" style:family="table-cell">
      <style:table-cell-properties fo:padding-left="0.191cm" fo:padding-right="0.191cm" fo:padding-top="0cm" fo:padding-bottom="0cm" fo:border="none"/>
    </style:style>
    <style:style style:name="Таблица8.J147" style:family="table-cell">
      <style:table-cell-properties fo:padding-left="0.191cm" fo:padding-right="0.191cm" fo:padding-top="0cm" fo:padding-bottom="0cm" fo:border="none"/>
    </style:style>
    <style:style style:name="Таблица8.J148" style:family="table-cell">
      <style:table-cell-properties fo:padding-left="0.191cm" fo:padding-right="0.191cm" fo:padding-top="0cm" fo:padding-bottom="0cm" fo:border="none"/>
    </style:style>
    <style:style style:name="Таблица8.J149" style:family="table-cell">
      <style:table-cell-properties fo:padding-left="0.191cm" fo:padding-right="0.191cm" fo:padding-top="0cm" fo:padding-bottom="0cm" fo:border="none"/>
    </style:style>
    <style:style style:name="Таблица8.150" style:family="table-row">
      <style:table-row-properties style:min-row-height="0.344cm" fo:keep-together="auto"/>
    </style:style>
    <style:style style:name="Таблица8.A150" style:family="table-cell">
      <style:table-cell-properties fo:padding-left="0.191cm" fo:padding-right="0.191cm" fo:padding-top="0cm" fo:padding-bottom="0cm" fo:border="0.5pt solid #000000"/>
    </style:style>
    <style:style style:name="Таблица8.B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0" style:family="table-cell">
      <style:table-cell-properties fo:padding-left="0.191cm" fo:padding-right="0.191cm" fo:padding-top="0cm" fo:padding-bottom="0cm" fo:border="none"/>
    </style:style>
    <style:style style:name="Таблица8.A151" style:family="table-cell">
      <style:table-cell-properties fo:padding-left="0.191cm" fo:padding-right="0.191cm" fo:padding-top="0cm" fo:padding-bottom="0cm" fo:border="0.5pt solid #000000"/>
    </style:style>
    <style:style style:name="Таблица8.B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1" style:family="table-cell">
      <style:table-cell-properties fo:padding-left="0.191cm" fo:padding-right="0.191cm" fo:padding-top="0cm" fo:padding-bottom="0cm" fo:border="none"/>
    </style:style>
    <style:style style:name="Таблица8.A152" style:family="table-cell">
      <style:table-cell-properties fo:padding-left="0.191cm" fo:padding-right="0.191cm" fo:padding-top="0cm" fo:padding-bottom="0cm" fo:border="0.5pt solid #000000"/>
    </style:style>
    <style:style style:name="Таблица8.B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2" style:family="table-cell">
      <style:table-cell-properties fo:padding-left="0.191cm" fo:padding-right="0.191cm" fo:padding-top="0cm" fo:padding-bottom="0cm" fo:border="none"/>
    </style:style>
    <style:style style:name="Таблица8.A153" style:family="table-cell">
      <style:table-cell-properties fo:padding-left="0.191cm" fo:padding-right="0.191cm" fo:padding-top="0cm" fo:padding-bottom="0cm" fo:border="0.5pt solid #000000"/>
    </style:style>
    <style:style style:name="Таблица8.B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3" style:family="table-cell">
      <style:table-cell-properties fo:padding-left="0.191cm" fo:padding-right="0.191cm" fo:padding-top="0cm" fo:padding-bottom="0cm" fo:border="none"/>
    </style:style>
    <style:style style:name="Таблица8.A154" style:family="table-cell">
      <style:table-cell-properties fo:padding-left="0.191cm" fo:padding-right="0.191cm" fo:padding-top="0cm" fo:padding-bottom="0cm" fo:border="0.5pt solid #000000"/>
    </style:style>
    <style:style style:name="Таблица8.B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4" style:family="table-cell">
      <style:table-cell-properties fo:padding-left="0.191cm" fo:padding-right="0.191cm" fo:padding-top="0cm" fo:padding-bottom="0cm" fo:border="none"/>
    </style:style>
    <style:style style:name="Таблица8.A155" style:family="table-cell">
      <style:table-cell-properties fo:padding-left="0.191cm" fo:padding-right="0.191cm" fo:padding-top="0cm" fo:padding-bottom="0cm" fo:border="0.5pt solid #000000"/>
    </style:style>
    <style:style style:name="Таблица8.B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5" style:family="table-cell">
      <style:table-cell-properties fo:padding-left="0.191cm" fo:padding-right="0.191cm" fo:padding-top="0cm" fo:padding-bottom="0cm" fo:border="none"/>
    </style:style>
    <style:style style:name="Таблица8.A156" style:family="table-cell">
      <style:table-cell-properties fo:padding-left="0.191cm" fo:padding-right="0.191cm" fo:padding-top="0cm" fo:padding-bottom="0cm" fo:border="0.5pt solid #000000"/>
    </style:style>
    <style:style style:name="Таблица8.B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6" style:family="table-cell">
      <style:table-cell-properties fo:padding-left="0.191cm" fo:padding-right="0.191cm" fo:padding-top="0cm" fo:padding-bottom="0cm" fo:border="none"/>
    </style:style>
    <style:style style:name="Таблица8.157" style:family="table-row">
      <style:table-row-properties style:min-row-height="0.316cm" fo:keep-together="auto"/>
    </style:style>
    <style:style style:name="Таблица8.A157" style:family="table-cell">
      <style:table-cell-properties fo:padding-left="0.191cm" fo:padding-right="0.191cm" fo:padding-top="0cm" fo:padding-bottom="0cm" fo:border="0.5pt solid #000000"/>
    </style:style>
    <style:style style:name="Таблица8.B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7" style:family="table-cell">
      <style:table-cell-properties fo:padding-left="0.191cm" fo:padding-right="0.191cm" fo:padding-top="0cm" fo:padding-bottom="0cm" fo:border="none"/>
    </style:style>
    <style:style style:name="Таблица8.A158" style:family="table-cell">
      <style:table-cell-properties fo:padding-left="0.191cm" fo:padding-right="0.191cm" fo:padding-top="0cm" fo:padding-bottom="0cm" fo:border="0.5pt solid #000000"/>
    </style:style>
    <style:style style:name="Таблица8.B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8" style:family="table-cell">
      <style:table-cell-properties fo:padding-left="0.191cm" fo:padding-right="0.191cm" fo:padding-top="0cm" fo:padding-bottom="0cm" fo:border="none"/>
    </style:style>
    <style:style style:name="Таблица8.A159" style:family="table-cell">
      <style:table-cell-properties fo:padding-left="0.191cm" fo:padding-right="0.191cm" fo:padding-top="0cm" fo:padding-bottom="0cm" fo:border="0.5pt solid #000000"/>
    </style:style>
    <style:style style:name="Таблица8.B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5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59" style:family="table-cell">
      <style:table-cell-properties fo:padding-left="0.191cm" fo:padding-right="0.191cm" fo:padding-top="0cm" fo:padding-bottom="0cm" fo:border="none"/>
    </style:style>
    <style:style style:name="Таблица8.A160" style:family="table-cell">
      <style:table-cell-properties fo:padding-left="0.191cm" fo:padding-right="0.191cm" fo:padding-top="0cm" fo:padding-bottom="0cm" fo:border="0.5pt solid #000000"/>
    </style:style>
    <style:style style:name="Таблица8.B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0" style:family="table-cell">
      <style:table-cell-properties fo:padding-left="0.191cm" fo:padding-right="0.191cm" fo:padding-top="0cm" fo:padding-bottom="0cm" fo:border="none"/>
    </style:style>
    <style:style style:name="Таблица8.A161" style:family="table-cell">
      <style:table-cell-properties fo:padding-left="0.191cm" fo:padding-right="0.191cm" fo:padding-top="0cm" fo:padding-bottom="0cm" fo:border="0.5pt solid #000000"/>
    </style:style>
    <style:style style:name="Таблица8.B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1" style:family="table-cell">
      <style:table-cell-properties fo:padding-left="0.191cm" fo:padding-right="0.191cm" fo:padding-top="0cm" fo:padding-bottom="0cm" fo:border="none"/>
    </style:style>
    <style:style style:name="Таблица8.A162" style:family="table-cell">
      <style:table-cell-properties fo:padding-left="0.191cm" fo:padding-right="0.191cm" fo:padding-top="0cm" fo:padding-bottom="0cm" fo:border="0.5pt solid #000000"/>
    </style:style>
    <style:style style:name="Таблица8.B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2" style:family="table-cell">
      <style:table-cell-properties fo:padding-left="0.191cm" fo:padding-right="0.191cm" fo:padding-top="0cm" fo:padding-bottom="0cm" fo:border="none"/>
    </style:style>
    <style:style style:name="Таблица8.163" style:family="table-row">
      <style:table-row-properties style:min-row-height="0.961cm" fo:keep-together="auto"/>
    </style:style>
    <style:style style:name="Таблица8.A163" style:family="table-cell">
      <style:table-cell-properties fo:padding-left="0.191cm" fo:padding-right="0.191cm" fo:padding-top="0cm" fo:padding-bottom="0cm" fo:border="0.5pt solid #000000"/>
    </style:style>
    <style:style style:name="Таблица8.B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3" style:family="table-cell">
      <style:table-cell-properties fo:padding-left="0.191cm" fo:padding-right="0.191cm" fo:padding-top="0cm" fo:padding-bottom="0cm" fo:border="none"/>
    </style:style>
    <style:style style:name="Таблица8.A164" style:family="table-cell">
      <style:table-cell-properties fo:padding-left="0.191cm" fo:padding-right="0.191cm" fo:padding-top="0cm" fo:padding-bottom="0cm" fo:border="0.5pt solid #000000"/>
    </style:style>
    <style:style style:name="Таблица8.B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4" style:family="table-cell">
      <style:table-cell-properties fo:padding-left="0.191cm" fo:padding-right="0.191cm" fo:padding-top="0cm" fo:padding-bottom="0cm" fo:border="none"/>
    </style:style>
    <style:style style:name="Таблица8.A165" style:family="table-cell">
      <style:table-cell-properties fo:padding-left="0.191cm" fo:padding-right="0.191cm" fo:padding-top="0cm" fo:padding-bottom="0cm" fo:border="0.5pt solid #000000"/>
    </style:style>
    <style:style style:name="Таблица8.B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5" style:family="table-cell">
      <style:table-cell-properties fo:padding-left="0.191cm" fo:padding-right="0.191cm" fo:padding-top="0cm" fo:padding-bottom="0cm" fo:border="none"/>
    </style:style>
    <style:style style:name="Таблица8.A166" style:family="table-cell">
      <style:table-cell-properties fo:padding-left="0.191cm" fo:padding-right="0.191cm" fo:padding-top="0cm" fo:padding-bottom="0cm" fo:border="0.5pt solid #000000"/>
    </style:style>
    <style:style style:name="Таблица8.B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6" style:family="table-cell">
      <style:table-cell-properties fo:padding-left="0.191cm" fo:padding-right="0.191cm" fo:padding-top="0cm" fo:padding-bottom="0cm" fo:border="none"/>
    </style:style>
    <style:style style:name="Таблица8.A167" style:family="table-cell">
      <style:table-cell-properties fo:padding-left="0.191cm" fo:padding-right="0.191cm" fo:padding-top="0cm" fo:padding-bottom="0cm" fo:border="0.5pt solid #000000"/>
    </style:style>
    <style:style style:name="Таблица8.B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7" style:family="table-cell">
      <style:table-cell-properties fo:padding-left="0.191cm" fo:padding-right="0.191cm" fo:padding-top="0cm" fo:padding-bottom="0cm" fo:border="none"/>
    </style:style>
    <style:style style:name="Таблица8.A168" style:family="table-cell">
      <style:table-cell-properties fo:padding-left="0.191cm" fo:padding-right="0.191cm" fo:padding-top="0cm" fo:padding-bottom="0cm" fo:border="0.5pt solid #000000"/>
    </style:style>
    <style:style style:name="Таблица8.B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8" style:family="table-cell">
      <style:table-cell-properties fo:padding-left="0.191cm" fo:padding-right="0.191cm" fo:padding-top="0cm" fo:padding-bottom="0cm" fo:border="none"/>
    </style:style>
    <style:style style:name="Таблица8.A169" style:family="table-cell">
      <style:table-cell-properties fo:padding-left="0.191cm" fo:padding-right="0.191cm" fo:padding-top="0cm" fo:padding-bottom="0cm" fo:border="0.5pt solid #000000"/>
    </style:style>
    <style:style style:name="Таблица8.B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6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69" style:family="table-cell">
      <style:table-cell-properties fo:padding-left="0.191cm" fo:padding-right="0.191cm" fo:padding-top="0cm" fo:padding-bottom="0cm" fo:border="none"/>
    </style:style>
    <style:style style:name="Таблица8.A170" style:family="table-cell">
      <style:table-cell-properties fo:padding-left="0.191cm" fo:padding-right="0.191cm" fo:padding-top="0cm" fo:padding-bottom="0cm" fo:border="0.5pt solid #000000"/>
    </style:style>
    <style:style style:name="Таблица8.B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0" style:family="table-cell">
      <style:table-cell-properties fo:padding-left="0.191cm" fo:padding-right="0.191cm" fo:padding-top="0cm" fo:padding-bottom="0cm" fo:border="none"/>
    </style:style>
    <style:style style:name="Таблица8.171" style:family="table-row">
      <style:table-row-properties style:min-row-height="0.577cm" fo:keep-together="auto"/>
    </style:style>
    <style:style style:name="Таблица8.A171" style:family="table-cell">
      <style:table-cell-properties fo:padding-left="0.191cm" fo:padding-right="0.191cm" fo:padding-top="0cm" fo:padding-bottom="0cm" fo:border="0.5pt solid #000000"/>
    </style:style>
    <style:style style:name="Таблица8.B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1" style:family="table-cell">
      <style:table-cell-properties fo:padding-left="0.191cm" fo:padding-right="0.191cm" fo:padding-top="0cm" fo:padding-bottom="0cm" fo:border="none"/>
    </style:style>
    <style:style style:name="Таблица8.A172" style:family="table-cell">
      <style:table-cell-properties fo:padding-left="0.191cm" fo:padding-right="0.191cm" fo:padding-top="0cm" fo:padding-bottom="0cm" fo:border="0.5pt solid #000000"/>
    </style:style>
    <style:style style:name="Таблица8.B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2" style:family="table-cell">
      <style:table-cell-properties fo:padding-left="0.191cm" fo:padding-right="0.191cm" fo:padding-top="0cm" fo:padding-bottom="0cm" fo:border="none"/>
    </style:style>
    <style:style style:name="Таблица8.A173" style:family="table-cell">
      <style:table-cell-properties fo:padding-left="0.191cm" fo:padding-right="0.191cm" fo:padding-top="0cm" fo:padding-bottom="0cm" fo:border="0.5pt solid #000000"/>
    </style:style>
    <style:style style:name="Таблица8.B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3" style:family="table-cell">
      <style:table-cell-properties fo:padding-left="0.191cm" fo:padding-right="0.191cm" fo:padding-top="0cm" fo:padding-bottom="0cm" fo:border="none"/>
    </style:style>
    <style:style style:name="Таблица8.174" style:family="table-row">
      <style:table-row-properties style:min-row-height="0.661cm" fo:keep-together="auto"/>
    </style:style>
    <style:style style:name="Таблица8.A174" style:family="table-cell">
      <style:table-cell-properties fo:padding-left="0.191cm" fo:padding-right="0.191cm" fo:padding-top="0cm" fo:padding-bottom="0cm" fo:border="0.5pt solid #000000"/>
    </style:style>
    <style:style style:name="Таблица8.B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4" style:family="table-cell">
      <style:table-cell-properties fo:padding-left="0.191cm" fo:padding-right="0.191cm" fo:padding-top="0cm" fo:padding-bottom="0cm" fo:border="none"/>
    </style:style>
    <style:style style:name="Таблица8.A175" style:family="table-cell">
      <style:table-cell-properties fo:padding-left="0.191cm" fo:padding-right="0.191cm" fo:padding-top="0cm" fo:padding-bottom="0cm" fo:border="0.5pt solid #000000"/>
    </style:style>
    <style:style style:name="Таблица8.B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5" style:family="table-cell">
      <style:table-cell-properties fo:padding-left="0.191cm" fo:padding-right="0.191cm" fo:padding-top="0cm" fo:padding-bottom="0cm" fo:border="none"/>
    </style:style>
    <style:style style:name="Таблица8.176" style:family="table-row">
      <style:table-row-properties style:min-row-height="0.76cm" fo:keep-together="auto"/>
    </style:style>
    <style:style style:name="Таблица8.A176" style:family="table-cell">
      <style:table-cell-properties fo:padding-left="0.191cm" fo:padding-right="0.191cm" fo:padding-top="0cm" fo:padding-bottom="0cm" fo:border="0.5pt solid #000000"/>
    </style:style>
    <style:style style:name="Таблица8.B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6" style:family="table-cell">
      <style:table-cell-properties fo:padding-left="0.191cm" fo:padding-right="0.191cm" fo:padding-top="0cm" fo:padding-bottom="0cm" fo:border="none"/>
    </style:style>
    <style:style style:name="Таблица8.177" style:family="table-row">
      <style:table-row-properties style:min-row-height="1.025cm" fo:keep-together="auto"/>
    </style:style>
    <style:style style:name="Таблица8.A177" style:family="table-cell">
      <style:table-cell-properties fo:padding-left="0.191cm" fo:padding-right="0.191cm" fo:padding-top="0cm" fo:padding-bottom="0cm" fo:border="0.5pt solid #000000"/>
    </style:style>
    <style:style style:name="Таблица8.B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7" style:family="table-cell">
      <style:table-cell-properties fo:padding-left="0.191cm" fo:padding-right="0.191cm" fo:padding-top="0cm" fo:padding-bottom="0cm" fo:border="none"/>
    </style:style>
    <style:style style:name="Таблица8.178" style:family="table-row">
      <style:table-row-properties style:min-row-height="0.624cm" fo:keep-together="auto"/>
    </style:style>
    <style:style style:name="Таблица8.A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8" style:family="table-cell">
      <style:table-cell-properties fo:padding-left="0.191cm" fo:padding-right="0.191cm" fo:padding-top="0cm" fo:padding-bottom="0cm" fo:border="none"/>
    </style:style>
    <style:style style:name="Таблица8.A179" style:family="table-cell">
      <style:table-cell-properties fo:padding-left="0.191cm" fo:padding-right="0.191cm" fo:padding-top="0cm" fo:padding-bottom="0cm" fo:border="0.5pt solid #000000"/>
    </style:style>
    <style:style style:name="Таблица8.B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7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79" style:family="table-cell">
      <style:table-cell-properties fo:padding-left="0.191cm" fo:padding-right="0.191cm" fo:padding-top="0cm" fo:padding-bottom="0cm" fo:border="none"/>
    </style:style>
    <style:style style:name="Таблица8.A180" style:family="table-cell">
      <style:table-cell-properties fo:padding-left="0.191cm" fo:padding-right="0.191cm" fo:padding-top="0cm" fo:padding-bottom="0cm" fo:border="0.5pt solid #000000"/>
    </style:style>
    <style:style style:name="Таблица8.B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0" style:family="table-cell">
      <style:table-cell-properties fo:padding-left="0.191cm" fo:padding-right="0.191cm" fo:padding-top="0cm" fo:padding-bottom="0cm" fo:border="none"/>
    </style:style>
    <style:style style:name="Таблица8.A181" style:family="table-cell">
      <style:table-cell-properties fo:padding-left="0.191cm" fo:padding-right="0.191cm" fo:padding-top="0cm" fo:padding-bottom="0cm" fo:border="0.5pt solid #000000"/>
    </style:style>
    <style:style style:name="Таблица8.B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1" style:family="table-cell">
      <style:table-cell-properties fo:padding-left="0.191cm" fo:padding-right="0.191cm" fo:padding-top="0cm" fo:padding-bottom="0cm" fo:border="none"/>
    </style:style>
    <style:style style:name="Таблица8.A182" style:family="table-cell">
      <style:table-cell-properties fo:padding-left="0.191cm" fo:padding-right="0.191cm" fo:padding-top="0cm" fo:padding-bottom="0cm" fo:border="0.5pt solid #000000"/>
    </style:style>
    <style:style style:name="Таблица8.B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2" style:family="table-cell">
      <style:table-cell-properties fo:padding-left="0.191cm" fo:padding-right="0.191cm" fo:padding-top="0cm" fo:padding-bottom="0cm" fo:border="none"/>
    </style:style>
    <style:style style:name="Таблица8.A183" style:family="table-cell">
      <style:table-cell-properties fo:padding-left="0.191cm" fo:padding-right="0.191cm" fo:padding-top="0cm" fo:padding-bottom="0cm" fo:border="0.5pt solid #000000"/>
    </style:style>
    <style:style style:name="Таблица8.B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3" style:family="table-cell">
      <style:table-cell-properties fo:padding-left="0.191cm" fo:padding-right="0.191cm" fo:padding-top="0cm" fo:padding-bottom="0cm" fo:border="none"/>
    </style:style>
    <style:style style:name="Таблица8.A184" style:family="table-cell">
      <style:table-cell-properties fo:padding-left="0.191cm" fo:padding-right="0.191cm" fo:padding-top="0cm" fo:padding-bottom="0cm" fo:border="0.5pt solid #000000"/>
    </style:style>
    <style:style style:name="Таблица8.B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4" style:family="table-cell">
      <style:table-cell-properties fo:padding-left="0.191cm" fo:padding-right="0.191cm" fo:padding-top="0cm" fo:padding-bottom="0cm" fo:border="none"/>
    </style:style>
    <style:style style:name="Таблица8.185" style:family="table-row">
      <style:table-row-properties style:min-row-height="0.593cm" fo:keep-together="auto"/>
    </style:style>
    <style:style style:name="Таблица8.A185" style:family="table-cell">
      <style:table-cell-properties fo:padding-left="0.191cm" fo:padding-right="0.191cm" fo:padding-top="0cm" fo:padding-bottom="0cm" fo:border="0.5pt solid #000000"/>
    </style:style>
    <style:style style:name="Таблица8.B1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5" style:family="table-cell">
      <style:table-cell-properties fo:padding-left="0.191cm" fo:padding-right="0.191cm" fo:padding-top="0cm" fo:padding-bottom="0cm" fo:border="none"/>
    </style:style>
    <style:style style:name="Таблица8.186" style:family="table-row">
      <style:table-row-properties style:min-row-height="0.499cm" fo:keep-together="auto"/>
    </style:style>
    <style:style style:name="Таблица8.A186" style:family="table-cell">
      <style:table-cell-properties fo:padding-left="0.191cm" fo:padding-right="0.191cm" fo:padding-top="0cm" fo:padding-bottom="0cm" fo:border="0.5pt solid #000000"/>
    </style:style>
    <style:style style:name="Таблица8.B1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6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none">
        <style:background-image/>
      </style:table-cell-properties>
    </style:style>
    <style:style style:name="Таблица8.187" style:family="table-row">
      <style:table-row-properties style:min-row-height="0.714cm" fo:keep-together="auto"/>
    </style:style>
    <style:style style:name="Таблица8.A187" style:family="table-cell">
      <style:table-cell-properties fo:padding-left="0.191cm" fo:padding-right="0.191cm" fo:padding-top="0cm" fo:padding-bottom="0cm" fo:border="0.5pt solid #000000"/>
    </style:style>
    <style:style style:name="Таблица8.B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7" style:family="table-cell">
      <style:table-cell-properties fo:padding-left="0.191cm" fo:padding-right="0.191cm" fo:padding-top="0cm" fo:padding-bottom="0cm" fo:border="none"/>
    </style:style>
    <style:style style:name="Таблица8.A188" style:family="table-cell">
      <style:table-cell-properties fo:padding-left="0.191cm" fo:padding-right="0.191cm" fo:padding-top="0cm" fo:padding-bottom="0cm" fo:border="0.5pt solid #000000"/>
    </style:style>
    <style:style style:name="Таблица8.B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8" style:family="table-cell">
      <style:table-cell-properties fo:padding-left="0.191cm" fo:padding-right="0.191cm" fo:padding-top="0cm" fo:padding-bottom="0cm" fo:border="none"/>
    </style:style>
    <style:style style:name="Таблица8.A189" style:family="table-cell">
      <style:table-cell-properties fo:padding-left="0.191cm" fo:padding-right="0.191cm" fo:padding-top="0cm" fo:padding-bottom="0cm" fo:border="0.5pt solid #000000"/>
    </style:style>
    <style:style style:name="Таблица8.B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8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89" style:family="table-cell">
      <style:table-cell-properties fo:padding-left="0.191cm" fo:padding-right="0.191cm" fo:padding-top="0cm" fo:padding-bottom="0cm" fo:border="none"/>
    </style:style>
    <style:style style:name="Таблица8.A190" style:family="table-cell">
      <style:table-cell-properties fo:padding-left="0.191cm" fo:padding-right="0.191cm" fo:padding-top="0cm" fo:padding-bottom="0cm" fo:border="0.5pt solid #000000"/>
    </style:style>
    <style:style style:name="Таблица8.B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0" style:family="table-cell">
      <style:table-cell-properties fo:padding-left="0.191cm" fo:padding-right="0.191cm" fo:padding-top="0cm" fo:padding-bottom="0cm" fo:border="none"/>
    </style:style>
    <style:style style:name="Таблица8.191" style:family="table-row">
      <style:table-row-properties style:min-row-height="0.926cm" fo:keep-together="auto"/>
    </style:style>
    <style:style style:name="Таблица8.A191" style:family="table-cell">
      <style:table-cell-properties fo:padding-left="0.191cm" fo:padding-right="0.191cm" fo:padding-top="0cm" fo:padding-bottom="0cm" fo:border="0.5pt solid #000000"/>
    </style:style>
    <style:style style:name="Таблица8.B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1" style:family="table-cell">
      <style:table-cell-properties fo:padding-left="0.191cm" fo:padding-right="0.191cm" fo:padding-top="0cm" fo:padding-bottom="0cm" fo:border="0.5pt solid #000000"/>
    </style:style>
    <style:style style:name="Таблица8.J191" style:family="table-cell">
      <style:table-cell-properties fo:padding-left="0.191cm" fo:padding-right="0.191cm" fo:padding-top="0cm" fo:padding-bottom="0cm" fo:border="none"/>
    </style:style>
    <style:style style:name="Таблица8.192" style:family="table-row">
      <style:table-row-properties style:min-row-height="0.437cm" fo:keep-together="auto"/>
    </style:style>
    <style:style style:name="Таблица8.A192" style:family="table-cell">
      <style:table-cell-properties fo:padding-left="0.191cm" fo:padding-right="0.191cm" fo:padding-top="0cm" fo:padding-bottom="0cm" fo:border="0.5pt solid #000000"/>
    </style:style>
    <style:style style:name="Таблица8.B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2" style:family="table-cell">
      <style:table-cell-properties fo:padding-left="0.191cm" fo:padding-right="0.191cm" fo:padding-top="0cm" fo:padding-bottom="0cm" fo:border="none"/>
    </style:style>
    <style:style style:name="Таблица8.A193" style:family="table-cell">
      <style:table-cell-properties fo:padding-left="0.191cm" fo:padding-right="0.191cm" fo:padding-top="0cm" fo:padding-bottom="0cm" fo:border="0.5pt solid #000000"/>
    </style:style>
    <style:style style:name="Таблица8.B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3" style:family="table-cell">
      <style:table-cell-properties fo:padding-left="0.191cm" fo:padding-right="0.191cm" fo:padding-top="0cm" fo:padding-bottom="0cm" fo:border="none"/>
    </style:style>
    <style:style style:name="Таблица8.A194" style:family="table-cell">
      <style:table-cell-properties fo:padding-left="0.191cm" fo:padding-right="0.191cm" fo:padding-top="0cm" fo:padding-bottom="0cm" fo:border="0.5pt solid #000000"/>
    </style:style>
    <style:style style:name="Таблица8.B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4" style:family="table-cell">
      <style:table-cell-properties fo:padding-left="0.191cm" fo:padding-right="0.191cm" fo:padding-top="0cm" fo:padding-bottom="0cm" fo:border="none"/>
    </style:style>
    <style:style style:name="Таблица8.A195" style:family="table-cell">
      <style:table-cell-properties fo:padding-left="0.191cm" fo:padding-right="0.191cm" fo:padding-top="0cm" fo:padding-bottom="0cm" fo:border="0.5pt solid #000000"/>
    </style:style>
    <style:style style:name="Таблица8.B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5" style:family="table-cell">
      <style:table-cell-properties fo:padding-left="0.191cm" fo:padding-right="0.191cm" fo:padding-top="0cm" fo:padding-bottom="0cm" fo:border="none"/>
    </style:style>
    <style:style style:name="Таблица8.A196" style:family="table-cell">
      <style:table-cell-properties fo:padding-left="0.191cm" fo:padding-right="0.191cm" fo:padding-top="0cm" fo:padding-bottom="0cm" fo:border="0.5pt solid #000000"/>
    </style:style>
    <style:style style:name="Таблица8.B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6" style:family="table-cell">
      <style:table-cell-properties fo:padding-left="0.191cm" fo:padding-right="0.191cm" fo:padding-top="0cm" fo:padding-bottom="0cm" fo:border="none"/>
    </style:style>
    <style:style style:name="Таблица8.A197" style:family="table-cell">
      <style:table-cell-properties fo:padding-left="0.191cm" fo:padding-right="0.191cm" fo:padding-top="0cm" fo:padding-bottom="0cm" fo:border="0.5pt solid #000000"/>
    </style:style>
    <style:style style:name="Таблица8.B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7" style:family="table-cell">
      <style:table-cell-properties fo:padding-left="0.191cm" fo:padding-right="0.191cm" fo:padding-top="0cm" fo:padding-bottom="0cm" fo:border="none"/>
    </style:style>
    <style:style style:name="Таблица8.A198" style:family="table-cell">
      <style:table-cell-properties fo:padding-left="0.191cm" fo:padding-right="0.191cm" fo:padding-top="0cm" fo:padding-bottom="0cm" fo:border="0.5pt solid #000000"/>
    </style:style>
    <style:style style:name="Таблица8.B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8" style:family="table-cell">
      <style:table-cell-properties fo:padding-left="0.191cm" fo:padding-right="0.191cm" fo:padding-top="0cm" fo:padding-bottom="0cm" fo:border="none"/>
    </style:style>
    <style:style style:name="Таблица8.A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19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199" style:family="table-cell">
      <style:table-cell-properties fo:padding-left="0.191cm" fo:padding-right="0.191cm" fo:padding-top="0cm" fo:padding-bottom="0cm" fo:border="none"/>
    </style:style>
    <style:style style:name="Таблица8.A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0" style:family="table-cell">
      <style:table-cell-properties fo:padding-left="0.191cm" fo:padding-right="0.191cm" fo:padding-top="0cm" fo:padding-bottom="0cm" fo:border="none"/>
    </style:style>
    <style:style style:name="Таблица8.A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1" style:family="table-cell">
      <style:table-cell-properties fo:padding-left="0.191cm" fo:padding-right="0.191cm" fo:padding-top="0cm" fo:padding-bottom="0cm" fo:border="none"/>
    </style:style>
    <style:style style:name="Таблица8.A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2" style:family="table-cell">
      <style:table-cell-properties fo:padding-left="0.191cm" fo:padding-right="0.191cm" fo:padding-top="0cm" fo:padding-bottom="0cm" fo:border="none"/>
    </style:style>
    <style:style style:name="Таблица8.A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3" style:family="table-cell">
      <style:table-cell-properties fo:padding-left="0.191cm" fo:padding-right="0.191cm" fo:padding-top="0cm" fo:padding-bottom="0cm" fo:border="none"/>
    </style:style>
    <style:style style:name="Таблица8.A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4" style:family="table-cell">
      <style:table-cell-properties fo:padding-left="0.191cm" fo:padding-right="0.191cm" fo:padding-top="0cm" fo:padding-bottom="0cm" fo:border="none"/>
    </style:style>
    <style:style style:name="Таблица8.A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0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5" style:family="table-cell">
      <style:table-cell-properties fo:padding-left="0.191cm" fo:padding-right="0.191cm" fo:padding-top="0cm" fo:padding-bottom="0cm" fo:border="none"/>
    </style:style>
    <style:style style:name="Таблица8.A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6" style:family="table-cell">
      <style:table-cell-properties fo:padding-left="0.191cm" fo:padding-right="0.191cm" fo:padding-top="0cm" fo:padding-bottom="0cm" fo:border="none"/>
    </style:style>
    <style:style style:name="Таблица8.207" style:family="table-row">
      <style:table-row-properties style:min-row-height="0.619cm" fo:keep-together="auto"/>
    </style:style>
    <style:style style:name="Таблица8.A207" style:family="table-cell">
      <style:table-cell-properties fo:padding-left="0.191cm" fo:padding-right="0.191cm" fo:padding-top="0cm" fo:padding-bottom="0cm" fo:border="0.5pt solid #000000"/>
    </style:style>
    <style:style style:name="Таблица8.B2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7" style:family="table-cell">
      <style:table-cell-properties fo:padding-left="0.191cm" fo:padding-right="0.191cm" fo:padding-top="0cm" fo:padding-bottom="0cm" fo:border="none"/>
    </style:style>
    <style:style style:name="Таблица8.208" style:family="table-row">
      <style:table-row-properties style:min-row-height="0.561cm" fo:keep-together="auto"/>
    </style:style>
    <style:style style:name="Таблица8.A208" style:family="table-cell">
      <style:table-cell-properties fo:padding-left="0.191cm" fo:padding-right="0.191cm" fo:padding-top="0cm" fo:padding-bottom="0cm" fo:border="0.5pt solid #000000"/>
    </style:style>
    <style:style style:name="Таблица8.B2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8" style:family="table-cell">
      <style:table-cell-properties fo:padding-left="0.191cm" fo:padding-right="0.191cm" fo:padding-top="0cm" fo:padding-bottom="0cm" fo:border="none"/>
    </style:style>
    <style:style style:name="Таблица8.209" style:family="table-row">
      <style:table-row-properties style:min-row-height="0.533cm" fo:keep-together="auto"/>
    </style:style>
    <style:style style:name="Таблица8.A209" style:family="table-cell">
      <style:table-cell-properties fo:padding-left="0.191cm" fo:padding-right="0.191cm" fo:padding-top="0cm" fo:padding-bottom="0cm" fo:border="0.5pt solid #000000"/>
    </style:style>
    <style:style style:name="Таблица8.B2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0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09" style:family="table-cell">
      <style:table-cell-properties fo:padding-left="0.191cm" fo:padding-right="0.191cm" fo:padding-top="0cm" fo:padding-bottom="0cm" fo:border="none"/>
    </style:style>
    <style:style style:name="Таблица8.A210" style:family="table-cell">
      <style:table-cell-properties fo:padding-left="0.191cm" fo:padding-right="0.191cm" fo:padding-top="0cm" fo:padding-bottom="0cm" fo:border="0.5pt solid #000000"/>
    </style:style>
    <style:style style:name="Таблица8.B2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0" style:family="table-cell">
      <style:table-cell-properties fo:padding-left="0.191cm" fo:padding-right="0.191cm" fo:padding-top="0cm" fo:padding-bottom="0cm" fo:border="none"/>
    </style:style>
    <style:style style:name="Таблица8.211" style:family="table-row">
      <style:table-row-properties style:min-row-height="0.797cm" fo:keep-together="auto"/>
    </style:style>
    <style:style style:name="Таблица8.A211" style:family="table-cell">
      <style:table-cell-properties fo:padding-left="0.191cm" fo:padding-right="0.191cm" fo:padding-top="0cm" fo:padding-bottom="0cm" fo:border="0.5pt solid #000000"/>
    </style:style>
    <style:style style:name="Таблица8.B2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1" style:family="table-cell">
      <style:table-cell-properties fo:padding-left="0.191cm" fo:padding-right="0.191cm" fo:padding-top="0cm" fo:padding-bottom="0cm" fo:border="none"/>
    </style:style>
    <style:style style:name="Таблица8.212" style:family="table-row">
      <style:table-row-properties style:min-row-height="1.122cm" fo:keep-together="auto"/>
    </style:style>
    <style:style style:name="Таблица8.A212" style:family="table-cell">
      <style:table-cell-properties fo:padding-left="0.191cm" fo:padding-right="0.191cm" fo:padding-top="0cm" fo:padding-bottom="0cm" fo:border="0.5pt solid #000000"/>
    </style:style>
    <style:style style:name="Таблица8.B2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2" style:family="table-cell">
      <style:table-cell-properties fo:padding-left="0.191cm" fo:padding-right="0.191cm" fo:padding-top="0cm" fo:padding-bottom="0cm" fo:border="none"/>
    </style:style>
    <style:style style:name="Таблица8.A213" style:family="table-cell">
      <style:table-cell-properties fo:padding-left="0.191cm" fo:padding-right="0.191cm" fo:padding-top="0cm" fo:padding-bottom="0cm" fo:border="0.5pt solid #000000"/>
    </style:style>
    <style:style style:name="Таблица8.B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3" style:family="table-cell">
      <style:table-cell-properties fo:padding-left="0.191cm" fo:padding-right="0.191cm" fo:padding-top="0cm" fo:padding-bottom="0cm" fo:border="none"/>
    </style:style>
    <style:style style:name="Таблица8.A214" style:family="table-cell">
      <style:table-cell-properties fo:padding-left="0.191cm" fo:padding-right="0.191cm" fo:padding-top="0cm" fo:padding-bottom="0cm" fo:border="0.5pt solid #000000"/>
    </style:style>
    <style:style style:name="Таблица8.B2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4" style:family="table-cell">
      <style:table-cell-properties fo:padding-left="0.191cm" fo:padding-right="0.191cm" fo:padding-top="0cm" fo:padding-bottom="0cm" fo:border="none"/>
    </style:style>
    <style:style style:name="Таблица8.A215" style:family="table-cell">
      <style:table-cell-properties fo:padding-left="0.191cm" fo:padding-right="0.191cm" fo:padding-top="0cm" fo:padding-bottom="0cm" fo:border="0.5pt solid #000000"/>
    </style:style>
    <style:style style:name="Таблица8.B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5" style:family="table-cell">
      <style:table-cell-properties fo:padding-left="0.191cm" fo:padding-right="0.191cm" fo:padding-top="0cm" fo:padding-bottom="0cm" fo:border="none"/>
    </style:style>
    <style:style style:name="Таблица8.A216" style:family="table-cell">
      <style:table-cell-properties fo:padding-left="0.191cm" fo:padding-right="0.191cm" fo:padding-top="0cm" fo:padding-bottom="0cm" fo:border="0.5pt solid #000000"/>
    </style:style>
    <style:style style:name="Таблица8.B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6" style:family="table-cell">
      <style:table-cell-properties fo:padding-left="0.191cm" fo:padding-right="0.191cm" fo:padding-top="0cm" fo:padding-bottom="0cm" fo:border="none"/>
    </style:style>
    <style:style style:name="Таблица8.A217" style:family="table-cell">
      <style:table-cell-properties fo:padding-left="0.191cm" fo:padding-right="0.191cm" fo:padding-top="0cm" fo:padding-bottom="0cm" fo:border="0.5pt solid #000000"/>
    </style:style>
    <style:style style:name="Таблица8.B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7" style:family="table-cell">
      <style:table-cell-properties fo:padding-left="0.191cm" fo:padding-right="0.191cm" fo:padding-top="0cm" fo:padding-bottom="0cm" fo:border="none"/>
    </style:style>
    <style:style style:name="Таблица8.A218" style:family="table-cell">
      <style:table-cell-properties fo:padding-left="0.191cm" fo:padding-right="0.191cm" fo:padding-top="0cm" fo:padding-bottom="0cm" fo:border="0.5pt solid #000000"/>
    </style:style>
    <style:style style:name="Таблица8.B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8" style:family="table-cell">
      <style:table-cell-properties fo:padding-left="0.191cm" fo:padding-right="0.191cm" fo:padding-top="0cm" fo:padding-bottom="0cm" fo:border="none"/>
    </style:style>
    <style:style style:name="Таблица8.A219" style:family="table-cell">
      <style:table-cell-properties fo:padding-left="0.191cm" fo:padding-right="0.191cm" fo:padding-top="0cm" fo:padding-bottom="0cm" fo:border="0.5pt solid #000000"/>
    </style:style>
    <style:style style:name="Таблица8.B219" style:family="table-cell">
      <style:table-cell-properties fo:padding-left="0.191cm" fo:padding-right="0.191cm" fo:padding-top="0cm" fo:padding-bottom="0cm" fo:border="0.5pt solid #000000"/>
    </style:style>
    <style:style style:name="Таблица8.C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19" style:family="table-cell">
      <style:table-cell-properties fo:padding-left="0.191cm" fo:padding-right="0.191cm" fo:padding-top="0cm" fo:padding-bottom="0cm" fo:border="none"/>
    </style:style>
    <style:style style:name="Таблица8.A220" style:family="table-cell">
      <style:table-cell-properties fo:padding-left="0.191cm" fo:padding-right="0.191cm" fo:padding-top="0cm" fo:padding-bottom="0cm" fo:border="0.5pt solid #000000"/>
    </style:style>
    <style:style style:name="Таблица8.B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0" style:family="table-cell">
      <style:table-cell-properties fo:padding-left="0.191cm" fo:padding-right="0.191cm" fo:padding-top="0cm" fo:padding-bottom="0cm" fo:border="none"/>
    </style:style>
    <style:style style:name="Таблица8.A221" style:family="table-cell">
      <style:table-cell-properties fo:padding-left="0.191cm" fo:padding-right="0.191cm" fo:padding-top="0cm" fo:padding-bottom="0cm" fo:border="0.5pt solid #000000"/>
    </style:style>
    <style:style style:name="Таблица8.B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1" style:family="table-cell">
      <style:table-cell-properties fo:padding-left="0.191cm" fo:padding-right="0.191cm" fo:padding-top="0cm" fo:padding-bottom="0cm" fo:border="none"/>
    </style:style>
    <style:style style:name="Таблица8.A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2" style:family="table-cell">
      <style:table-cell-properties fo:padding-left="0.191cm" fo:padding-right="0.191cm" fo:padding-top="0cm" fo:padding-bottom="0cm" fo:border="none"/>
    </style:style>
    <style:style style:name="Таблица8.A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3" style:family="table-cell">
      <style:table-cell-properties fo:padding-left="0.191cm" fo:padding-right="0.191cm" fo:padding-top="0cm" fo:padding-bottom="0cm" fo:border="none"/>
    </style:style>
    <style:style style:name="Таблица8.A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4" style:family="table-cell">
      <style:table-cell-properties fo:padding-left="0.191cm" fo:padding-right="0.191cm" fo:padding-top="0cm" fo:padding-bottom="0cm" fo:border="none"/>
    </style:style>
    <style:style style:name="Таблица8.A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5" style:family="table-cell">
      <style:table-cell-properties fo:padding-left="0.191cm" fo:padding-right="0.191cm" fo:padding-top="0cm" fo:padding-bottom="0cm" fo:border="none"/>
    </style:style>
    <style:style style:name="Таблица8.A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26" style:family="table-cell">
      <style:table-cell-properties fo:padding-left="0.191cm" fo:padding-right="0.191cm" fo:padding-top="0cm" fo:padding-bottom="0cm" fo:border="0.5pt solid #000000"/>
    </style:style>
    <style:style style:name="Таблица8.C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6" style:family="table-cell">
      <style:table-cell-properties fo:padding-left="0.191cm" fo:padding-right="0.191cm" fo:padding-top="0cm" fo:padding-bottom="0cm" fo:border="none"/>
    </style:style>
    <style:style style:name="Таблица8.A227" style:family="table-cell">
      <style:table-cell-properties fo:padding-left="0.191cm" fo:padding-right="0.191cm" fo:padding-top="0cm" fo:padding-bottom="0cm" fo:border="0.5pt solid #000000"/>
    </style:style>
    <style:style style:name="Таблица8.B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7" style:family="table-cell">
      <style:table-cell-properties style:vertical-align="bottom"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227" style:family="table-cell">
      <style:table-cell-properties fo:padding-left="0.191cm" fo:padding-right="0.191cm" fo:padding-top="0cm" fo:padding-bottom="0cm" fo:border="none"/>
    </style:style>
    <style:style style:name="Таблица8.A228" style:family="table-cell">
      <style:table-cell-properties fo:padding-left="0.191cm" fo:padding-right="0.191cm" fo:padding-top="0cm" fo:padding-bottom="0cm" fo:border="0.5pt solid #000000"/>
    </style:style>
    <style:style style:name="Таблица8.B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8" style:family="table-cell">
      <style:table-cell-properties fo:padding-left="0.191cm" fo:padding-right="0.191cm" fo:padding-top="0cm" fo:padding-bottom="0cm" fo:border="none"/>
    </style:style>
    <style:style style:name="Таблица8.A229" style:family="table-cell">
      <style:table-cell-properties fo:padding-left="0.191cm" fo:padding-right="0.191cm" fo:padding-top="0cm" fo:padding-bottom="0cm" fo:border="0.5pt solid #000000"/>
    </style:style>
    <style:style style:name="Таблица8.B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29" style:family="table-cell">
      <style:table-cell-properties fo:padding-left="0.191cm" fo:padding-right="0.191cm" fo:padding-top="0cm" fo:padding-bottom="0cm" fo:border="none"/>
    </style:style>
    <style:style style:name="Таблица8.A230" style:family="table-cell">
      <style:table-cell-properties fo:padding-left="0.191cm" fo:padding-right="0.191cm" fo:padding-top="0cm" fo:padding-bottom="0cm" fo:border="0.5pt solid #000000"/>
    </style:style>
    <style:style style:name="Таблица8.B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0" style:family="table-cell">
      <style:table-cell-properties fo:padding-left="0.191cm" fo:padding-right="0.191cm" fo:padding-top="0cm" fo:padding-bottom="0cm" fo:border="none"/>
    </style:style>
    <style:style style:name="Таблица8.A231" style:family="table-cell">
      <style:table-cell-properties fo:padding-left="0.191cm" fo:padding-right="0.191cm" fo:padding-top="0cm" fo:padding-bottom="0cm" fo:border="0.5pt solid #000000"/>
    </style:style>
    <style:style style:name="Таблица8.B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1" style:family="table-cell">
      <style:table-cell-properties fo:padding-left="0.191cm" fo:padding-right="0.191cm" fo:padding-top="0cm" fo:padding-bottom="0cm" fo:border="none"/>
    </style:style>
    <style:style style:name="Таблица8.A232" style:family="table-cell">
      <style:table-cell-properties fo:padding-left="0.191cm" fo:padding-right="0.191cm" fo:padding-top="0cm" fo:padding-bottom="0cm" fo:border="0.5pt solid #000000"/>
    </style:style>
    <style:style style:name="Таблица8.B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2" style:family="table-cell">
      <style:table-cell-properties fo:padding-left="0.191cm" fo:padding-right="0.191cm" fo:padding-top="0cm" fo:padding-bottom="0cm" fo:border="none"/>
    </style:style>
    <style:style style:name="Таблица8.A233" style:family="table-cell">
      <style:table-cell-properties fo:padding-left="0.191cm" fo:padding-right="0.191cm" fo:padding-top="0cm" fo:padding-bottom="0cm" fo:border="0.5pt solid #000000"/>
    </style:style>
    <style:style style:name="Таблица8.B233" style:family="table-cell">
      <style:table-cell-properties fo:padding-left="0.191cm" fo:padding-right="0.191cm" fo:padding-top="0cm" fo:padding-bottom="0cm" fo:border="0.5pt solid #000000"/>
    </style:style>
    <style:style style:name="Таблица8.C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3" style:family="table-cell">
      <style:table-cell-properties fo:padding-left="0.191cm" fo:padding-right="0.191cm" fo:padding-top="0cm" fo:padding-bottom="0cm" fo:border="none"/>
    </style:style>
    <style:style style:name="Таблица8.A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4" style:family="table-cell">
      <style:table-cell-properties fo:padding-left="0.191cm" fo:padding-right="0.191cm" fo:padding-top="0cm" fo:padding-bottom="0cm" fo:border="none"/>
    </style:style>
    <style:style style:name="Таблица8.A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5" style:family="table-cell">
      <style:table-cell-properties fo:padding-left="0.191cm" fo:padding-right="0.191cm" fo:padding-top="0cm" fo:padding-bottom="0cm" fo:border="none"/>
    </style:style>
    <style:style style:name="Таблица8.A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6" style:family="table-cell">
      <style:table-cell-properties fo:padding-left="0.191cm" fo:padding-right="0.191cm" fo:padding-top="0cm" fo:padding-bottom="0cm" fo:border="0.5pt solid #000000"/>
    </style:style>
    <style:style style:name="Таблица8.C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6" style:family="table-cell">
      <style:table-cell-properties fo:padding-left="0.191cm" fo:padding-right="0.191cm" fo:padding-top="0cm" fo:padding-bottom="0cm" fo:border="none"/>
    </style:style>
    <style:style style:name="Таблица8.237" style:family="table-row">
      <style:table-row-properties style:min-row-height="0.273cm" fo:keep-together="auto"/>
    </style:style>
    <style:style style:name="Таблица8.A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7" style:family="table-cell">
      <style:table-cell-properties fo:padding-left="0.191cm" fo:padding-right="0.191cm" fo:padding-top="0cm" fo:padding-bottom="0cm" fo:border="none"/>
    </style:style>
    <style:style style:name="Таблица8.A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8" style:family="table-cell">
      <style:table-cell-properties fo:padding-left="0.191cm" fo:padding-right="0.191cm" fo:padding-top="0cm" fo:padding-bottom="0cm" fo:border="none"/>
    </style:style>
    <style:style style:name="Таблица8.A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39" style:family="table-cell">
      <style:table-cell-properties fo:padding-left="0.191cm" fo:padding-right="0.191cm" fo:padding-top="0cm" fo:padding-bottom="0cm" fo:border="none"/>
    </style:style>
    <style:style style:name="Таблица8.240" style:family="table-row">
      <style:table-row-properties style:min-row-height="0.379cm" fo:keep-together="auto"/>
    </style:style>
    <style:style style:name="Таблица8.A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0" style:family="table-cell">
      <style:table-cell-properties fo:padding-left="0.191cm" fo:padding-right="0.191cm" fo:padding-top="0cm" fo:padding-bottom="0cm" fo:border="none"/>
    </style:style>
    <style:style style:name="Таблица8.241" style:family="table-row">
      <style:table-row-properties style:min-row-height="0.464cm" fo:keep-together="auto"/>
    </style:style>
    <style:style style:name="Таблица8.A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1" style:family="table-cell">
      <style:table-cell-properties fo:padding-left="0.191cm" fo:padding-right="0.191cm" fo:padding-top="0cm" fo:padding-bottom="0cm" fo:border="none"/>
    </style:style>
    <style:style style:name="Таблица8.A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C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2" style:family="table-cell">
      <style:table-cell-properties fo:padding-left="0.191cm" fo:padding-right="0.191cm" fo:padding-top="0cm" fo:padding-bottom="0cm" fo:border="none"/>
    </style:style>
    <style:style style:name="Таблица8.243" style:family="table-row">
      <style:table-row-properties style:min-row-height="0.953cm" fo:keep-together="auto"/>
    </style:style>
    <style:style style:name="Таблица8.A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3" style:family="table-cell">
      <style:table-cell-properties fo:padding-left="0.191cm" fo:padding-right="0.191cm" fo:padding-top="0cm" fo:padding-bottom="0cm" fo:border="0.5pt solid #000000"/>
    </style:style>
    <style:style style:name="Таблица8.C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3" style:family="table-cell">
      <style:table-cell-properties fo:padding-left="0.191cm" fo:padding-right="0.191cm" fo:padding-top="0cm" fo:padding-bottom="0cm" fo:border="none"/>
    </style:style>
    <style:style style:name="Таблица8.244" style:family="table-row">
      <style:table-row-properties style:min-row-height="0.519cm" fo:keep-together="auto"/>
    </style:style>
    <style:style style:name="Таблица8.A2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4" style:family="table-cell">
      <style:table-cell-properties fo:padding-left="0.191cm" fo:padding-right="0.191cm" fo:padding-top="0cm" fo:padding-bottom="0cm" fo:border="0.5pt solid #000000"/>
    </style:style>
    <style:style style:name="Таблица8.C2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4" style:family="table-cell">
      <style:table-cell-properties style:vertical-align="bottom"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H244" style:family="table-cell">
      <style:table-cell-properties style:vertical-align="bottom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J244" style:family="table-cell">
      <style:table-cell-properties fo:padding-left="0.191cm" fo:padding-right="0.191cm" fo:padding-top="0cm" fo:padding-bottom="0cm" fo:border="none"/>
    </style:style>
    <style:style style:name="Таблица8.A2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5" style:family="table-cell">
      <style:table-cell-properties fo:padding-left="0.191cm" fo:padding-right="0.191cm" fo:padding-top="0cm" fo:padding-bottom="0cm" fo:border="0.5pt solid #000000"/>
    </style:style>
    <style:style style:name="Таблица8.C2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5" style:family="table-cell">
      <style:table-cell-properties fo:padding-left="0.191cm" fo:padding-right="0.191cm" fo:padding-top="0cm" fo:padding-bottom="0cm" fo:border="none"/>
    </style:style>
    <style:style style:name="Таблица8.246" style:family="table-row">
      <style:table-row-properties style:min-row-height="0.386cm" fo:keep-together="auto"/>
    </style:style>
    <style:style style:name="Таблица8.A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6" style:family="table-cell">
      <style:table-cell-properties fo:padding-left="0.191cm" fo:padding-right="0.191cm" fo:padding-top="0cm" fo:padding-bottom="0cm" fo:border="0.5pt solid #000000"/>
    </style:style>
    <style:style style:name="Таблица8.C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6" style:family="table-cell">
      <style:table-cell-properties fo:padding-left="0.191cm" fo:padding-right="0.191cm" fo:padding-top="0cm" fo:padding-bottom="0cm" fo:border="none"/>
    </style:style>
    <style:style style:name="Таблица8.A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7" style:family="table-cell">
      <style:table-cell-properties fo:padding-left="0.191cm" fo:padding-right="0.191cm" fo:padding-top="0cm" fo:padding-bottom="0cm" fo:border="0.5pt solid #000000"/>
    </style:style>
    <style:style style:name="Таблица8.C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7" style:family="table-cell">
      <style:table-cell-properties fo:padding-left="0.191cm" fo:padding-right="0.191cm" fo:padding-top="0cm" fo:padding-bottom="0cm" fo:border="none"/>
    </style:style>
    <style:style style:name="Таблица8.A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8" style:family="table-cell">
      <style:table-cell-properties fo:padding-left="0.191cm" fo:padding-right="0.191cm" fo:padding-top="0cm" fo:padding-bottom="0cm" fo:border="0.5pt solid #000000"/>
    </style:style>
    <style:style style:name="Таблица8.C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8" style:family="table-cell">
      <style:table-cell-properties fo:padding-left="0.191cm" fo:padding-right="0.191cm" fo:padding-top="0cm" fo:padding-bottom="0cm" fo:border="none"/>
    </style:style>
    <style:style style:name="Таблица8.249" style:family="table-row">
      <style:table-row-properties style:min-row-height="0.275cm" fo:keep-together="auto"/>
    </style:style>
    <style:style style:name="Таблица8.A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49" style:family="table-cell">
      <style:table-cell-properties fo:padding-left="0.191cm" fo:padding-right="0.191cm" fo:padding-top="0cm" fo:padding-bottom="0cm" fo:border="0.5pt solid #000000"/>
    </style:style>
    <style:style style:name="Таблица8.C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49" style:family="table-cell">
      <style:table-cell-properties fo:padding-left="0.191cm" fo:padding-right="0.191cm" fo:padding-top="0cm" fo:padding-bottom="0cm" fo:border="none"/>
    </style:style>
    <style:style style:name="Таблица8.250" style:family="table-row">
      <style:table-row-properties style:min-row-height="0.277cm" fo:keep-together="auto"/>
    </style:style>
    <style:style style:name="Таблица8.A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0" style:family="table-cell">
      <style:table-cell-properties fo:padding-left="0.191cm" fo:padding-right="0.191cm" fo:padding-top="0cm" fo:padding-bottom="0cm" fo:border="0.5pt solid #000000"/>
    </style:style>
    <style:style style:name="Таблица8.C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0" style:family="table-cell">
      <style:table-cell-properties fo:padding-left="0.191cm" fo:padding-right="0.191cm" fo:padding-top="0cm" fo:padding-bottom="0cm" fo:border="none"/>
    </style:style>
    <style:style style:name="Таблица8.251" style:family="table-row">
      <style:table-row-properties style:min-row-height="0.303cm" fo:keep-together="auto"/>
    </style:style>
    <style:style style:name="Таблица8.A2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1" style:family="table-cell">
      <style:table-cell-properties fo:padding-left="0.191cm" fo:padding-right="0.191cm" fo:padding-top="0cm" fo:padding-bottom="0cm" fo:border="0.5pt solid #000000"/>
    </style:style>
    <style:style style:name="Таблица8.C2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1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H251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251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251" style:family="table-cell">
      <style:table-cell-properties fo:padding-left="0.191cm" fo:padding-right="0.191cm" fo:padding-top="0cm" fo:padding-bottom="0cm" fo:border="none"/>
    </style:style>
    <style:style style:name="Таблица8.252" style:family="table-row">
      <style:table-row-properties style:min-row-height="0.176cm" fo:keep-together="auto"/>
    </style:style>
    <style:style style:name="Таблица8.A2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2" style:family="table-cell">
      <style:table-cell-properties fo:padding-left="0.191cm" fo:padding-right="0.191cm" fo:padding-top="0cm" fo:padding-bottom="0cm" fo:border="0.5pt solid #000000"/>
    </style:style>
    <style:style style:name="Таблица8.C2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2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8.H252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I252" style:family="table-cell">
      <style:table-cell-properties fo:background-color="#ffffff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8.J252" style:family="table-cell">
      <style:table-cell-properties fo:padding-left="0.191cm" fo:padding-right="0.191cm" fo:padding-top="0cm" fo:padding-bottom="0cm" fo:border="none"/>
    </style:style>
    <style:style style:name="Таблица8.A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3" style:family="table-cell">
      <style:table-cell-properties fo:padding-left="0.191cm" fo:padding-right="0.191cm" fo:padding-top="0cm" fo:padding-bottom="0cm" fo:border="0.5pt solid #000000"/>
    </style:style>
    <style:style style:name="Таблица8.C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3" style:family="table-cell">
      <style:table-cell-properties fo:padding-left="0.191cm" fo:padding-right="0.191cm" fo:padding-top="0cm" fo:padding-bottom="0cm" fo:border="none"/>
    </style:style>
    <style:style style:name="Таблица8.A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4" style:family="table-cell">
      <style:table-cell-properties fo:padding-left="0.191cm" fo:padding-right="0.191cm" fo:padding-top="0cm" fo:padding-bottom="0cm" fo:border="0.5pt solid #000000"/>
    </style:style>
    <style:style style:name="Таблица8.C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4" style:family="table-cell">
      <style:table-cell-properties fo:padding-left="0.191cm" fo:padding-right="0.191cm" fo:padding-top="0cm" fo:padding-bottom="0cm" fo:border="none"/>
    </style:style>
    <style:style style:name="Таблица8.255" style:family="table-row">
      <style:table-row-properties style:min-row-height="0.524cm" fo:keep-together="auto"/>
    </style:style>
    <style:style style:name="Таблица8.A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5" style:family="table-cell">
      <style:table-cell-properties fo:padding-left="0.191cm" fo:padding-right="0.191cm" fo:padding-top="0cm" fo:padding-bottom="0cm" fo:border="0.5pt solid #000000"/>
    </style:style>
    <style:style style:name="Таблица8.C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5" style:family="table-cell">
      <style:table-cell-properties fo:padding-left="0.191cm" fo:padding-right="0.191cm" fo:padding-top="0cm" fo:padding-bottom="0cm" fo:border="none"/>
    </style:style>
    <style:style style:name="Таблица8.A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6" style:family="table-cell">
      <style:table-cell-properties fo:padding-left="0.191cm" fo:padding-right="0.191cm" fo:padding-top="0cm" fo:padding-bottom="0cm" fo:border="0.5pt solid #000000"/>
    </style:style>
    <style:style style:name="Таблица8.C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6" style:family="table-cell">
      <style:table-cell-properties fo:padding-left="0.191cm" fo:padding-right="0.191cm" fo:padding-top="0cm" fo:padding-bottom="0cm" fo:border="none"/>
    </style:style>
    <style:style style:name="Таблица8.257" style:family="table-row">
      <style:table-row-properties style:min-row-height="0.829cm" fo:keep-together="auto"/>
    </style:style>
    <style:style style:name="Таблица8.A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B257" style:family="table-cell">
      <style:table-cell-properties fo:padding-left="0.191cm" fo:padding-right="0.191cm" fo:padding-top="0cm" fo:padding-bottom="0cm" fo:border="0.5pt solid #000000"/>
    </style:style>
    <style:style style:name="Таблица8.C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D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E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F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G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H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25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J257" style:family="table-cell">
      <style:table-cell-properties fo:padding-left="0.191cm" fo:padding-right="0.191cm" fo:padding-top="0cm" fo:padding-bottom="0cm" fo:border="none"/>
    </style:style>
    <style:style style:name="Таблица8.J258" style:family="table-cell">
      <style:table-cell-properties fo:padding-left="0.191cm" fo:padding-right="0.191cm" fo:padding-top="0cm" fo:padding-bottom="0cm" fo:border="none"/>
    </style:style>
    <style:style style:name="Таблица8.259" style:family="table-row">
      <style:table-row-properties style:min-row-height="0.492cm" fo:keep-together="auto"/>
    </style:style>
    <style:style style:name="Таблица8.A25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59" style:family="table-cell">
      <style:table-cell-properties fo:padding-left="0.191cm" fo:padding-right="0.191cm" fo:padding-top="0cm" fo:padding-bottom="0cm" fo:border="none"/>
    </style:style>
    <style:style style:name="Таблица8.A260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60" style:family="table-cell">
      <style:table-cell-properties fo:padding-left="0.191cm" fo:padding-right="0.191cm" fo:padding-top="0cm" fo:padding-bottom="0cm" fo:border="none"/>
    </style:style>
    <style:style style:name="Таблица8.261" style:family="table-row">
      <style:table-row-properties style:min-row-height="0.564cm" fo:keep-together="auto"/>
    </style:style>
    <style:style style:name="Таблица8.A26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61" style:family="table-cell">
      <style:table-cell-properties fo:padding-left="0.191cm" fo:padding-right="0.191cm" fo:padding-top="0cm" fo:padding-bottom="0cm" fo:border="none"/>
    </style:style>
    <style:style style:name="Таблица8.262" style:family="table-row">
      <style:table-row-properties style:min-row-height="0.471cm" fo:keep-together="auto"/>
    </style:style>
    <style:style style:name="Таблица8.A26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62" style:family="table-cell">
      <style:table-cell-properties fo:padding-left="0.191cm" fo:padding-right="0.191cm" fo:padding-top="0cm" fo:padding-bottom="0cm" fo:border="none"/>
    </style:style>
    <style:style style:name="Таблица8.A26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63" style:family="table-cell">
      <style:table-cell-properties fo:padding-left="0.191cm" fo:padding-right="0.191cm" fo:padding-top="0cm" fo:padding-bottom="0cm" fo:border="none"/>
    </style:style>
    <style:style style:name="Таблица8.A26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8.J264" style:family="table-cell">
      <style:table-cell-properties fo:padding-left="0.191cm" fo:padding-right="0.191cm" fo:padding-top="0cm" fo:padding-bottom="0cm" fo:border="none"/>
    </style:style>
    <style:style style:name="Таблица9" style:family="table">
      <style:table-properties style:width="27.753cm" fo:margin-left="-1.199cm" fo:margin-top="0cm" fo:margin-bottom="0cm" table:align="left" style:writing-mode="page"/>
    </style:style>
    <style:style style:name="Таблица9.A" style:family="table-column">
      <style:table-column-properties style:column-width="0.935cm"/>
    </style:style>
    <style:style style:name="Таблица9.B" style:family="table-column">
      <style:table-column-properties style:column-width="0.06cm"/>
    </style:style>
    <style:style style:name="Таблица9.C" style:family="table-column">
      <style:table-column-properties style:column-width="14.254cm"/>
    </style:style>
    <style:style style:name="Таблица9.D" style:family="table-column">
      <style:table-column-properties style:column-width="1.752cm"/>
    </style:style>
    <style:style style:name="Таблица9.E" style:family="table-column">
      <style:table-column-properties style:column-width="1.501cm"/>
    </style:style>
    <style:style style:name="Таблица9.F" style:family="table-column">
      <style:table-column-properties style:column-width="1.496cm"/>
    </style:style>
    <style:style style:name="Таблица9.G" style:family="table-column">
      <style:table-column-properties style:column-width="1.755cm"/>
    </style:style>
    <style:style style:name="Таблица9.H" style:family="table-column">
      <style:table-column-properties style:column-width="1.498cm"/>
    </style:style>
    <style:style style:name="Таблица9.I" style:family="table-column">
      <style:table-column-properties style:column-width="1.503cm"/>
    </style:style>
    <style:style style:name="Таблица9.1" style:family="table-row">
      <style:table-row-properties style:min-row-height="0.66cm" fo:keep-together="auto"/>
    </style:style>
    <style:style style:name="Таблица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9.2" style:family="table-row">
      <style:table-row-properties style:min-row-height="1.12cm" fo:keep-together="auto"/>
    </style:style>
    <style:style style:name="Таблица9.K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" style:family="table-row">
      <style:table-row-properties style:min-row-height="1.332cm" fo:keep-together="auto"/>
    </style:style>
    <style:style style:name="Таблица9.4" style:family="table-row">
      <style:table-row-properties style:min-row-height="1.475cm" fo:keep-together="auto"/>
    </style:style>
    <style:style style:name="Таблица9.5" style:family="table-row">
      <style:table-row-properties style:min-row-height="0.912cm" fo:keep-together="auto"/>
    </style:style>
    <style:style style:name="Таблица9.K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6" style:family="table-row">
      <style:table-row-properties style:min-row-height="0.981cm" fo:keep-together="auto"/>
    </style:style>
    <style:style style:name="Таблица9.K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7" style:family="table-row">
      <style:table-row-properties style:min-row-height="1.376cm" fo:keep-together="auto"/>
    </style:style>
    <style:style style:name="Таблица9.K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8" style:family="table-row">
      <style:table-row-properties style:min-row-height="1.005cm" fo:keep-together="auto"/>
    </style:style>
    <style:style style:name="Таблица9.K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9" style:family="table-row">
      <style:table-row-properties style:min-row-height="1.196cm" fo:keep-together="auto"/>
    </style:style>
    <style:style style:name="Таблица9.K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0" style:family="table-row">
      <style:table-row-properties style:min-row-height="1.637cm" fo:keep-together="auto"/>
    </style:style>
    <style:style style:name="Таблица9.A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1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1" style:family="table-row">
      <style:table-row-properties style:min-row-height="1.009cm" fo:keep-together="auto"/>
    </style:style>
    <style:style style:name="Таблица9.A1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2" style:family="table-row">
      <style:table-row-properties style:min-row-height="1.254cm" fo:keep-together="auto"/>
    </style:style>
    <style:style style:name="Таблица9.A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12" style:family="table-cell">
      <style:table-cell-properties style:vertical-align="middle" fo:background-color="transparent" fo:padding-left="0.191cm" fo:padding-right="0.191cm" fo:padding-top="0cm" fo:padding-bottom="0cm" fo:border-left="none" fo:border-right="0.5pt solid #000000" fo:border-top="0.5pt solid #000000" fo:border-bottom="0.5pt solid #000000">
        <style:background-image/>
      </style:table-cell-properties>
    </style:style>
    <style:style style:name="Таблица9.13" style:family="table-row">
      <style:table-row-properties style:min-row-height="0.972cm" fo:keep-together="auto"/>
    </style:style>
    <style:style style:name="Таблица9.14" style:family="table-row">
      <style:table-row-properties style:min-row-height="0.986cm" fo:keep-together="auto"/>
    </style:style>
    <style:style style:name="Таблица9.A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5" style:family="table-row">
      <style:table-row-properties style:min-row-height="0.975cm" fo:keep-together="auto"/>
    </style:style>
    <style:style style:name="Таблица9.A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6" style:family="table-row">
      <style:table-row-properties style:min-row-height="0.764cm" fo:keep-together="auto"/>
    </style:style>
    <style:style style:name="Таблица9.A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1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7" style:family="table-row">
      <style:table-row-properties style:min-row-height="1.951cm" fo:keep-together="auto"/>
    </style:style>
    <style:style style:name="Таблица9.A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1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8" style:family="table-row">
      <style:table-row-properties style:min-row-height="1.099cm" fo:keep-together="auto"/>
    </style:style>
    <style:style style:name="Таблица9.A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1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19" style:family="table-row">
      <style:table-row-properties style:min-row-height="1.191cm" fo:keep-together="auto"/>
    </style:style>
    <style:style style:name="Таблица9.A1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0" style:family="table-row">
      <style:table-row-properties style:min-row-height="0.926cm" fo:keep-together="auto"/>
    </style:style>
    <style:style style:name="Таблица9.A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2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1" style:family="table-row">
      <style:table-row-properties style:min-row-height="0.794cm" fo:keep-together="auto"/>
    </style:style>
    <style:style style:name="Таблица9.A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2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2" style:family="table-row">
      <style:table-row-properties style:min-row-height="0.476cm" fo:keep-together="auto"/>
    </style:style>
    <style:style style:name="Таблица9.A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2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3" style:family="table-row">
      <style:table-row-properties style:min-row-height="0.734cm" fo:keep-together="auto"/>
    </style:style>
    <style:style style:name="Таблица9.K2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4" style:family="table-row">
      <style:table-row-properties style:min-row-height="1.004cm" fo:keep-together="auto"/>
    </style:style>
    <style:style style:name="Таблица9.K2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5" style:family="table-row">
      <style:table-row-properties style:min-row-height="0.947cm" fo:keep-together="auto"/>
    </style:style>
    <style:style style:name="Таблица9.K2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6" style:family="table-row">
      <style:table-row-properties style:min-row-height="0.508cm" fo:keep-together="auto"/>
    </style:style>
    <style:style style:name="Таблица9.K2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7" style:family="table-row">
      <style:table-row-properties style:min-row-height="1.032cm" fo:keep-together="auto"/>
    </style:style>
    <style:style style:name="Таблица9.A2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8" style:family="table-row">
      <style:table-row-properties style:min-row-height="0.859cm" fo:keep-together="auto"/>
    </style:style>
    <style:style style:name="Таблица9.A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2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29" style:family="table-row">
      <style:table-row-properties style:min-row-height="0.57cm" fo:keep-together="auto"/>
    </style:style>
    <style:style style:name="Таблица9.A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2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0" style:family="table-row">
      <style:table-row-properties style:min-row-height="1.164cm" fo:keep-together="auto"/>
    </style:style>
    <style:style style:name="Таблица9.A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A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2" style:family="table-row">
      <style:table-row-properties style:min-row-height="0.854cm" fo:keep-together="auto"/>
    </style:style>
    <style:style style:name="Таблица9.A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3" style:family="table-row">
      <style:table-row-properties style:min-row-height="1.095cm" fo:keep-together="auto"/>
    </style:style>
    <style:style style:name="Таблица9.A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4" style:family="table-row">
      <style:table-row-properties style:min-row-height="0.847cm" fo:keep-together="auto"/>
    </style:style>
    <style:style style:name="Таблица9.A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5" style:family="table-row">
      <style:table-row-properties style:min-row-height="1.275cm" fo:keep-together="auto"/>
    </style:style>
    <style:style style:name="Таблица9.A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6" style:family="table-row">
      <style:table-row-properties style:min-row-height="0.817cm" fo:keep-together="auto"/>
    </style:style>
    <style:style style:name="Таблица9.A3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7" style:family="table-row">
      <style:table-row-properties style:min-row-height="2.237cm" fo:keep-together="auto"/>
    </style:style>
    <style:style style:name="Таблица9.A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8" style:family="table-row">
      <style:table-row-properties style:min-row-height="4.032cm" fo:keep-together="auto"/>
    </style:style>
    <style:style style:name="Таблица9.A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9" style:family="table-row">
      <style:table-row-properties style:min-row-height="1.845cm" fo:keep-together="auto"/>
    </style:style>
    <style:style style:name="Таблица9.A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3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0" style:family="table-row">
      <style:table-row-properties style:min-row-height="1.737cm" fo:keep-together="auto"/>
    </style:style>
    <style:style style:name="Таблица9.A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1" style:family="table-row">
      <style:table-row-properties style:min-row-height="4.006cm" fo:keep-together="auto"/>
    </style:style>
    <style:style style:name="Таблица9.A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2" style:family="table-row">
      <style:table-row-properties style:min-row-height="1.969cm" fo:keep-together="auto"/>
    </style:style>
    <style:style style:name="Таблица9.A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B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3" style:family="table-row">
      <style:table-row-properties style:min-row-height="0.995cm" fo:keep-together="auto"/>
    </style:style>
    <style:style style:name="Таблица9.A43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4" style:family="table-row">
      <style:table-row-properties style:min-row-height="2.189cm" fo:keep-together="auto"/>
    </style:style>
    <style:style style:name="Таблица9.A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C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5" style:family="table-row">
      <style:table-row-properties style:min-row-height="0.76cm" fo:keep-together="auto"/>
    </style:style>
    <style:style style:name="Таблица9.A4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6" style:family="table-row">
      <style:table-row-properties style:min-row-height="0.75cm" fo:keep-together="auto"/>
    </style:style>
    <style:style style:name="Таблица9.A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C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6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7" style:family="table-row">
      <style:table-row-properties style:min-row-height="0.99cm" fo:keep-together="auto"/>
    </style:style>
    <style:style style:name="Таблица9.A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C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7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8" style:family="table-row">
      <style:table-row-properties style:min-row-height="0.753cm" fo:keep-together="auto"/>
    </style:style>
    <style:style style:name="Таблица9.A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C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48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49" style:family="table-row">
      <style:table-row-properties style:min-row-height="0.974cm" fo:keep-together="auto"/>
    </style:style>
    <style:style style:name="Таблица9.A4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D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50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51" style:family="table-row">
      <style:table-row-properties style:min-row-height="0.979cm" fo:keep-together="auto"/>
    </style:style>
    <style:style style:name="Таблица9.D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5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52" style:family="table-row">
      <style:table-row-properties style:min-row-height="1.589cm" fo:keep-together="auto"/>
    </style:style>
    <style:style style:name="Таблица9.D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E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F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G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H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I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J5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K52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nos" fo:font-size="13pt" officeooo:paragraph-rsid="001e9679" style:font-size-asian="13pt" style:font-size-complex="13pt"/>
    </style:style>
    <style:style style:name="P2" style:family="paragraph" style:parent-style-name="Standard" style:list-style-name="">
      <style:paragraph-properties fo:margin-top="0cm" fo:margin-bottom="0cm" style:contextual-spacing="false" fo:line-height="100%" fo:text-align="center" style:justify-single-word="false" fo:keep-with-next="always"/>
      <style:text-properties style:font-name="Tinos" fo:font-size="13pt" officeooo:paragraph-rsid="001e9679" style:font-size-asian="13pt" style:font-size-complex="13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nos" fo:font-size="13pt" fo:font-weight="bold" officeooo:paragraph-rsid="001e9679" style:font-name-asian="Times New Roman1" style:font-size-asian="13pt" style:language-asian="ru" style:country-asian="RU" style:font-weight-asian="bold" style:font-name-complex="Times New Roman1" style:font-size-complex="13pt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Tinos" fo:font-size="13pt" officeooo:paragraph-rsid="001e9679" style:font-name-asian="Times New Roman1" style:font-size-asian="13pt" style:language-asian="ru" style:country-asian="RU" style:font-name-complex="Times New Roman1" style:font-size-complex="13pt"/>
    </style:style>
    <style:style style:name="P5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center" style:justify-single-word="false" fo:background-color="#ffffff"/>
      <style:text-properties style:font-name="Tinos" fo:font-size="13pt" officeooo:paragraph-rsid="001e9679" style:font-size-asian="13pt" style:font-size-complex="13pt"/>
    </style:style>
    <style:style style:name="P6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center" style:justify-single-word="false" fo:background-color="#ffffff"/>
      <style:text-properties style:font-name="Tinos" fo:font-size="13pt" fo:font-weight="bold" officeooo:paragraph-rsid="001e9679" style:font-name-asian="Times New Roman1" style:font-size-asian="13pt" style:language-asian="ru" style:country-asian="RU" style:font-weight-asian="bold" style:font-name-complex="Times New Roman1" style:font-size-complex="13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/>
      <style:text-properties style:font-name="Tinos" fo:font-size="13pt" officeooo:paragraph-rsid="001e9679" style:font-size-asian="13pt" style:font-size-complex="13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/>
      <style:text-properties style:font-name="Tinos" fo:font-size="13pt" officeooo:paragraph-rsid="001e9679" style:font-name-asian="Times New Roman1" style:font-size-asian="13pt" style:language-asian="ru" style:country-asian="RU" style:font-name-complex="Times New Roman1" style:font-size-complex="13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nos" fo:font-size="13pt" officeooo:paragraph-rsid="001e9679" style:font-size-asian="13pt" style:font-size-complex="13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nos" fo:font-size="13pt" fo:font-weight="bold" officeooo:paragraph-rsid="001e9679" style:font-name-asian="Times New Roman1" style:font-size-asian="13pt" style:language-asian="ru" style:country-asian="RU" style:font-weight-asian="bold" style:font-name-complex="Times New Roman1" style:font-size-complex="13pt"/>
    </style:style>
    <style:style style:name="P11" style:family="paragraph" style:parent-style-name="Standard" style:list-style-name="">
      <style:paragraph-properties fo:margin-left="0cm" fo:margin-top="0cm" fo:margin-bottom="0cm" style:contextual-spacing="false" fo:line-height="100%" fo:text-align="end" style:justify-single-word="false" fo:text-indent="0cm" style:auto-text-indent="false" fo:break-before="page"/>
      <style:text-properties officeooo:paragraph-rsid="002437ed"/>
    </style:style>
    <style:style style:name="P12" style:family="paragraph" style:parent-style-name="Standard" style:list-style-name="">
      <style:paragraph-properties fo:margin-left="0cm" fo:margin-top="0cm" fo:margin-bottom="0cm" style:contextual-spacing="false" fo:line-height="100%" fo:text-align="end" style:justify-single-word="false" fo:text-indent="0cm" style:auto-text-indent="false"/>
      <style:text-properties officeooo:paragraph-rsid="002437ed"/>
    </style:style>
    <style:style style:name="P13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officeooo:paragraph-rsid="002437ed"/>
    </style:style>
    <style:style style:name="P14" style:family="paragraph" style:parent-style-name="Standard" style:list-style-name="">
      <style:paragraph-properties fo:margin-left="0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officeooo:paragraph-rsid="002437ed" style:font-name-asian="Times New Roman1" style:font-size-asian="14pt" style:language-asian="ru" style:country-asian="RU" style:font-name-complex="Times New Roman1" style:font-size-complex="14pt"/>
    </style:style>
    <style:style style:name="P16" style:family="paragraph" style:parent-style-name="Standard" style:list-style-name="">
      <style:paragraph-properties fo:margin-left="0cm" fo:margin-top="0cm" fo:margin-bottom="0cm" style:contextual-spacing="false" fo:line-height="100%" fo:text-align="center" style:justify-single-word="false" fo:text-indent="0cm" style:auto-text-indent="false"/>
      <style:text-properties officeooo:paragraph-rsid="002437ed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text-indent="1.27cm" style:auto-text-indent="false"/>
      <style:text-properties officeooo:paragraph-rsid="002437ed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text-indent="1.27cm" style:auto-text-indent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officeooo:paragraph-rsid="002437ed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2437ed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text-indent="1.27cm" style:auto-text-indent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P22" style:family="paragraph" style:parent-style-name="Standard">
      <style:paragraph-properties fo:margin-top="0cm" fo:margin-bottom="0cm" style:contextual-spacing="false" fo:line-height="100%" fo:text-align="end" style:justify-single-word="false" fo:text-indent="0.953cm" style:auto-text-indent="false"/>
      <style:text-properties style:font-name="Times New Roman" fo:font-size="10pt" officeooo:paragraph-rsid="002437ed" style:font-name-asian="Times New Roman1" style:font-size-asian="10pt" style:language-asian="ru" style:country-asian="RU" style:font-name-complex="Times New Roman1" style:font-size-complex="10pt" fo:background-color="#ffff00"/>
    </style:style>
    <style:style style:name="P23" style:family="paragraph" style:parent-style-name="Standard">
      <style:paragraph-properties fo:margin-top="0cm" fo:margin-bottom="0cm" style:contextual-spacing="false" fo:line-height="100%" fo:text-align="end" style:justify-single-word="false" fo:text-indent="0.953cm" style:auto-text-indent="false" fo:break-before="page"/>
      <style:text-properties officeooo:paragraph-rsid="002437ed"/>
    </style:style>
    <style:style style:name="P24" style:family="paragraph" style:parent-style-name="Standard">
      <style:paragraph-properties fo:margin-right="-0.002cm" fo:margin-top="0cm" fo:margin-bottom="0cm" style:contextual-spacing="false" fo:line-height="100%" fo:text-align="center" style:justify-single-word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25" style:family="paragraph" style:parent-style-name="Standard">
      <style:paragraph-properties fo:margin-right="-0.002cm" fo:margin-top="0cm" fo:margin-bottom="0cm" style:contextual-spacing="false" fo:line-height="100%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26" style:family="paragraph" style:parent-style-name="Standard">
      <style:paragraph-properties fo:margin-right="-0.002cm" fo:margin-top="0cm" fo:margin-bottom="0cm" style:contextual-spacing="false" fo:line-height="100%" fo:text-align="center" style:justify-single-word="false"/>
      <style:text-properties officeooo:paragraph-rsid="002437ed"/>
    </style:style>
    <style:style style:name="P27" style:family="paragraph" style:parent-style-name="Standard">
      <style:paragraph-properties fo:margin-right="-0.002cm" fo:margin-top="0cm" fo:margin-bottom="0cm" style:contextual-spacing="false" fo:line-height="100%" fo:text-align="justify" style:justify-single-word="false"/>
      <style:text-properties officeooo:paragraph-rsid="002437ed"/>
    </style:style>
    <style:style style:name="P28" style:family="paragraph" style:parent-style-name="Standard">
      <style:paragraph-properties fo:margin-right="-0.002cm" fo:margin-top="0cm" fo:margin-bottom="0cm" style:contextual-spacing="false" fo:line-height="100%" fo:text-align="center" style:justify-single-word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P29" style:family="paragraph" style:parent-style-name="Standard">
      <style:paragraph-properties fo:margin-right="-0.002cm" fo:margin-top="0cm" fo:margin-bottom="0cm" style:contextual-spacing="false" fo:line-height="100%" fo:text-indent="0.953cm" style:auto-text-indent="false"/>
      <style:text-properties style:font-name="Times New Roman" fo:font-size="14pt" officeooo:paragraph-rsid="002437ed" style:font-name-asian="Times New Roman1" style:font-size-asian="14pt" style:language-asian="ru" style:country-asian="RU" style:font-name-complex="Times New Roman1" style:font-size-complex="14pt" fo:background-color="#ffff00"/>
    </style:style>
    <style:style style:name="P30" style:family="paragraph" style:parent-style-name="Standard" style:list-style-name="">
      <style:paragraph-properties fo:margin-left="0cm" fo:margin-top="0cm" fo:margin-bottom="0cm" style:contextual-spacing="false" fo:line-height="100%" fo:text-align="end" style:justify-single-word="false" fo:text-indent="0cm" style:auto-text-indent="false"/>
      <style:text-properties style:font-name="Times New Roman" fo:font-size="10pt" officeooo:paragraph-rsid="002437ed" style:font-name-asian="Times New Roman1" style:font-size-asian="10pt" style:language-asian="ru" style:country-asian="RU" style:font-name-complex="Times New Roman1" style:font-size-complex="10pt" fo:background-color="#ffff00"/>
    </style:style>
    <style:style style:name="P31" style:family="paragraph" style:parent-style-name="Standard">
      <style:paragraph-properties fo:margin-right="-0.002cm" fo:margin-top="0cm" fo:margin-bottom="0cm" style:contextual-spacing="false" fo:line-height="100%" fo:text-align="end" style:justify-single-word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32" style:family="paragraph" style:parent-style-name="Standard">
      <style:paragraph-properties fo:margin-right="-0.002cm" fo:margin-top="0cm" fo:margin-bottom="0cm" style:contextual-spacing="false" fo:line-height="100%"/>
      <style:text-properties officeooo:paragraph-rsid="002437ed"/>
    </style:style>
    <style:style style:name="P33" style:family="paragraph" style:parent-style-name="Standard">
      <style:paragraph-properties fo:margin-right="-0.21cm" fo:margin-top="0cm" fo:margin-bottom="0cm" style:contextual-spacing="false" fo:line-height="100%" fo:text-align="center" style:justify-single-word="false" fo:text-indent="0.953cm" style:auto-text-indent="false"/>
      <style:text-properties style:font-name="Times New Roman" officeooo:paragraph-rsid="002437ed" style:font-name-complex="Times New Roman1" fo:background-color="#ffff00"/>
    </style:style>
    <style:style style:name="P34" style:family="paragraph" style:parent-style-name="Standard">
      <style:text-properties style:font-name="Times New Roman" officeooo:paragraph-rsid="002437ed" style:font-name-complex="Times New Roman1" fo:background-color="#ffff00"/>
    </style:style>
    <style:style style:name="P35" style:family="paragraph" style:parent-style-name="Standard">
      <style:paragraph-properties fo:margin-right="-0.002cm" fo:margin-top="0cm" fo:margin-bottom="0cm" style:contextual-spacing="false" fo:line-height="100%" fo:text-align="end" style:justify-single-word="false" fo:break-before="page"/>
      <style:text-properties officeooo:paragraph-rsid="002437ed"/>
    </style:style>
    <style:style style:name="P36" style:family="paragraph" style:parent-style-name="Standard">
      <style:paragraph-properties fo:margin-right="-0.002cm" fo:margin-top="0cm" fo:margin-bottom="0cm" style:contextual-spacing="false" fo:line-height="100%" fo:text-align="end" style:justify-single-word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P37" style:family="paragraph" style:parent-style-name="Standard">
      <style:paragraph-properties fo:margin-right="-0.002cm" fo:margin-top="0cm" fo:margin-bottom="0cm" style:contextual-spacing="false" fo:line-height="100%" fo:text-align="center" style:justify-single-word="false" fo:text-indent="1.251cm" style:auto-text-indent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P38" style:family="paragraph" style:parent-style-name="Standard">
      <style:paragraph-properties fo:margin-right="-0.002cm" fo:margin-top="0cm" fo:margin-bottom="0cm" style:contextual-spacing="false" fo:line-height="100%" fo:text-indent="-1.251cm" style:auto-text-indent="false"/>
      <style:text-properties style:font-name="Times New Roman" fo:font-size="14pt" officeooo:paragraph-rsid="002437ed" style:font-name-asian="Times New Roman1" style:font-size-asian="14pt" style:language-asian="ru" style:country-asian="RU" style:font-name-complex="Times New Roman1" style:font-size-complex="14pt" fo:background-color="#ffff00"/>
    </style:style>
    <style:style style:name="P39" style:family="paragraph" style:parent-style-name="Standard">
      <style:paragraph-properties fo:text-indent="-1.501cm" style:auto-text-indent="false"/>
      <style:text-properties style:font-name="Times New Roman" officeooo:paragraph-rsid="002437ed" style:font-name-complex="Times New Roman1" fo:background-color="#ffff00"/>
    </style:style>
    <style:style style:name="P40" style:family="paragraph" style:parent-style-name="Standard">
      <style:paragraph-properties fo:margin-right="-0.002cm" fo:margin-top="0cm" fo:margin-bottom="0cm" style:contextual-spacing="false" fo:line-height="100%"/>
      <style:text-properties style:font-name="Times New Roman" officeooo:paragraph-rsid="002437ed" style:font-name-complex="Times New Roman1" fo:background-color="#ffff00"/>
    </style:style>
    <style:style style:name="P41" style:family="paragraph" style:parent-style-name="Standard" style:list-style-name="">
      <style:paragraph-properties fo:margin-left="0cm" fo:margin-top="0cm" fo:margin-bottom="0cm" style:contextual-spacing="false" fo:line-height="100%" fo:text-indent="0cm" style:auto-text-indent="false" fo:break-before="page"/>
      <style:text-properties style:font-name="Times New Roman" fo:font-size="14pt" officeooo:paragraph-rsid="002437ed" style:font-name-asian="Times New Roman1" style:font-size-asian="14pt" style:language-asian="ru" style:country-asian="RU" style:font-name-complex="Times New Roman1" style:font-size-complex="14pt" fo:background-color="#ffff00"/>
    </style:style>
    <style:style style:name="P42" style:family="paragraph" style:parent-style-name="Standard">
      <style:paragraph-properties fo:margin-right="-0.002cm" fo:margin-top="0cm" fo:margin-bottom="0cm" style:contextual-spacing="false" fo:line-height="100%" fo:text-align="end" style:justify-single-word="false"/>
      <style:text-properties officeooo:paragraph-rsid="002437ed"/>
    </style:style>
    <style:style style:name="P43" style:family="paragraph" style:parent-style-name="Standard" style:list-style-name="" style:master-page-name="Converted1">
      <style:paragraph-properties fo:margin-left="0cm" fo:margin-top="0cm" fo:margin-bottom="0cm" style:contextual-spacing="false" fo:line-height="100%" fo:text-indent="0cm" style:auto-text-indent="false" style:page-number="auto"/>
      <style:text-properties officeooo:paragraph-rsid="002437ed"/>
    </style:style>
    <style:style style:name="P44" style:family="paragraph" style:parent-style-name="Standard">
      <style:paragraph-properties fo:margin-right="-0.002cm" fo:margin-top="0cm" fo:margin-bottom="0cm" style:contextual-spacing="false" fo:line-height="100%" fo:text-align="center" style:justify-single-word="false"/>
      <style:text-properties style:font-name="Times New Roman" fo:font-size="14pt" fo:letter-spacing="-0.012cm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P45" style:family="paragraph" style:parent-style-name="Standard">
      <style:paragraph-properties fo:margin-right="-0.21cm" fo:margin-top="0cm" fo:margin-bottom="0cm" style:contextual-spacing="false" fo:line-height="100%" fo:text-align="center" style:justify-single-word="false" fo:text-indent="0.953cm" style:auto-text-indent="false"/>
      <style:text-properties officeooo:paragraph-rsid="002437ed"/>
    </style:style>
    <style:style style:name="P46" style:family="paragraph" style:parent-style-name="Standard">
      <style:paragraph-properties fo:margin-right="-0.21cm" fo:margin-top="0cm" fo:margin-bottom="0cm" style:contextual-spacing="false" fo:line-height="100%" fo:text-align="center" style:justify-single-word="false" fo:text-indent="0.953cm" style:auto-text-indent="false"/>
      <style:text-properties style:font-name="Times New Roman" fo:font-size="14pt" officeooo:paragraph-rsid="002437ed" style:font-name-asian="Times New Roman1" style:font-size-asian="14pt" style:language-asian="ru" style:country-asian="RU" style:font-name-complex="Times New Roman1" style:font-size-complex="14pt" fo:background-color="#ffff00"/>
    </style:style>
    <style:style style:name="P47" style:family="paragraph" style:parent-style-name="Standard">
      <style:paragraph-properties fo:margin-right="-0.402cm" fo:margin-top="0cm" fo:margin-bottom="0cm" style:contextual-spacing="false" fo:line-height="100%" fo:text-align="center" style:justify-single-word="false" fo:text-indent="-0.191cm" style:auto-text-indent="false"/>
      <style:text-properties officeooo:paragraph-rsid="002437ed"/>
    </style:style>
    <style:style style:name="P4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2437ed"/>
    </style:style>
    <style:style style:name="P49" style:family="paragraph" style:parent-style-name="Standard">
      <style:paragraph-properties fo:margin-top="0cm" fo:margin-bottom="0.282cm" style:contextual-spacing="false"/>
      <style:text-properties officeooo:paragraph-rsid="002437ed"/>
    </style:style>
    <style:style style:name="P50" style:family="paragraph" style:parent-style-name="Standard">
      <style:paragraph-properties fo:margin-left="0.122cm" fo:margin-right="-0.21cm" fo:margin-top="0cm" fo:margin-bottom="0cm" style:contextual-spacing="false" fo:line-height="100%" fo:text-align="center" style:justify-single-word="false"/>
      <style:text-properties officeooo:paragraph-rsid="002437ed"/>
    </style:style>
    <style:style style:name="P51" style:family="paragraph" style:parent-style-name="Standard">
      <style:paragraph-properties fo:margin-right="-0.21cm" fo:margin-top="0cm" fo:margin-bottom="0cm" style:contextual-spacing="false" fo:line-height="100%" fo:text-align="center" style:justify-single-word="false"/>
      <style:text-properties officeooo:paragraph-rsid="002437ed"/>
    </style:style>
    <style:style style:name="P52" style:family="paragraph" style:parent-style-name="Standard">
      <style:paragraph-properties fo:margin-right="-0.141cm" fo:margin-top="0cm" fo:margin-bottom="0cm" style:contextual-spacing="false" fo:line-height="100%" fo:text-align="center" style:justify-single-word="false"/>
      <style:text-properties officeooo:paragraph-rsid="002437ed"/>
    </style:style>
    <style:style style:name="P53" style:family="paragraph" style:parent-style-name="Standard">
      <style:paragraph-properties fo:margin-top="0cm" fo:margin-bottom="0cm" style:contextual-spacing="false" fo:line-height="100%"/>
      <style:text-properties style:font-name="Times New Roman" fo:font-size="11.5pt" officeooo:paragraph-rsid="002437ed" style:font-name-asian="Times New Roman1" style:font-size-asian="11.5pt" style:language-asian="ru" style:country-asian="RU" style:font-name-complex="Times New Roman1" style:font-size-complex="11.5pt"/>
    </style:style>
    <style:style style:name="P54" style:family="paragraph" style:parent-style-name="Standard">
      <style:paragraph-properties fo:margin-top="0cm" fo:margin-bottom="0cm" style:contextual-spacing="false" fo:line-height="100%"/>
      <style:text-properties style:font-name="Times New Roman" fo:font-size="11.5pt" officeooo:paragraph-rsid="002437ed" style:font-name-asian="Times New Roman1" style:font-size-asian="11.5pt" style:language-asian="ru" style:country-asian="RU" style:font-name-complex="Times New Roman1" style:font-size-complex="11.5pt" style:font-weight-complex="bold"/>
    </style:style>
    <style:style style:name="P5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letter-spacing="-0.012cm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style:font-weight-complex="bold" fo:background-color="#ffff00"/>
    </style:style>
    <style:style style:name="P56" style:family="paragraph" style:parent-style-name="Standard" style:list-style-name="">
      <style:paragraph-properties fo:margin-left="0cm" fo:margin-top="0cm" fo:margin-bottom="0cm" style:contextual-spacing="false" fo:line-height="100%" fo:text-indent="0cm" style:auto-text-indent="false"/>
      <style:text-properties officeooo:paragraph-rsid="002437ed"/>
    </style:style>
    <style:style style:name="P5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officeooo:paragraph-rsid="002437ed" style:font-name-asian="Times New Roman1" style:font-size-asian="10pt" style:language-asian="ru" style:country-asian="RU" style:font-name-complex="Times New Roman1" style:font-size-complex="10pt" fo:background-color="#ffff00"/>
    </style:style>
    <style:style style:name="P58" style:family="paragraph" style:parent-style-name="Standard">
      <style:paragraph-properties fo:margin-right="-0.002cm" fo:margin-top="0cm" fo:margin-bottom="0cm" style:contextual-spacing="false" fo:line-height="100%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P5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font-weight="bold" officeooo:paragraph-rsid="002437e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60" style:family="paragraph" style:parent-style-name="Standard" style:list-style-name="">
      <style:paragraph-properties fo:margin-left="0cm" fo:margin-top="0cm" fo:margin-bottom="0cm" style:contextual-spacing="false" fo:line-height="100%" fo:text-align="center" style:justify-single-word="false" fo:hyphenation-ladder-count="no-limit" fo:hyphenation-keep="auto" loext:hyphenation-keep-type="column" fo:text-indent="0cm" style:auto-text-indent="false"/>
      <style:text-properties officeooo:paragraph-rsid="002437e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/>
      <style:text-properties officeooo:paragraph-rsid="002437e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2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/>
      <style:text-properties officeooo:paragraph-rsid="002437e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3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/>
      <style:text-properties style:font-name="Times New Roman" fo:font-size="12pt" officeooo:paragraph-rsid="002437ed" style:font-name-asian="Times New Roman1" style:font-size-asian="12pt" style:language-asian="ru" style:country-asian="RU" style:font-name-complex="Times New Roman1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4" style:family="paragraph" style:parent-style-name="Standard">
      <style:paragraph-properties fo:margin-top="0cm" fo:margin-bottom="0.282cm" style:contextual-spacing="false" fo:orphans="0" fo:widows="0" fo:hyphenation-ladder-count="no-limit" fo:hyphenation-keep="auto" loext:hyphenation-keep-type="column"/>
      <style:text-properties officeooo:paragraph-rsid="002437e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5" style:family="paragraph" style:parent-style-name="Header">
      <style:paragraph-properties fo:padding="0cm" fo:border="none"/>
    </style:style>
    <style:style style:name="T1" style:family="text">
      <style:text-properties style:font-name="Times New Roman" fo:font-size="18pt" fo:font-weight="bold" style:font-name-asian="Times New Roman1" style:font-size-asian="18pt" style:language-asian="ru" style:country-asian="RU" style:font-weight-asian="bold" style:font-name-complex="Times New Roman1" style:font-size-complex="18pt"/>
    </style:style>
    <style:style style:name="T2" style:family="text">
      <style:text-properties fo:font-weight="bold" style:font-name-asian="Times New Roman1" style:language-asian="ru" style:country-asian="RU" style:font-weight-asian="bold" style:font-name-complex="Times New Roman1"/>
    </style:style>
    <style:style style:name="T3" style:family="text"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T4" style:family="text">
      <style:text-properties style:font-name="Times New Roman" fo:font-size="18pt" fo:font-weight="bold" style:font-name-asian="Times New Roman1" style:font-size-asian="18pt" style:language-asian="ru" style:country-asian="RU" style:font-weight-asian="bold" style:font-name-complex="Times New Roman1" style:font-size-complex="10pt"/>
    </style:style>
    <style:style style:name="T5" style:family="text"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0pt"/>
    </style:style>
    <style:style style:name="T6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7" style:family="text">
      <style:text-properties fo:font-weight="bold" officeooo:rsid="00228b0c" style:font-name-asian="Times New Roman1" style:language-asian="ru" style:country-asian="RU" style:font-weight-asian="bold" style:font-name-complex="Times New Roman1"/>
    </style:style>
    <style:style style:name="T8" style:family="text">
      <style:text-properties style:font-name-asian="Times New Roman1" style:language-asian="ru" style:country-asian="RU" style:font-name-complex="Times New Roman1"/>
    </style:style>
    <style:style style:name="T9" style:family="text">
      <style:text-properties officeooo:rsid="00208a49" style:font-name-asian="Times New Roman1" style:language-asian="ru" style:country-asian="RU" style:font-name-complex="Times New Roman1"/>
    </style:style>
    <style:style style:name="T10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 style:font-weight-complex="bold"/>
    </style:style>
    <style:style style:name="T11" style:family="text">
      <style:text-properties style:font-name-asian="Times New Roman1" style:language-asian="ru" style:country-asian="RU" style:font-name-complex="Times New Roman1" style:font-weight-complex="bold"/>
    </style:style>
    <style:style style:name="T12" style:family="text">
      <style:text-properties fo:color="#000000" loext:opacity="100%"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13" style:family="text"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fo:background-color="#ffff00"/>
    </style:style>
    <style:style style:name="T14" style:family="text">
      <style:text-properties style:font-name="Times New Roman" fo:font-size="10pt" style:font-name-asian="Times New Roman1" style:font-size-asian="10pt" style:language-asian="ru" style:country-asian="RU" style:font-name-complex="Times New Roman1" style:font-size-complex="10pt" fo:background-color="#ffff00"/>
    </style:style>
    <style:style style:name="T15" style:family="text">
      <style:text-properties fo:color="#000000" loext:opacity="100%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16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 fo:background-color="#ffff00"/>
    </style:style>
    <style:style style:name="T17" style:family="text">
      <style:text-properties style:font-name="Times New Roman" style:font-name-complex="Times New Roman1" fo:background-color="#ffff00"/>
    </style:style>
    <style:style style:name="T18" style:family="text">
      <style:text-properties style:font-name="Times New Roman" fo:font-size="14pt" fo:letter-spacing="-0.012cm" fo:font-weight="bold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19" style:family="text">
      <style:text-properties style:font-name="Times New Roman" fo:font-size="11.5pt" fo:font-weight="bold" style:font-name-asian="Times New Roman1" style:font-size-asian="11.5pt" style:language-asian="ru" style:country-asian="RU" style:font-weight-asian="bold" style:font-name-complex="Times New Roman1" style:font-size-complex="11.5pt"/>
    </style:style>
    <style:style style:name="T20" style:family="text">
      <style:text-properties style:font-name="Times New Roman" fo:font-size="11.5pt" style:letter-kerning="true" style:font-name-asian="Times New Roman1" style:font-size-asian="11.5pt" style:language-asian="ru" style:country-asian="RU" style:font-name-complex="Times New Roman1" style:font-size-complex="11.5pt"/>
    </style:style>
    <style:style style:name="T21" style:family="text">
      <style:text-properties style:font-name="Times New Roman" fo:font-size="11.5pt" fo:font-weight="bold" style:font-name-asian="Times New Roman1" style:font-size-asian="11.5pt" style:language-asian="ru" style:country-asian="RU" style:font-weight-asian="bold" style:font-name-complex="Times New Roman1" style:font-size-complex="11.5pt" style:font-weight-complex="bold"/>
    </style:style>
    <style:style style:name="T22" style:family="text">
      <style:text-properties style:font-name="Times New Roman" fo:font-size="11.5pt" style:font-name-asian="Times New Roman1" style:font-size-asian="11.5pt" style:language-asian="ru" style:country-asian="RU" style:font-name-complex="Times New Roman1" style:font-size-complex="11.5pt" style:font-weight-complex="bold"/>
    </style:style>
    <style:style style:name="T23" style:family="text">
      <style:text-properties style:font-name="Times New Roman" fo:font-size="11.5pt" style:font-name-asian="Times New Roman1" style:font-size-asian="11.5pt" style:language-asian="ru" style:country-asian="RU" style:font-name-complex="Times New Roman1" style:font-size-complex="11.5pt"/>
    </style:style>
    <style:style style:name="T24" style:family="text">
      <style:text-properties style:font-name="Times New Roman" fo:font-size="11.5pt" fo:font-weight="bold" style:font-size-asian="11.5pt" style:font-weight-asian="bold" style:font-name-complex="Times New Roman1" style:font-size-complex="11.5pt" style:font-weight-complex="bold"/>
    </style:style>
    <style:style style:name="T25" style:family="text">
      <style:text-properties style:font-name="Times New Roman" fo:font-size="11.5pt" style:font-size-asian="11.5pt" style:font-name-complex="Times New Roman1" style:font-size-complex="11.5pt"/>
    </style:style>
    <style:style style:name="T26" style:family="text">
      <style:text-properties fo:color="#000000" loext:opacity="100%" style:font-name="Times New Roman" fo:font-size="11.5pt" fo:font-weight="bold" style:font-size-asian="11.5pt" style:font-weight-asian="bold" style:font-name-complex="Times New Roman1" style:font-size-complex="11.5pt" style:font-weight-complex="bold"/>
    </style:style>
    <style:style style:name="T27" style:family="text">
      <style:text-properties style:font-name="Times New Roman" fo:font-size="11.5pt" fo:language="en" fo:country="US" fo:font-weight="bold" style:font-name-asian="Times New Roman1" style:font-size-asian="11.5pt" style:language-asian="ru" style:country-asian="RU" style:font-weight-asian="bold" style:font-name-complex="Times New Roman1" style:font-size-complex="11.5pt" style:font-weight-complex="bold"/>
    </style:style>
    <style:style style:name="T28" style:family="text">
      <style:text-properties style:font-name="Times New Roman" fo:font-size="11.5pt" fo:language="en" fo:country="US" style:font-name-asian="Times New Roman1" style:font-size-asian="11.5pt" style:language-asian="ru" style:country-asian="RU" style:font-name-complex="Times New Roman1" style:font-size-complex="11.5pt"/>
    </style:style>
    <style:style style:name="T29" style:family="text">
      <style:text-properties fo:color="#000000" loext:opacity="100%" style:font-name="Times New Roman" fo:font-size="11.5pt" style:font-size-asian="11.5pt" style:font-name-complex="Times New Roman1" style:font-size-complex="11.5pt"/>
    </style:style>
    <style:style style:name="T30" style:family="text">
      <style:text-properties fo:color="#ff0000" loext:opacity="100%" style:font-name="Times New Roman" fo:font-size="11.5pt" style:font-name-asian="Times New Roman1" style:font-size-asian="11.5pt" style:language-asian="ru" style:country-asian="RU" style:font-name-complex="Times New Roman1" style:font-size-complex="11.5pt"/>
    </style:style>
    <style:style style:name="T31" style:family="text">
      <style:text-properties style:font-name="Times New Roman" fo:font-size="8pt" fo:font-weight="bold" style:font-name-asian="Times New Roman1" style:font-size-asian="8pt" style:language-asian="ru" style:country-asian="RU" style:font-weight-asian="bold" style:font-name-complex="Times New Roman1" style:font-size-complex="8pt" style:font-weight-complex="bold"/>
    </style:style>
    <style:style style:name="T32" style:family="text">
      <style:text-properties style:font-name="Times New Roman" fo:font-size="8pt" style:font-name-asian="Times New Roman1" style:font-size-asian="8pt" style:language-asian="ru" style:country-asian="RU" style:font-name-complex="Times New Roman1" style:font-size-complex="8pt"/>
    </style:style>
    <style:style style:name="T33" style:family="text">
      <style:text-properties style:font-name="Times New Roman" fo:font-size="8pt" style:font-name-asian="Times New Roman1" style:font-size-asian="8pt" style:language-asian="ru" style:country-asian="RU" style:font-name-complex="Times New Roman1" style:font-size-complex="8pt" style:font-weight-complex="bold"/>
    </style:style>
    <style:style style:name="T34" style:family="text">
      <style:text-properties style:font-name="Times New Roman" fo:font-size="8pt" fo:font-weight="bold" style:font-name-asian="Times New Roman1" style:font-size-asian="8pt" style:language-asian="ru" style:country-asian="RU" style:font-weight-asian="bold" style:font-name-complex="Times New Roman1" style:font-size-complex="8pt"/>
    </style:style>
    <style:style style:name="T35" style:family="text">
      <style:text-properties style:font-name="Times New Roman" fo:font-size="8.5pt" style:text-underline-style="solid" style:text-underline-width="auto" style:text-underline-color="font-color" style:font-name-asian="Times New Roman1" style:font-size-asian="8.5pt" style:language-asian="ru" style:country-asian="RU" style:font-name-complex="Times New Roman1" style:font-size-complex="8.5pt" style:font-weight-complex="bold"/>
    </style:style>
    <style:style style:name="T36" style:family="text">
      <style:text-properties style:font-name="Times New Roman" fo:font-size="8.5pt" style:font-name-asian="Times New Roman1" style:font-size-asian="8.5pt" style:language-asian="ru" style:country-asian="RU" style:font-name-complex="Times New Roman1" style:font-size-complex="8.5pt" style:font-weight-complex="bold"/>
    </style:style>
    <style:style style:name="T37" style:family="text">
      <style:text-properties style:font-name="Times New Roman" fo:font-size="8.5pt" fo:font-weight="bold" style:font-name-asian="Times New Roman1" style:font-size-asian="8.5pt" style:language-asian="ru" style:country-asian="RU" style:font-weight-asian="bold" style:font-name-complex="Times New Roman1" style:font-size-complex="8.5pt"/>
    </style:style>
    <style:style style:name="T38" style:family="text">
      <style:text-properties style:font-name="Times New Roman" fo:font-size="8.5pt" style:text-underline-style="solid" style:text-underline-width="auto" style:text-underline-color="font-color" style:font-name-asian="Times New Roman1" style:font-size-asian="8.5pt" style:language-asian="ru" style:country-asian="RU" style:font-name-complex="Times New Roman1" style:font-size-complex="8.5pt"/>
    </style:style>
    <style:style style:name="T39" style:family="text">
      <style:text-properties style:font-name="Times New Roman" fo:font-size="8.5pt" fo:font-weight="bold" style:font-name-asian="Times New Roman1" style:font-size-asian="8.5pt" style:language-asian="ru" style:country-asian="RU" style:font-weight-asian="bold" style:font-name-complex="Times New Roman1" style:font-size-complex="8.5pt" style:font-weight-complex="bold"/>
    </style:style>
    <style:style style:name="T40" style:family="text">
      <style:text-properties style:font-name="Times New Roman" fo:font-size="8.5pt" style:font-name-asian="Times New Roman1" style:font-size-asian="8.5pt" style:language-asian="ru" style:country-asian="RU" style:font-name-complex="Times New Roman1" style:font-size-complex="8.5pt"/>
    </style:style>
    <style:style style:name="T41" style:family="text">
      <style:text-properties style:font-name="Times New Roman" fo:font-size="14pt" fo:letter-spacing="-0.012cm" fo:font-weight="bold" style:font-name-asian="Times New Roman1" style:font-size-asian="14pt" style:language-asian="ru" style:country-asian="RU" style:font-weight-asian="bold" style:font-name-complex="Times New Roman1" style:font-size-complex="14pt" style:font-weight-complex="bold" fo:background-color="#ffff00"/>
    </style:style>
    <style:style style:name="T42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43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44" style:family="text">
      <style:text-properties style:font-name="Times New Roman" fo:font-size="12pt" style:font-size-asian="12pt" style:font-name-complex="Times New Roman1" style:font-size-complex="12pt"/>
    </style:style>
    <style:style style:name="T45" style:family="text">
      <style:text-properties style:font-name="Times New Roman" fo:font-size="12pt" fo:font-weight="bold" style:font-name-asian="Times New Roman1" style:font-size-asian="12pt" style:language-asian="ru" style:country-asian="RU" style:font-weight-asian="bold" style:font-name-complex="Times New Roman1" style:font-size-complex="12pt" style:font-weight-complex="bold"/>
    </style:style>
    <style:style style:name="T46" style:family="text">
      <style:text-properties fo:color="#000000" loext:opacity="100%" style:font-name="Times New Roman" style:font-name-asian="Times New Roman1" style:language-asian="ru" style:country-asian="RU" style:font-name-complex="Times New Roman1"/>
    </style:style>
    <style:style style:name="T47" style:family="text">
      <style:text-properties style:font-name="Times New Roman" style:font-name-asian="Times New Roman1" style:language-asian="ru" style:country-asian="RU" style:font-name-complex="Times New Roman1"/>
    </style:style>
    <style:style style:name="T48" style:family="text">
      <style:text-properties style:font-name="Times New Roman" fo:font-size="12pt" fo:font-weight="bold" style:font-name-asian="Times New Roman1" style:font-size-asian="12pt" style:language-asian="ru" style:country-asian="RU" style:font-weight-asian="bold" style:font-name-complex="Times New Roman1" style:font-size-complex="12pt"/>
    </style:style>
    <style:style style:name="T49" style:family="text">
      <style:text-properties fo:color="#000000" loext:opacity="100%" style:font-name="Times New Roman" fo:font-size="12pt" style:font-size-asian="12pt" style:font-name-complex="Times New Roman1" style:font-size-complex="12pt"/>
    </style:style>
    <style:style style:name="T50" style:family="text">
      <style:text-properties style:font-name="Times New Roman" fo:font-size="12pt" fo:font-weight="bold" style:letter-kerning="true" style:font-name-asian="Times New Roman1" style:font-size-asian="12pt" style:language-asian="ru" style:country-asian="RU" style:font-weight-asian="bold" style:font-name-complex="Times New Roman1" style:font-size-complex="12pt"/>
    </style:style>
    <style:style style:name="T51" style:family="text">
      <style:text-properties style:text-position="super 58%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52" style:family="text">
      <style:text-properties style:font-name="Times New Roman" style:font-name-complex="Times New Roman1"/>
    </style:style>
    <style:style style:name="T53" style:family="text">
      <style:text-properties fo:color="#ff0000" loext:opacity="100%" style:font-name="Times New Roman" fo:font-size="12pt" fo:font-weight="bold" style:font-name-asian="Times New Roman1" style:font-size-asian="12pt" style:language-asian="ru" style:country-asian="RU" style:font-weight-asian="bold" style:font-name-complex="Times New Roman1" style:font-size-complex="12pt"/>
    </style:style>
    <style:style style:name="T54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frame draw:style-name="fr1" draw:name="Рисунок 1" text:anchor-type="as-char" svg:width="1.879cm" svg:height="2.355cm" draw:z-index="24"><draw:image xlink:href="Pictures/10000001000000A3000000CCA468FD5B.png" xlink:type="simple" xlink:show="embed" xlink:actuate="onLoad" draw:mime-type="image/png"/></draw:frame></text:p>
      <text:p text:style-name="P1" loext:marker-style-name="T1"><text:span text:style-name="T2">Российская Федерация</text:span></text:p>
      <text:p text:style-name="P1" loext:marker-style-name="T3"><text:span text:style-name="T2">КЕМЕРОВСКАЯ ОБЛАСТЬ - КУЗБАСС</text:span></text:p>
      <text:p text:style-name="P1" loext:marker-style-name="T1"><text:span text:style-name="T2">Топкинский муниципальный округ</text:span></text:p>
      <text:p text:style-name="P1" loext:marker-style-name="T3"><text:span text:style-name="T2">АДМИНИСТРАЦИЯ </text:span></text:p>
      <text:p text:style-name="P1" loext:marker-style-name="T3"><text:span text:style-name="T2">ТОПКИНСКОГО МУНИЦИПАЛЬНОГО ОКРУГА</text:span></text:p>
      <text:h text:style-name="P2" text:outline-level="1" loext:marker-style-name="T4"><text:span text:style-name="T2">ПОСТАНОВЛЕНИЕ</text:span></text:h>
      <text:p text:style-name="P3" loext:marker-style-name="T5"/>
      <text:p text:style-name="P4" loext:marker-style-name="T6"/>
      <text:p text:style-name="P1" loext:marker-style-name="T3"><text:span text:style-name="T7">о</text:span><text:span text:style-name="T2">т 09 </text:span><text:span text:style-name="T7">декабря</text:span><text:span text:style-name="T2"> 2025 </text:span><text:span text:style-name="T7">года № 2420-п</text:span></text:p>
      <text:p text:style-name="P1" loext:marker-style-name="T3"><text:span text:style-name="T2">г. Топки</text:span></text:p>
      <text:p text:style-name="P3" loext:marker-style-name="T3"/>
      <text:p text:style-name="P5" loext:marker-style-name="T3"><text:bookmark-start text:name="_Hlk182813007"/><text:span text:style-name="T2">О внесении изменений в постановление администрации Топкинского муниципального округа от 21.01.2021 № 51-п «Об утверждении муниципальной программы «Жилищно-коммунальный и дорожный комплекс, энергосбережение и повышение энергоэффективности Топкинского муниципального округа» на 2021-2027 годы»</text:span><text:bookmark-end text:name="_Hlk182813007"/></text:p>
      <text:p text:style-name="P6" loext:marker-style-name="T3"/>
      <text:p text:style-name="P7" loext:marker-style-name="T6"><text:span text:style-name="T8">В соответствии со статьей 179 Бюджетного кодекса Российской Федерации, Федеральным законом от 06.10.2003 № 131-ФЗ «Об общих принципах организации местного самоуправления в Российской Федерации», решением Совета народных депутатов Топкинского муниципального округа от 30.10.2025 № 103 «О внесении изменений в решение Совета народных депутатов <text:s/>Топкинского муниципального округа от 20.12.2024 № 38 «Об утверждении бюджета Топкинского муниципального округа на 2025 год и на плановый период 2026 и 2027 годов»», с целью корректировки программных мероприятий и уточнением объемов финансирования муниципальной программы:</text:span></text:p>
      <text:p text:style-name="P7" loext:marker-style-name="T6"><text:span text:style-name="T8">1. Внести в постановление администрации Топкинского муниципального округа от 21.01.2021 № 51-п «Об утверждении муниципальной программы «Жилищно-коммунальный и дорожный комплекс, энергосбережение и повышение энергоэффективности Топкинского муниципального округа» на 2021-2027 годы» (далее – муниципальная программа) следующие изменения:</text:span></text:p>
      <text:p text:style-name="P7" loext:marker-style-name="T6"><text:span text:style-name="T8">1.1. В паспорте муниципальной программы строку «Объемы и источники финансирования Программы» изложить в новой редакции согласно приложению № 1 к настоящему постановлению.</text:span></text:p>
      <text:p text:style-name="P7" loext:marker-style-name="T6"><text:span text:style-name="T8">1.2. В паспорте муниципальной подпрограммы «Обеспечение деятельности муниципального казенного учреждения «Жилищно-коммунальных услуг»» муниципальной программы строку «Объемы и источники финансирования подпрограммы» «изложить в новой редакции согласно приложению № 2 к настоящему постановлению.</text:span></text:p>
      <text:p text:style-name="P7" loext:marker-style-name="T6"><text:span text:style-name="T8">1.3. В паспорте муниципальной подпрограммы «Модернизация объектов коммунальной инфраструктуры и поддержка жилищно-коммунального хозяйства» муниципальной программы строку «Объемы и источники финансирования подпрограммы» изложить в новой редакции согласно приложению № 3 к настоящему постановлению.</text:span></text:p>
      <text:p text:style-name="P7" loext:marker-style-name="T6"><text:soft-page-break/><text:span text:style-name="T8">1.4. В паспорте муниципальной подпрограммы «Дорожное хозяйство» муниципальной программы строку «Объемы и источники финансирования подпрограммы» изложить в новой редакции согласно приложению № 4 к настоящему постановлению.</text:span></text:p>
      <text:p text:style-name="P7" loext:marker-style-name="T6"><text:span text:style-name="T8">1.5. В паспорте муниципальной подпрограммы «Мероприятия в области топливно-энергетического комплекса и жилищно-коммунального хозяйства» муниципальной программы строку «Объемы и источники финансирования подпрограммы» изложить в новой редакции согласно приложению № 5 к настоящему постановлению.</text:span></text:p>
      <text:p text:style-name="P7" loext:marker-style-name="T6"><text:span text:style-name="T8">1.6. </text:span><text:bookmark-start text:name="_Hlk189736449"/><text:span text:style-name="T8">В паспорте муниципальной подпрограммы «Благоустройство» муниципальной программы строку «Объемы и источники финансирования подпрограммы» изложить в новой редакции согласно приложению № 6 к настоящему постановлению.</text:span><text:bookmark-end text:name="_Hlk189736449"/></text:p>
      <text:p text:style-name="P7" loext:marker-style-name="T6"><text:span text:style-name="T8">1.7. В паспорте муниципальной подпрограммы «Обеспечение деятельности муниципального автономного учреждения «Специализированная служба по вопросам похоронного дела» муниципальной программы строку «Объемы и источники финансирования подпрограммы» изложить в новой редакции согласно приложению № 7 к настоящему постановлению.</text:span></text:p>
      <text:p text:style-name="P7" loext:marker-style-name="T6"><text:span text:style-name="T8">1.8. <text:s/>Раздел 4 «Ресурсное обеспечение реализации Программы» муниципальной программы изложить в новой редакции согласно приложению № 8 к настоящему постановлению.</text:span></text:p>
      <text:p text:style-name="P7" loext:marker-style-name="T6"><text:span text:style-name="T8">1.9. Раздел 5 муниципальной программы изложить в новой редакции согласно приложению № 9 к настоящему постановлению.</text:span></text:p>
      <text:p text:style-name="P7" loext:marker-style-name="T6"><text:span text:style-name="T8">2. Постановлени</text:span><text:span text:style-name="T9">е</text:span><text:span text:style-name="T8"> администрации Топкинского муниципального округа от 19.08.2025 № 1538-п «О внесении изменений в постановлении администрации Топкинского муниципального округа от 21.01.2021 № 51-п «Об утверждении муниципальной программы «Жилищно-коммунальный и дорожный комплекс, энергосбережение и повышение энергоэффективности Топкинского муниципального округа» на 2021-2027 годы» </text:span><text:span text:style-name="T9">признать утратившим силу.</text:span></text:p>
      <text:p text:style-name="P7" loext:marker-style-name="T10"><text:span text:style-name="T11">3. Контроль за исполнением постановления возложить на заместителя главы Топкинского муниципального округа по ЖКХ и благоустройству – начальника управления О.В. Антонову.</text:span></text:p>
      <text:p text:style-name="P7" loext:marker-style-name="T10"><text:span text:style-name="T11">4. Постановление вступает в силу </text:span><text:span text:style-name="T8">после официального обнародования.</text:span></text:p>
      <text:p text:style-name="P8" loext:marker-style-name="T10"/>
      <text:p text:style-name="P4" loext:marker-style-name="T6"/>
      <text:p text:style-name="P9" loext:marker-style-name="T6"><text:span text:style-name="T8">Глава Топкинского</text:span></text:p>
      <text:p text:style-name="P9" loext:marker-style-name="T6"><text:span text:style-name="T8">муниципального округа <text:s text:c="73"/>С.В. Фролов</text:span></text:p>
      <text:p text:style-name="P9" loext:marker-style-name="T6"><text:span text:style-name="T8"/></text:p>
      <text:p text:style-name="P9" loext:marker-style-name="T6"><text:span text:style-name="T8"/></text:p>
      <text:p text:style-name="P9" loext:marker-style-name="T6"><text:span text:style-name="T8"/></text:p>
      <text:p text:style-name="P9" loext:marker-style-name="T6"><text:span text:style-name="T8"/></text:p>
      <text:p text:style-name="P10" loext:marker-style-name="T6"><text:span text:style-name="T2"/></text:p>
      <text:h text:style-name="P11" text:outline-level="1" loext:marker-style-name="T6"><text:span text:style-name="T6">Приложение № 1</text:span></text:h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h text:style-name="P14" text:outline-level="2" loext:marker-style-name="T3"/>
      <text:p text:style-name="P15" loext:marker-style-name="T6"/>
      <text:h text:style-name="P16" text:outline-level="2" loext:marker-style-name="T3"><text:span text:style-name="T3">ПАСПОРТ</text:span></text:h>
      <text:h text:style-name="P16" text:outline-level="2" loext:marker-style-name="T3"><text:span text:style-name="T3">муниципальной программы</text:span></text:h>
      <text:p text:style-name="P17" loext:marker-style-name="T3"><text:span text:style-name="T3">«Жилищно-коммунальный и дорожный комплекс, энергосбережение и повышение энергоэффективности Топкинского муниципального округа» на 2021-2027 годы</text:span></text:p>
      <text:p text:style-name="P18" loext:marker-style-name="T3"/>
      <text:p text:style-name="P18" loext:marker-style-name="T3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9" loext:marker-style-name="T6"><text:span text:style-name="T6">Объемы и источники финансирования Программы</text:span></text:p>
          </table:table-cell>
          <table:table-cell table:style-name="Таблица1.A1" office:value-type="string">
            <text:p text:style-name="P20" loext:marker-style-name="T12"><text:span text:style-name="T12">Общий объем финансирования составляет</text:span></text:p>
            <text:p text:style-name="P20" loext:marker-style-name="T12"><text:span text:style-name="T12">4 937 571,3 тыс. руб., в том числе:</text:span></text:p>
            <text:p text:style-name="P20" loext:marker-style-name="T12"><text:span text:style-name="T12">МБ – 1 900 996,1 тыс. рублей, в т.ч. по годам:</text:span></text:p>
            <text:p text:style-name="P20" loext:marker-style-name="T12"><text:span text:style-name="T12">2021 год – 447 344,2 тыс. рублей</text:span></text:p>
            <text:p text:style-name="P20" loext:marker-style-name="T12"><text:span text:style-name="T12">(МБ – 211 133,8 тыс. рублей)</text:span></text:p>
            <text:p text:style-name="P20" loext:marker-style-name="T12"><text:span text:style-name="T12">2022 год – 775 725,2 тыс. рублей</text:span></text:p>
            <text:p text:style-name="P20" loext:marker-style-name="T12"><text:span text:style-name="T12">(МБ – 224 022,1 тыс. рублей)</text:span></text:p>
            <text:p text:style-name="P20" loext:marker-style-name="T12"><text:span text:style-name="T12">2023 год – 795 041,8 тыс. рублей</text:span></text:p>
            <text:p text:style-name="P20" loext:marker-style-name="T12"><text:span text:style-name="T12">(МБ – 297 646,0 тыс. рублей)</text:span></text:p>
            <text:p text:style-name="P20" loext:marker-style-name="T12"><text:span text:style-name="T12">2024 год – 1 039 714,2 тыс. рублей</text:span></text:p>
            <text:p text:style-name="P20" loext:marker-style-name="T12"><text:span text:style-name="T12">(МБ – 309 739,1 тыс. рублей)</text:span></text:p>
            <text:p text:style-name="P20" loext:marker-style-name="T12"><text:span text:style-name="T12">2025 год – 619 191,3 тыс. рублей</text:span></text:p>
            <text:p text:style-name="P20" loext:marker-style-name="T12"><text:span text:style-name="T12">(МБ – 291 806,3 тыс. рублей)</text:span></text:p>
            <text:p text:style-name="P20" loext:marker-style-name="T12"><text:span text:style-name="T12">2026 год – 648 977,8 тыс. рублей</text:span></text:p>
            <text:p text:style-name="P20" loext:marker-style-name="T12"><text:span text:style-name="T12">(МБ – 296 520,5 тыс. рублей</text:span></text:p>
            <text:p text:style-name="P20" loext:marker-style-name="T12"><text:span text:style-name="T12">2027 год – 614 576,8 тыс. рублей</text:span></text:p>
            <text:p text:style-name="P20" loext:marker-style-name="T6"><text:span text:style-name="T12">(МБ – 270 128,3 тыс. рублей</text:span></text:p>
          </table:table-cell>
        </table:table-row>
      </table:table>
      <text:p text:style-name="P21" loext:marker-style-name="T13"/>
      <text:p text:style-name="P22" loext:marker-style-name="T14"/>
      <text:p text:style-name="P23" loext:marker-style-name="T6"><text:span text:style-name="T6">Приложение № 2</text:span></text:p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24" loext:marker-style-name="T3"/>
      <text:p text:style-name="P24" loext:marker-style-name="T3"/>
      <text:p text:style-name="P25" loext:marker-style-name="T3"/>
      <text:p text:style-name="P26" loext:marker-style-name="T3"><text:bookmark text:name="_Hlk115092099"/><text:span text:style-name="T3">Паспорт</text:span></text:p>
      <text:p text:style-name="P26" loext:marker-style-name="T3"><text:span text:style-name="T3">муниципальной подпрограммы «</text:span><text:bookmark-start text:name="_Hlk126248044"/><text:span text:style-name="T3">Обеспечение деятельности муниципального казенного учреждения «Жилищно-коммунальных услуг»</text:span><text:bookmark-end text:name="_Hlk126248044"/><text:span text:style-name="T3">» </text:span></text:p>
      <text:p text:style-name="P24" loext:marker-style-name="T3"/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9" loext:marker-style-name="T6"><text:span text:style-name="T6">Объемы и источники финансирования подпрограммы</text:span></text:p>
          </table:table-cell>
          <table:table-cell table:style-name="Таблица2.A1" office:value-type="string">
            <text:p text:style-name="P27" loext:marker-style-name="T12"><text:span text:style-name="T12">Общий объем финансирования составляет 501 881,8 тыс. руб., в том числе:</text:span></text:p>
            <text:p text:style-name="P27" loext:marker-style-name="T12"><text:span text:style-name="T12">МБ – 501 881,8 тыс. рублей, в т.ч. по годам:</text:span></text:p>
            <text:p text:style-name="P27" loext:marker-style-name="T12"><text:span text:style-name="T12">2021 год – 48 577,6</text:span><text:span text:style-name="T15"> </text:span><text:span text:style-name="T12">тыс. рублей</text:span></text:p>
            <text:p text:style-name="P27" loext:marker-style-name="T12"><text:span text:style-name="T12">(МБ – 48 577,6</text:span><text:span text:style-name="T15"> </text:span><text:span text:style-name="T12">тыс. рублей)</text:span></text:p>
            <text:p text:style-name="P27" loext:marker-style-name="T12"><text:span text:style-name="T12">2022 год – 53 399,4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53 399,4</text:span><text:span text:style-name="T15"> </text:span><text:span text:style-name="T12">тыс. рублей)</text:span></text:p>
            <text:p text:style-name="P27" loext:marker-style-name="T12"><text:span text:style-name="T12">2023 год – 63 671,6 тыс. рублей</text:span></text:p>
            <text:p text:style-name="P27" loext:marker-style-name="T12"><text:span text:style-name="T12">(МБ – 63 671,6 тыс. рублей)</text:span></text:p>
            <text:p text:style-name="P27" loext:marker-style-name="T12"><text:span text:style-name="T12">2024 год – 125 385,2 тыс. рублей</text:span></text:p>
            <text:p text:style-name="P27" loext:marker-style-name="T12"><text:span text:style-name="T12">(МБ – 125 385,2 тыс. рублей)</text:span></text:p>
            <text:p text:style-name="P27" loext:marker-style-name="T12"><text:span text:style-name="T12">2025 год – 72 069,7 тыс. рублей</text:span></text:p>
            <text:p text:style-name="P20" loext:marker-style-name="T12"><text:span text:style-name="T12">(МБ – 72 069,7 тыс. рублей)</text:span></text:p>
            <text:p text:style-name="P27" loext:marker-style-name="T12"><text:span text:style-name="T12">2026 год – 69 403,0 тыс. рублей</text:span></text:p>
            <text:p text:style-name="P20" loext:marker-style-name="T12"><text:span text:style-name="T12">(МБ – 69 403,0 тыс. рублей)</text:span></text:p>
            <text:p text:style-name="P27" loext:marker-style-name="T12"><text:span text:style-name="T12">2027 год – 69 375,3 тыс. рублей</text:span></text:p>
            <text:p text:style-name="P20" loext:marker-style-name="T6"><text:span text:style-name="T12">(МБ – 69 375,3 тыс. рублей)</text:span></text:p>
          </table:table-cell>
        </table:table-row>
      </table:table>
      <text:p text:style-name="P28" loext:marker-style-name="T13"/>
      <text:p text:style-name="P29" loext:marker-style-name="T16"><text:bookmark text:name="_Hlk115092099 Копия 1"/></text:p>
      <text:h text:style-name="P30" text:outline-level="1" loext:marker-style-name="T14"/>
      <text:h text:style-name="P11" text:outline-level="1" loext:marker-style-name="T6"><text:span text:style-name="T6">Приложение № 3</text:span></text:h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31" loext:marker-style-name="T3"/>
      <text:p text:style-name="P31" loext:marker-style-name="T3"/>
      <text:p text:style-name="P31" loext:marker-style-name="T3"/>
      <text:p text:style-name="P26" loext:marker-style-name="T3"><text:span text:style-name="T3">Паспорт</text:span></text:p>
      <text:p text:style-name="P26" loext:marker-style-name="T3"><text:span text:style-name="T3">муниципальной подпрограммы «Модернизация объектов коммунальной инфраструктуры и поддержка жилищно-коммунального хозяйства» </text:span></text:p>
      <text:p text:style-name="P24" loext:marker-style-name="T3"/>
      <text:p text:style-name="P28" loext:marker-style-name="T13"/>
      <table:table table:name="Таблица3" table:style-name="Таблица3">
        <table:table-column table:style-name="Таблица3.A"/>
        <table:table-column table:style-name="Таблица3.B"/>
        <table:table-row table:style-name="Таблица3.1">
          <table:table-cell table:style-name="Таблица3.A1" office:value-type="string">
            <text:p text:style-name="P32" loext:marker-style-name="T6"><text:span text:style-name="T6">Объемы и источники финансирования подпрограммы</text:span></text:p>
          </table:table-cell>
          <table:table-cell table:style-name="Таблица3.A1" office:value-type="string">
            <text:p text:style-name="P27" loext:marker-style-name="T12"><text:span text:style-name="T12">Общий объем финансирования составляет 563 815,5 тыс. руб., в том числе:</text:span></text:p>
            <text:p text:style-name="P27" loext:marker-style-name="T12"><text:span text:style-name="T12">МБ – 147 712,6 тыс. рублей, в т.ч. по годам:</text:span></text:p>
            <text:p text:style-name="P27" loext:marker-style-name="T12"><text:span text:style-name="T12">2021 год – 2 538,5</text:span><text:span text:style-name="T15"> </text:span><text:span text:style-name="T12">тыс. рублей</text:span></text:p>
            <text:p text:style-name="P27" loext:marker-style-name="T12"><text:span text:style-name="T12">(МБ – 2 538,5</text:span><text:span text:style-name="T15"> </text:span><text:span text:style-name="T12">тыс. рублей)</text:span></text:p>
            <text:p text:style-name="P27" loext:marker-style-name="T12"><text:span text:style-name="T12">2022 год – 113 644,8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8 841,0</text:span><text:span text:style-name="T15"> </text:span><text:span text:style-name="T12">тыс. рублей)</text:span></text:p>
            <text:p text:style-name="P27" loext:marker-style-name="T12"><text:span text:style-name="T12">2023 год – 26 850,9 тыс. рублей</text:span></text:p>
            <text:p text:style-name="P27" loext:marker-style-name="T12"><text:span text:style-name="T12">(МБ – 26 850,9 тыс. рублей)</text:span></text:p>
            <text:p text:style-name="P27" loext:marker-style-name="T12"><text:span text:style-name="T12">2024 год – 326 478,5 тыс. рублей</text:span></text:p>
            <text:p text:style-name="P27" loext:marker-style-name="T12"><text:span text:style-name="T12">(МБ –15 179,4 тыс. рублей)</text:span></text:p>
            <text:p text:style-name="P27" loext:marker-style-name="T12"><text:span text:style-name="T12">2025 год – 18 202,8 тыс. рублей</text:span></text:p>
            <text:p text:style-name="P27" loext:marker-style-name="T12"><text:span text:style-name="T12">(МБ – 18 202,8 тыс. рублей)</text:span></text:p>
            <text:p text:style-name="P27" loext:marker-style-name="T12"><text:span text:style-name="T12">2026 год – 59 550,0 тыс. рублей</text:span></text:p>
            <text:p text:style-name="P27" loext:marker-style-name="T12"><text:span text:style-name="T12">(МБ – 59 550,0 тыс. рублей)</text:span></text:p>
            <text:p text:style-name="P27" loext:marker-style-name="T12"><text:span text:style-name="T12">2027 год – 16 550,0 тыс. рублей</text:span></text:p>
            <text:p text:style-name="P27" loext:marker-style-name="T12"><text:span text:style-name="T12">(МБ –16 550,0 тыс. рублей)</text:span></text:p>
          </table:table-cell>
        </table:table-row>
      </table:table>
      <text:p text:style-name="P33" loext:marker-style-name="T17"/>
      <text:p text:style-name="P34" loext:marker-style-name="T17"/>
      <text:p text:style-name="P32" loext:marker-style-name="T17"><text:span text:style-name="T17"><text:s/></text:span></text:p>
      <text:p text:style-name="P34" loext:marker-style-name="T17"/>
      <text:p text:style-name="P34" loext:marker-style-name="T17"/>
      <text:p text:style-name="P34" loext:marker-style-name="T17"/>
      <text:p text:style-name="P35" loext:marker-style-name="T6"><text:span text:style-name="T6">Приложение № 4</text:span></text:p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36" loext:marker-style-name="T13"/>
      <text:p text:style-name="P37" loext:marker-style-name="T13"/>
      <text:p text:style-name="P34" loext:marker-style-name="T17"/>
      <text:p text:style-name="P28" loext:marker-style-name="T13"/>
      <text:p text:style-name="P26" loext:marker-style-name="T3"><text:span text:style-name="T3">Паспорт</text:span></text:p>
      <text:p text:style-name="P26" loext:marker-style-name="T3"><text:span text:style-name="T3">муниципальной подпрограммы «Дорожное хозяйство» </text:span></text:p>
      <text:p text:style-name="P24" loext:marker-style-name="T3"/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32" loext:marker-style-name="T6"><text:span text:style-name="T6">Объемы и источники финансирования подпрограммы</text:span></text:p>
          </table:table-cell>
          <table:table-cell table:style-name="Таблица4.A1" office:value-type="string">
            <text:p text:style-name="P27" loext:marker-style-name="T12"><text:span text:style-name="T12">Общий объем финансирования составляет 1 036 152,8 тыс. руб., в том числе:</text:span></text:p>
            <text:p text:style-name="P27" loext:marker-style-name="T12"><text:span text:style-name="T12">МБ – 516 757,8 тыс. рублей, в т.ч. по годам:</text:span></text:p>
            <text:p text:style-name="P27" loext:marker-style-name="T12"><text:span text:style-name="T12">2021 год – 55 548,2</text:span><text:span text:style-name="T15"> </text:span><text:span text:style-name="T12">тыс. рублей</text:span></text:p>
            <text:p text:style-name="P27" loext:marker-style-name="T12"><text:span text:style-name="T12">(МБ – 55 548,2</text:span><text:span text:style-name="T15"> </text:span><text:span text:style-name="T12">тыс. рублей)</text:span></text:p>
            <text:p text:style-name="P27" loext:marker-style-name="T12"><text:span text:style-name="T12">2022 год – 225 841,7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62 168,7</text:span><text:span text:style-name="T15"> </text:span><text:span text:style-name="T12">тыс. рублей)</text:span></text:p>
            <text:p text:style-name="P27" loext:marker-style-name="T12"><text:span text:style-name="T12">2023 год – 237 956,0 тыс. рублей</text:span></text:p>
            <text:p text:style-name="P27" loext:marker-style-name="T12"><text:span text:style-name="T12">(МБ – 85 456,0 тыс. рублей)</text:span></text:p>
            <text:p text:style-name="P27" loext:marker-style-name="T12"><text:span text:style-name="T12">2024 год – 119 486,6 тыс. рублей</text:span></text:p>
            <text:p text:style-name="P27" loext:marker-style-name="T12"><text:span text:style-name="T12">(МБ – 66 956,6 рублей)</text:span></text:p>
            <text:p text:style-name="P27" loext:marker-style-name="T12"><text:span text:style-name="T12">2025 год – 109 608,9 тыс. рублей</text:span></text:p>
            <text:p text:style-name="P27" loext:marker-style-name="T12"><text:span text:style-name="T12">(МБ – 78 916,9 тыс. рублей)</text:span></text:p>
            <text:p text:style-name="P27" loext:marker-style-name="T12"><text:span text:style-name="T12">2026 год – 122 355,7 тыс. рублей</text:span></text:p>
            <text:p text:style-name="P27" loext:marker-style-name="T12"><text:span text:style-name="T12">(МБ – 62 355,7 тыс. рублей)</text:span></text:p>
            <text:p text:style-name="P27" loext:marker-style-name="T12"><text:span text:style-name="T12">2027 год – 165 355,7 тыс. рублей</text:span></text:p>
            <text:p text:style-name="P27" loext:marker-style-name="T6"><text:span text:style-name="T12">(МБ – 105 355,7 тыс. рублей)</text:span></text:p>
          </table:table-cell>
        </table:table-row>
      </table:table>
      <text:p text:style-name="P28" loext:marker-style-name="T13"/>
      <text:p text:style-name="P38" loext:marker-style-name="T16"/>
      <text:p text:style-name="P29" loext:marker-style-name="T16"/>
      <text:p text:style-name="P34" loext:marker-style-name="T17"/>
      <text:p text:style-name="P34" loext:marker-style-name="T17"/>
      <text:h text:style-name="P11" text:outline-level="1" loext:marker-style-name="T6"><text:span text:style-name="T6">Приложение № 5</text:span></text:h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31" loext:marker-style-name="T3"/>
      <text:p text:style-name="P31" loext:marker-style-name="T3"/>
      <text:p text:style-name="P31" loext:marker-style-name="T3"/>
      <text:p text:style-name="P26" loext:marker-style-name="T3"><text:span text:style-name="T3">Паспорт</text:span></text:p>
      <text:p text:style-name="P26" loext:marker-style-name="T3"><text:span text:style-name="T3">муниципальной подпрограммы «</text:span><text:bookmark-start text:name="_Hlk126248213"/><text:span text:style-name="T3">Мероприятия в области топливно-энергетического комплекса и жилищно-коммунального хозяйства</text:span><text:bookmark-end text:name="_Hlk126248213"/><text:span text:style-name="T3">» </text:span></text:p>
      <text:p text:style-name="P24" loext:marker-style-name="T3"/>
      <table:table table:name="Таблица5" table:style-name="Таблица5">
        <table:table-column table:style-name="Таблица5.A"/>
        <table:table-column table:style-name="Таблица5.B"/>
        <table:table-row table:style-name="Таблица5.1">
          <table:table-cell table:style-name="Таблица5.A1" office:value-type="string">
            <text:p text:style-name="P32" loext:marker-style-name="T6"><text:span text:style-name="T6">Объемы и источники финансирования подпрограммы</text:span></text:p>
          </table:table-cell>
          <table:table-cell table:style-name="Таблица5.A1" office:value-type="string">
            <text:p text:style-name="P27" loext:marker-style-name="T12"><text:span text:style-name="T12">Общий объем финансирования составляет 2 168 662,5 тыс. руб., в том числе:</text:span></text:p>
            <text:p text:style-name="P27" loext:marker-style-name="T12"><text:span text:style-name="T12">МБ – 107 456,9 тыс. рублей, в т.ч. по годам:</text:span></text:p>
            <text:p text:style-name="P27" loext:marker-style-name="T12"><text:span text:style-name="T12">2021 год – 289 644,0</text:span><text:span text:style-name="T15"> </text:span><text:span text:style-name="T12">тыс. рублей</text:span></text:p>
            <text:p text:style-name="P27" loext:marker-style-name="T12"><text:span text:style-name="T12">(МБ – 54 984,0</text:span><text:span text:style-name="T15"> </text:span><text:span text:style-name="T12">тыс. рублей)</text:span></text:p>
            <text:p text:style-name="P27" loext:marker-style-name="T12"><text:span text:style-name="T12">2022 год – 294 223,5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13 388,2</text:span><text:span text:style-name="T15"> </text:span><text:span text:style-name="T12">тыс. рублей)</text:span></text:p>
            <text:p text:style-name="P27" loext:marker-style-name="T12"><text:span text:style-name="T12">2023 год – 348 779,7 тыс. рублей</text:span></text:p>
            <text:p text:style-name="P27" loext:marker-style-name="T12"><text:span text:style-name="T12">(МБ – 13 951,2 тыс. рублей)</text:span></text:p>
            <text:p text:style-name="P27" loext:marker-style-name="T12"><text:span text:style-name="T12">2024 год – 357 180,7 тыс. рублей</text:span></text:p>
            <text:p text:style-name="P27" loext:marker-style-name="T12"><text:span text:style-name="T12">(МБ – 7 285,0 тыс. рублей)</text:span></text:p>
            <text:p text:style-name="P27" loext:marker-style-name="T12"><text:span text:style-name="T12">2025 год – 294 778,8 тыс. рублей</text:span></text:p>
            <text:p text:style-name="P27" loext:marker-style-name="T12"><text:span text:style-name="T12">(МБ – 7 848,5 тыс. рублей)</text:span></text:p>
            <text:p text:style-name="P27" loext:marker-style-name="T12"><text:span text:style-name="T12">2026 год – 296 032,3 тыс. рублей</text:span></text:p>
            <text:p text:style-name="P27" loext:marker-style-name="T12"><text:span text:style-name="T12">(МБ – 5 000,0 тыс. рублей)</text:span></text:p>
            <text:p text:style-name="P27" loext:marker-style-name="T12"><text:span text:style-name="T12">2027 год – 288 023,5 тыс. рублей</text:span></text:p>
            <text:p text:style-name="P27" loext:marker-style-name="T6"><text:span text:style-name="T12">(МБ – 5 000,0 тыс. рублей)</text:span></text:p>
          </table:table-cell>
        </table:table-row>
      </table:table>
      <text:p text:style-name="P28" loext:marker-style-name="T13"/>
      <text:p text:style-name="P34" loext:marker-style-name="T17"/>
      <text:p text:style-name="P39" loext:marker-style-name="T17"/>
      <text:p text:style-name="P34" loext:marker-style-name="T17"/>
      <text:p text:style-name="P35" loext:marker-style-name="T6"><text:span text:style-name="T6">Приложение № 6</text:span></text:p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36" loext:marker-style-name="T13"/>
      <text:p text:style-name="P36" loext:marker-style-name="T13"/>
      <text:p text:style-name="P36" loext:marker-style-name="T13"/>
      <text:p text:style-name="P26" loext:marker-style-name="T3"><text:span text:style-name="T3">Паспорт</text:span></text:p>
      <text:p text:style-name="P26" loext:marker-style-name="T3"><text:span text:style-name="T3">муниципальной подпрограммы «Благоустройство» </text:span></text:p>
      <text:p text:style-name="P24" loext:marker-style-name="T3"/>
      <table:table table:name="Таблица6" table:style-name="Таблица6">
        <table:table-column table:style-name="Таблица6.A"/>
        <table:table-column table:style-name="Таблица6.B"/>
        <table:table-row table:style-name="Таблица6.1">
          <table:table-cell table:style-name="Таблица6.A1" office:value-type="string">
            <text:p text:style-name="P32" loext:marker-style-name="T6"><text:span text:style-name="T6">Объемы и источники финансирования подпрограммы</text:span></text:p>
          </table:table-cell>
          <table:table-cell table:style-name="Таблица6.A1" office:value-type="string">
            <text:p text:style-name="P27" loext:marker-style-name="T12"><text:span text:style-name="T12">Общий объем финансирования составляет 666 448,9 тыс. руб., в том числе:</text:span></text:p>
            <text:p text:style-name="P27" loext:marker-style-name="T12"><text:span text:style-name="T12">МБ – 626 577,2 тыс. рублей, в т.ч. по годам:</text:span></text:p>
            <text:p text:style-name="P27" loext:marker-style-name="T12"><text:span text:style-name="T12">2021 год – 51 035,9</text:span><text:span text:style-name="T15"> </text:span><text:span text:style-name="T12">тыс. рублей</text:span></text:p>
            <text:p text:style-name="P27" loext:marker-style-name="T12"><text:span text:style-name="T12">(МБ – 49 485,5</text:span><text:span text:style-name="T15"> </text:span><text:span text:style-name="T12">тыс. рублей)</text:span></text:p>
            <text:p text:style-name="P27" loext:marker-style-name="T12"><text:span text:style-name="T12">2022 год – 88 615,8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86 224,8</text:span><text:span text:style-name="T15"> </text:span><text:span text:style-name="T12">тыс. рублей)</text:span></text:p>
            <text:p text:style-name="P27" loext:marker-style-name="T12"><text:span text:style-name="T12">2023 год – 117 783,6 тыс. рублей</text:span></text:p>
            <text:p text:style-name="P27" loext:marker-style-name="T12"><text:span text:style-name="T12">(МБ – 107 716,3 тыс. рублей)</text:span></text:p>
            <text:p text:style-name="P27" loext:marker-style-name="T12"><text:span text:style-name="T12">2024 год 108 014,4 тыс. рублей</text:span></text:p>
            <text:p text:style-name="P27" loext:marker-style-name="T12"><text:span text:style-name="T12">(МБ – 94 764,1 тыс. рублей)</text:span></text:p>
            <text:p text:style-name="P27" loext:marker-style-name="T12"><text:span text:style-name="T12">2025 год – 124 090,1 тыс. рублей</text:span></text:p>
            <text:p text:style-name="P27" loext:marker-style-name="T12"><text:span text:style-name="T12">(МБ – 114 327,4 тыс. рублей)</text:span></text:p>
            <text:p text:style-name="P27" loext:marker-style-name="T12"><text:span text:style-name="T12">2026 год – 101 636,8 тыс. рублей</text:span></text:p>
            <text:p text:style-name="P27" loext:marker-style-name="T12"><text:span text:style-name="T12">(МБ – 100 211,8 тыс. рублей)</text:span></text:p>
            <text:p text:style-name="P27" loext:marker-style-name="T12"><text:span text:style-name="T12">2027 год – 75 272,3 тыс. рублей</text:span></text:p>
            <text:p text:style-name="P27" loext:marker-style-name="T12"><text:span text:style-name="T12">(МБ – 73 847,3 тыс. рублей)</text:span><text:bookmark text:name="_Hlk189725398"/></text:p>
          </table:table-cell>
        </table:table-row>
      </table:table>
      <text:p text:style-name="P40" loext:marker-style-name="T17"/>
      <text:p text:style-name="P40" loext:marker-style-name="T17"/>
      <text:p text:style-name="P32" loext:marker-style-name="T17"><text:span text:style-name="T17"><text:s/></text:span></text:p>
      <text:p text:style-name="P40" loext:marker-style-name="T17"/>
      <text:p text:style-name="P40" loext:marker-style-name="T17"/>
      <text:h text:style-name="P41" text:outline-level="1" loext:marker-style-name="T16"><text:bookmark text:name="_Hlk93923603"/></text:h>
      <text:p text:style-name="P42" loext:marker-style-name="T6"><text:span text:style-name="T6">Приложение № 7</text:span></text:p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31" loext:marker-style-name="T3"/>
      <text:p text:style-name="P31" loext:marker-style-name="T3"/>
      <text:p text:style-name="P31" loext:marker-style-name="T3"/>
      <text:p text:style-name="P26" loext:marker-style-name="T3"><text:span text:style-name="T3">Паспорт</text:span></text:p>
      <text:p text:style-name="P26" loext:marker-style-name="T3"><text:span text:style-name="T3">муниципальной подпрограммы «Обеспечение деятельности муниципального автономного учреждения «Специализированная служба по вопросам похоронного дела»</text:span></text:p>
      <text:p text:style-name="P24" loext:marker-style-name="T3"/>
      <table:table table:name="Таблица7" table:style-name="Таблица7">
        <table:table-column table:style-name="Таблица7.A"/>
        <table:table-column table:style-name="Таблица7.B"/>
        <table:table-row table:style-name="Таблица7.1">
          <table:table-cell table:style-name="Таблица7.A1" office:value-type="string">
            <text:p text:style-name="P32" loext:marker-style-name="T6"><text:span text:style-name="T6">Объемы и источники финансирования подпрограммы</text:span></text:p>
          </table:table-cell>
          <table:table-cell table:style-name="Таблица7.A1" office:value-type="string">
            <text:p text:style-name="P27" loext:marker-style-name="T12"><text:span text:style-name="T12">Общий объем финансирования составляет 609,8 тыс. руб., в том числе:</text:span></text:p>
            <text:p text:style-name="P27" loext:marker-style-name="T12"><text:span text:style-name="T12">МБ – 609,8 тыс. рублей, в т.ч. по годам:</text:span></text:p>
            <text:p text:style-name="P27" loext:marker-style-name="T12"><text:span text:style-name="T12">2021 год – 0</text:span><text:span text:style-name="T15"> </text:span><text:span text:style-name="T12">тыс. рублей</text:span></text:p>
            <text:p text:style-name="P27" loext:marker-style-name="T12"><text:span text:style-name="T12">(МБ – 0</text:span><text:span text:style-name="T15"> </text:span><text:span text:style-name="T12">тыс. рублей)</text:span></text:p>
            <text:p text:style-name="P27" loext:marker-style-name="T12"><text:span text:style-name="T12">2022 год – 0</text:span><text:span text:style-name="T15"> </text:span><text:span text:style-name="T12">тыс</text:span><text:span text:style-name="T15">.</text:span><text:span text:style-name="T12"> рублей</text:span></text:p>
            <text:p text:style-name="P27" loext:marker-style-name="T12"><text:span text:style-name="T12">(МБ – 0</text:span><text:span text:style-name="T15"> </text:span><text:span text:style-name="T12">тыс. рублей)</text:span></text:p>
            <text:p text:style-name="P27" loext:marker-style-name="T12"><text:span text:style-name="T12">2023 год – 0 тыс. рублей</text:span></text:p>
            <text:p text:style-name="P27" loext:marker-style-name="T12"><text:span text:style-name="T12">(МБ – 0 тыс. рублей)</text:span></text:p>
            <text:p text:style-name="P27" loext:marker-style-name="T12"><text:span text:style-name="T12">2024 год 168,8 тыс. рублей</text:span></text:p>
            <text:p text:style-name="P27" loext:marker-style-name="T12"><text:span text:style-name="T12">(МБ – 168,8 тыс. рублей)</text:span></text:p>
            <text:p text:style-name="P27" loext:marker-style-name="T12"><text:span text:style-name="T12">2025 год – 441,0 тыс. рублей</text:span></text:p>
            <text:p text:style-name="P27" loext:marker-style-name="T12"><text:span text:style-name="T12">(МБ – 441,0 тыс. рублей)</text:span></text:p>
            <text:p text:style-name="P27" loext:marker-style-name="T12"><text:span text:style-name="T12">2026 год – 0 тыс. рублей</text:span></text:p>
            <text:p text:style-name="P27" loext:marker-style-name="T12"><text:span text:style-name="T12">(МБ – 0 тыс. рублей)</text:span></text:p>
            <text:p text:style-name="P27" loext:marker-style-name="T12"><text:span text:style-name="T12">2027 год – 0 тыс. рублей</text:span></text:p>
            <text:p text:style-name="P27" loext:marker-style-name="T12"><text:span text:style-name="T12">(МБ – 0 тыс. рублей)</text:span></text:p>
          </table:table-cell>
        </table:table-row>
      </table:table>
      <text:h text:style-name="P43" text:outline-level="1" loext:marker-style-name="T6"><text:span text:style-name="T6"><text:s text:c="176"/>Приложение №8</text:span></text:h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44" loext:marker-style-name="T18"/>
      <text:p text:style-name="P45" loext:marker-style-name="T18"><text:span text:style-name="T18">4. Ресурсное обеспечение реализации Программы</text:span></text:p>
      <text:p text:style-name="P46" loext:marker-style-name="T16"/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C"/>
        <table:table-column table:style-name="Таблица8.F"/>
        <table:table-column table:style-name="Таблица8.G"/>
        <table:table-column table:style-name="Таблица8.C"/>
        <table:table-column table:style-name="Таблица8.D"/>
        <table:table-column table:style-name="Таблица8.J"/>
        <table:table-row table:style-name="Таблица8.1">
          <table:table-cell table:style-name="Таблица8.A1" table:number-rows-spanned="2" office:value-type="string">
            <text:p text:style-name="P19" loext:marker-style-name="T19"><text:span text:style-name="T19">Наименование муниципальной программы, мероприятия</text:span></text:p>
          </table:table-cell>
          <table:table-cell table:style-name="Таблица8.A1" table:number-rows-spanned="2" office:value-type="string">
            <text:p text:style-name="P47" loext:marker-style-name="T19"><text:span text:style-name="T19">Источник финансирования</text:span></text:p>
          </table:table-cell>
          <table:table-cell table:style-name="Таблица8.C1" table:number-columns-spanned="7" office:value-type="string">
            <text:p text:style-name="P48" loext:marker-style-name="T19"><text:span text:style-name="T19">Источники Финансовых ресурсов, тыс. руб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8.J1" office:value-type="string">
            <text:p text:style-name="P49"/>
          </table:table-cell>
        </table:table-row>
        <table:table-row table:style-name="Таблица8.2">
          <table:covered-table-cell table:style-name="Таблица8.A1"/>
          <table:covered-table-cell table:style-name="Таблица8.A1"/>
          <table:table-cell table:style-name="Таблица8.C2" office:value-type="string">
            <text:p text:style-name="P50" loext:marker-style-name="T19"><text:span text:style-name="T19">2021 год</text:span></text:p>
          </table:table-cell>
          <table:table-cell table:style-name="Таблица8.D2" office:value-type="string">
            <text:p text:style-name="P50" loext:marker-style-name="T19"><text:span text:style-name="T19">2022 год</text:span></text:p>
          </table:table-cell>
          <table:table-cell table:style-name="Таблица8.E2" office:value-type="string">
            <text:p text:style-name="P50" loext:marker-style-name="T19"><text:span text:style-name="T19">2023 год</text:span></text:p>
          </table:table-cell>
          <table:table-cell table:style-name="Таблица8.F2" office:value-type="string">
            <text:p text:style-name="P51" loext:marker-style-name="T19"><text:span text:style-name="T19">2024 год</text:span></text:p>
          </table:table-cell>
          <table:table-cell table:style-name="Таблица8.G2" office:value-type="string">
            <text:p text:style-name="P51" loext:marker-style-name="T19"><text:span text:style-name="T19">2025 год</text:span></text:p>
          </table:table-cell>
          <table:table-cell table:style-name="Таблица8.H2" office:value-type="string">
            <text:p text:style-name="P51" loext:marker-style-name="T19"><text:span text:style-name="T19">2026год</text:span></text:p>
          </table:table-cell>
          <table:table-cell table:style-name="Таблица8.I2" office:value-type="string">
            <text:p text:style-name="P51" loext:marker-style-name="T19"><text:span text:style-name="T19">2027 год</text:span></text:p>
          </table:table-cell>
          <table:table-cell table:style-name="Таблица8.J2" office:value-type="string">
            <text:p text:style-name="P49"/>
          </table:table-cell>
        </table:table-row>
        <table:table-row table:style-name="Таблица8.3">
          <table:table-cell table:style-name="Таблица8.A3" table:number-rows-spanned="7" office:value-type="string">
            <text:p text:style-name="P19" loext:marker-style-name="T20"><text:span text:style-name="T21"><text:s/></text:span><text:span text:style-name="T19">«Жилищно-коммунальный и дорожный комплекс, энергосбережение и повышение энергоэ</text:span><text:span text:style-name="T22">фф</text:span><text:span text:style-name="T19">ективности Топкинского муниципального округа» </text:span><text:span text:style-name="T21">на 2021-2024 годы</text:span></text:p>
          </table:table-cell>
          <table:table-cell table:style-name="Таблица8.A1" office:value-type="string">
            <text:p text:style-name="P19" loext:marker-style-name="T19"><text:span text:style-name="T19">Всего</text:span></text:p>
          </table:table-cell>
          <table:table-cell table:style-name="Таблица8.C3" office:value-type="string">
            <text:p text:style-name="P48" loext:marker-style-name="T19"><text:span text:style-name="T19">447 344,2</text:span></text:p>
          </table:table-cell>
          <table:table-cell table:style-name="Таблица8.D3" office:value-type="string">
            <text:p text:style-name="P52" loext:marker-style-name="T19"><text:span text:style-name="T19">775 725,2</text:span></text:p>
          </table:table-cell>
          <table:table-cell table:style-name="Таблица8.E3" office:value-type="string">
            <text:p text:style-name="P48" loext:marker-style-name="T19"><text:span text:style-name="T19">795 041,8</text:span></text:p>
          </table:table-cell>
          <table:table-cell table:style-name="Таблица8.F3" office:value-type="string">
            <text:p text:style-name="P48" loext:marker-style-name="T19"><text:span text:style-name="T19">1 036 714,2</text:span></text:p>
          </table:table-cell>
          <table:table-cell table:style-name="Таблица8.G3" office:value-type="string">
            <text:p text:style-name="P48" loext:marker-style-name="T19"><text:span text:style-name="T19">619 191,3</text:span></text:p>
          </table:table-cell>
          <table:table-cell table:style-name="Таблица8.H3" office:value-type="string">
            <text:p text:style-name="P48" loext:marker-style-name="T19"><text:span text:style-name="T19">648 977,8</text:span></text:p>
          </table:table-cell>
          <table:table-cell table:style-name="Таблица8.I3" office:value-type="string">
            <text:p text:style-name="P48" loext:marker-style-name="T19"><text:span text:style-name="T19">614 576,8</text:span></text:p>
          </table:table-cell>
          <table:table-cell table:style-name="Таблица8.J3" office:value-type="string">
            <text:p text:style-name="P49"/>
          </table:table-cell>
        </table:table-row>
        <table:table-row table:style-name="Таблица8.4">
          <table:covered-table-cell table:style-name="Таблица8.A4"/>
          <table:table-cell table:style-name="Таблица8.A1" office:value-type="string">
            <text:p text:style-name="P19" loext:marker-style-name="T19"><text:span text:style-name="T19">Местный бюджет</text:span></text:p>
          </table:table-cell>
          <table:table-cell table:style-name="Таблица8.C4" office:value-type="string">
            <text:p text:style-name="P48" loext:marker-style-name="T19"><text:span text:style-name="T19">211 133,8</text:span></text:p>
          </table:table-cell>
          <table:table-cell table:style-name="Таблица8.D4" office:value-type="string">
            <text:p text:style-name="P48" loext:marker-style-name="T19"><text:span text:style-name="T19">224 022,1</text:span></text:p>
          </table:table-cell>
          <table:table-cell table:style-name="Таблица8.E4" office:value-type="string">
            <text:p text:style-name="P48" loext:marker-style-name="T19"><text:span text:style-name="T19">297 646,0</text:span></text:p>
          </table:table-cell>
          <table:table-cell table:style-name="Таблица8.F4" office:value-type="string">
            <text:p text:style-name="P48" loext:marker-style-name="T19"><text:span text:style-name="T19">309 739,1</text:span></text:p>
          </table:table-cell>
          <table:table-cell table:style-name="Таблица8.G4" office:value-type="string">
            <text:p text:style-name="P48" loext:marker-style-name="T19"><text:span text:style-name="T19">291 806,3</text:span></text:p>
          </table:table-cell>
          <table:table-cell table:style-name="Таблица8.H4" office:value-type="string">
            <text:p text:style-name="P48" loext:marker-style-name="T19"><text:span text:style-name="T19">296 520,5</text:span></text:p>
          </table:table-cell>
          <table:table-cell table:style-name="Таблица8.I4" office:value-type="string">
            <text:p text:style-name="P48" loext:marker-style-name="T19"><text:span text:style-name="T19">270 128,3</text:span></text:p>
          </table:table-cell>
          <table:table-cell table:style-name="Таблица8.J4" office:value-type="string">
            <text:p text:style-name="P49"/>
          </table:table-cell>
        </table:table-row>
        <table:table-row table:style-name="Таблица8.5">
          <table:covered-table-cell table:style-name="Таблица8.A5"/>
          <table:table-cell table:style-name="Таблица8.A1" office:value-type="string">
            <text:p text:style-name="P19" loext:marker-style-name="T19"><text:span text:style-name="T19">Иные не запрещенные законодательством источники:</text:span></text:p>
          </table:table-cell>
          <table:table-cell table:style-name="Таблица8.C5" office:value-type="string">
            <text:p text:style-name="P48" loext:marker-style-name="T19"><text:span text:style-name="T19">0</text:span></text:p>
          </table:table-cell>
          <table:table-cell table:style-name="Таблица8.D5" office:value-type="string">
            <text:p text:style-name="P48" loext:marker-style-name="T19"><text:span text:style-name="T19">0</text:span></text:p>
          </table:table-cell>
          <table:table-cell table:style-name="Таблица8.E5" office:value-type="string">
            <text:p text:style-name="P48" loext:marker-style-name="T19"><text:span text:style-name="T19">0</text:span></text:p>
          </table:table-cell>
          <table:table-cell table:style-name="Таблица8.F5" office:value-type="string">
            <text:p text:style-name="P48" loext:marker-style-name="T19"><text:span text:style-name="T19">0</text:span></text:p>
          </table:table-cell>
          <table:table-cell table:style-name="Таблица8.G5" office:value-type="string">
            <text:p text:style-name="P48" loext:marker-style-name="T19"><text:span text:style-name="T19">0</text:span></text:p>
          </table:table-cell>
          <table:table-cell table:style-name="Таблица8.H5" office:value-type="string">
            <text:p text:style-name="P48" loext:marker-style-name="T19"><text:span text:style-name="T19">0</text:span></text:p>
          </table:table-cell>
          <table:table-cell table:style-name="Таблица8.I5" office:value-type="string">
            <text:p text:style-name="P48" loext:marker-style-name="T19"><text:span text:style-name="T19">0</text:span></text:p>
          </table:table-cell>
          <table:table-cell table:style-name="Таблица8.J5" office:value-type="string">
            <text:p text:style-name="P49"/>
          </table:table-cell>
        </table:table-row>
        <table:table-row table:style-name="Таблица8.6">
          <table:covered-table-cell table:style-name="Таблица8.A6"/>
          <table:table-cell table:style-name="Таблица8.A1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6" office:value-type="string">
            <text:p text:style-name="P48" loext:marker-style-name="T19"><text:span text:style-name="T19">0</text:span></text:p>
          </table:table-cell>
          <table:table-cell table:style-name="Таблица8.D6" office:value-type="string">
            <text:p text:style-name="P48" loext:marker-style-name="T19"><text:span text:style-name="T19">0</text:span></text:p>
          </table:table-cell>
          <table:table-cell table:style-name="Таблица8.E6" office:value-type="string">
            <text:p text:style-name="P48" loext:marker-style-name="T19"><text:span text:style-name="T19">0</text:span></text:p>
          </table:table-cell>
          <table:table-cell table:style-name="Таблица8.F6" office:value-type="string">
            <text:p text:style-name="P48" loext:marker-style-name="T19"><text:span text:style-name="T19">0</text:span></text:p>
          </table:table-cell>
          <table:table-cell table:style-name="Таблица8.G6" office:value-type="string">
            <text:p text:style-name="P48" loext:marker-style-name="T19"><text:span text:style-name="T19">0</text:span></text:p>
          </table:table-cell>
          <table:table-cell table:style-name="Таблица8.H6" office:value-type="string">
            <text:p text:style-name="P48" loext:marker-style-name="T19"><text:span text:style-name="T19">0</text:span></text:p>
          </table:table-cell>
          <table:table-cell table:style-name="Таблица8.I6" office:value-type="string">
            <text:p text:style-name="P48" loext:marker-style-name="T19"><text:span text:style-name="T19">0</text:span></text:p>
          </table:table-cell>
          <table:table-cell table:style-name="Таблица8.J6" office:value-type="string">
            <text:p text:style-name="P49"/>
          </table:table-cell>
        </table:table-row>
        <table:table-row table:style-name="Таблица8.7">
          <table:covered-table-cell table:style-name="Таблица8.A7"/>
          <table:table-cell table:style-name="Таблица8.A1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7" office:value-type="string">
            <text:p text:style-name="P48" loext:marker-style-name="T19"><text:span text:style-name="T19">236 210,4</text:span></text:p>
          </table:table-cell>
          <table:table-cell table:style-name="Таблица8.D7" office:value-type="string">
            <text:p text:style-name="P48" loext:marker-style-name="T23"><text:span text:style-name="T19">551 703,1</text:span></text:p>
          </table:table-cell>
          <table:table-cell table:style-name="Таблица8.E7" office:value-type="string">
            <text:p text:style-name="P48" loext:marker-style-name="T23"><text:span text:style-name="T19">497 395,8</text:span></text:p>
          </table:table-cell>
          <table:table-cell table:style-name="Таблица8.F7" office:value-type="string">
            <text:p text:style-name="P48" loext:marker-style-name="T23"><text:span text:style-name="T19">726 975,1</text:span></text:p>
          </table:table-cell>
          <table:table-cell table:style-name="Таблица8.G7" office:value-type="string">
            <text:p text:style-name="P48" loext:marker-style-name="T19"><text:span text:style-name="T19">327 385,0</text:span></text:p>
          </table:table-cell>
          <table:table-cell table:style-name="Таблица8.H7" office:value-type="string">
            <text:p text:style-name="P48" loext:marker-style-name="T19"><text:span text:style-name="T19">352 457,3</text:span></text:p>
          </table:table-cell>
          <table:table-cell table:style-name="Таблица8.I7" office:value-type="string">
            <text:p text:style-name="P48" loext:marker-style-name="T19"><text:span text:style-name="T19">344 448,5</text:span></text:p>
          </table:table-cell>
          <table:table-cell table:style-name="Таблица8.J7" office:value-type="string">
            <text:p text:style-name="P49"/>
          </table:table-cell>
        </table:table-row>
        <table:table-row table:style-name="Таблица8.8">
          <table:covered-table-cell table:style-name="Таблица8.A8"/>
          <table:table-cell table:style-name="Таблица8.A1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8" office:value-type="string">
            <text:p text:style-name="P48" loext:marker-style-name="T19"><text:span text:style-name="T19">0</text:span></text:p>
          </table:table-cell>
          <table:table-cell table:style-name="Таблица8.D8" office:value-type="string">
            <text:p text:style-name="P48" loext:marker-style-name="T19"><text:span text:style-name="T19">0</text:span></text:p>
          </table:table-cell>
          <table:table-cell table:style-name="Таблица8.E8" office:value-type="string">
            <text:p text:style-name="P48" loext:marker-style-name="T19"><text:span text:style-name="T19">0</text:span></text:p>
          </table:table-cell>
          <table:table-cell table:style-name="Таблица8.F8" office:value-type="string">
            <text:p text:style-name="P48" loext:marker-style-name="T19"><text:span text:style-name="T19">0</text:span></text:p>
          </table:table-cell>
          <table:table-cell table:style-name="Таблица8.G8" office:value-type="string">
            <text:p text:style-name="P48" loext:marker-style-name="T19"><text:span text:style-name="T19">0</text:span></text:p>
          </table:table-cell>
          <table:table-cell table:style-name="Таблица8.H8" office:value-type="string">
            <text:p text:style-name="P48" loext:marker-style-name="T19"><text:span text:style-name="T19">0</text:span></text:p>
          </table:table-cell>
          <table:table-cell table:style-name="Таблица8.I8" office:value-type="string">
            <text:p text:style-name="P48" loext:marker-style-name="T19"><text:span text:style-name="T19">0</text:span></text:p>
          </table:table-cell>
          <table:table-cell table:style-name="Таблица8.J8" office:value-type="string">
            <text:p text:style-name="P49"/>
          </table:table-cell>
        </table:table-row>
        <table:table-row table:style-name="Таблица8.9">
          <table:covered-table-cell table:style-name="Таблица8.A9"/>
          <table:table-cell table:style-name="Таблица8.A1" office:value-type="string">
            <text:p text:style-name="P19" loext:marker-style-name="T19"><text:span text:style-name="T19">Средства юридических и физических лиц</text:span></text:p>
          </table:table-cell>
          <table:table-cell table:style-name="Таблица8.C9" office:value-type="string">
            <text:p text:style-name="P48" loext:marker-style-name="T19"><text:span text:style-name="T19">0</text:span></text:p>
          </table:table-cell>
          <table:table-cell table:style-name="Таблица8.D9" office:value-type="string">
            <text:p text:style-name="P48" loext:marker-style-name="T19"><text:span text:style-name="T19">0</text:span></text:p>
          </table:table-cell>
          <table:table-cell table:style-name="Таблица8.E9" office:value-type="string">
            <text:p text:style-name="P48" loext:marker-style-name="T19"><text:span text:style-name="T19">0</text:span></text:p>
          </table:table-cell>
          <table:table-cell table:style-name="Таблица8.F9" office:value-type="string">
            <text:p text:style-name="P48" loext:marker-style-name="T19"><text:span text:style-name="T19">0</text:span></text:p>
          </table:table-cell>
          <table:table-cell table:style-name="Таблица8.G9" office:value-type="string">
            <text:p text:style-name="P48" loext:marker-style-name="T19"><text:span text:style-name="T19">0</text:span></text:p>
          </table:table-cell>
          <table:table-cell table:style-name="Таблица8.H9" office:value-type="string">
            <text:p text:style-name="P48" loext:marker-style-name="T19"><text:span text:style-name="T19">0</text:span></text:p>
          </table:table-cell>
          <table:table-cell table:style-name="Таблица8.I9" office:value-type="string">
            <text:p text:style-name="P48" loext:marker-style-name="T19"><text:span text:style-name="T19">0</text:span></text:p>
          </table:table-cell>
          <table:table-cell table:style-name="Таблица8.J9" office:value-type="string">
            <text:p text:style-name="P49"/>
          </table:table-cell>
        </table:table-row>
        <table:table-row table:style-name="Таблица8.10">
          <table:table-cell table:style-name="Таблица8.A10" table:number-rows-spanned="7" office:value-type="string">
            <text:p text:style-name="P19" loext:marker-style-name="T23"><text:span text:style-name="T19">1.Подпрограмма «Обеспечение деятельности муниципального казённого учреждения «Жилищно- коммунальных услуг»</text:span></text:p>
          </table:table-cell>
          <table:table-cell table:style-name="Таблица8.B10" office:value-type="string">
            <text:p text:style-name="P19" loext:marker-style-name="T19"><text:span text:style-name="T19">Всего</text:span></text:p>
          </table:table-cell>
          <table:table-cell table:style-name="Таблица8.C10" office:value-type="string">
            <text:p text:style-name="P48" loext:marker-style-name="T19"><text:span text:style-name="T19">48 577,6</text:span></text:p>
          </table:table-cell>
          <table:table-cell table:style-name="Таблица8.D10" office:value-type="string">
            <text:p text:style-name="P48" loext:marker-style-name="T19"><text:span text:style-name="T19">53 399,4</text:span></text:p>
          </table:table-cell>
          <table:table-cell table:style-name="Таблица8.E10" office:value-type="string">
            <text:p text:style-name="P48" loext:marker-style-name="T23"><text:span text:style-name="T19">63 671,6</text:span></text:p>
          </table:table-cell>
          <table:table-cell table:style-name="Таблица8.A1" office:value-type="string">
            <text:p text:style-name="P48" loext:marker-style-name="T23"><text:span text:style-name="T19">125 385,2</text:span></text:p>
          </table:table-cell>
          <table:table-cell table:style-name="Таблица8.G10" office:value-type="string">
            <text:p text:style-name="P48" loext:marker-style-name="T19"><text:span text:style-name="T19">72 069,7</text:span></text:p>
          </table:table-cell>
          <table:table-cell table:style-name="Таблица8.H10" office:value-type="string">
            <text:p text:style-name="P48" loext:marker-style-name="T19"><text:span text:style-name="T24">69 403,0</text:span></text:p>
          </table:table-cell>
          <table:table-cell table:style-name="Таблица8.I10" office:value-type="string">
            <text:p text:style-name="P48" loext:marker-style-name="T19"><text:span text:style-name="T24">69 375,3</text:span></text:p>
          </table:table-cell>
          <table:table-cell table:style-name="Таблица8.J10" office:value-type="string">
            <text:p text:style-name="P49"/>
          </table:table-cell>
        </table:table-row>
        <table:table-row table:style-name="Таблица8.11">
          <table:covered-table-cell table:style-name="Таблица8.A11"/>
          <table:table-cell table:style-name="Таблица8.B11" office:value-type="string">
            <text:p text:style-name="P19" loext:marker-style-name="T19"><text:span text:style-name="T19">Местный бюджет</text:span></text:p>
          </table:table-cell>
          <table:table-cell table:style-name="Таблица8.C11" office:value-type="string">
            <text:p text:style-name="P48" loext:marker-style-name="T23"><text:span text:style-name="T23">48 577,6</text:span></text:p>
          </table:table-cell>
          <table:table-cell table:style-name="Таблица8.D11" office:value-type="string">
            <text:p text:style-name="P48" loext:marker-style-name="T23"><text:span text:style-name="T23">53 399,4</text:span></text:p>
          </table:table-cell>
          <table:table-cell table:style-name="Таблица8.E11" office:value-type="string">
            <text:p text:style-name="P48" loext:marker-style-name="T23"><text:span text:style-name="T23">63 671,6</text:span></text:p>
          </table:table-cell>
          <table:table-cell table:style-name="Таблица8.A1" office:value-type="string">
            <text:p text:style-name="P48" loext:marker-style-name="T23"><text:span text:style-name="T23">125 385,2</text:span></text:p>
          </table:table-cell>
          <table:table-cell table:style-name="Таблица8.G11" office:value-type="string">
            <text:p text:style-name="P48" loext:marker-style-name="T23"><text:span text:style-name="T23">72 069,7</text:span></text:p>
          </table:table-cell>
          <table:table-cell table:style-name="Таблица8.H10" office:value-type="string">
            <text:p text:style-name="P48" loext:marker-style-name="T23"><text:span text:style-name="T25">69 403,0</text:span></text:p>
          </table:table-cell>
          <table:table-cell table:style-name="Таблица8.I10" office:value-type="string">
            <text:p text:style-name="P48" loext:marker-style-name="T23"><text:span text:style-name="T25">69 375,3</text:span></text:p>
          </table:table-cell>
          <table:table-cell table:style-name="Таблица8.J11" office:value-type="string">
            <text:p text:style-name="P49"><text:bookmark text:name="_Hlk215488985"/></text:p>
          </table:table-cell>
        </table:table-row>
        <table:table-row table:style-name="Таблица8.11">
          <table:covered-table-cell table:style-name="Таблица8.A12"/>
          <table:table-cell table:style-name="Таблица8.B12" office:value-type="string">
            <text:p text:style-name="P19" loext:marker-style-name="T19"><text:span text:style-name="T19">Иные не запрещенные законодательством источники:</text:span></text:p>
          </table:table-cell>
          <table:table-cell table:style-name="Таблица8.C12" office:value-type="string">
            <text:p text:style-name="P48" loext:marker-style-name="T23"><text:span text:style-name="T23">0</text:span></text:p>
          </table:table-cell>
          <table:table-cell table:style-name="Таблица8.D12" office:value-type="string">
            <text:p text:style-name="P48" loext:marker-style-name="T23"><text:span text:style-name="T23">0</text:span></text:p>
          </table:table-cell>
          <table:table-cell table:style-name="Таблица8.E12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2" office:value-type="string">
            <text:p text:style-name="P48" loext:marker-style-name="T23"><text:span text:style-name="T23">0</text:span></text:p>
          </table:table-cell>
          <table:table-cell table:style-name="Таблица8.H12" office:value-type="string">
            <text:p text:style-name="P48" loext:marker-style-name="T23"><text:span text:style-name="T23">0</text:span></text:p>
          </table:table-cell>
          <table:table-cell table:style-name="Таблица8.I12" office:value-type="string">
            <text:p text:style-name="P48" loext:marker-style-name="T23"><text:span text:style-name="T23">0</text:span></text:p>
          </table:table-cell>
          <table:table-cell table:style-name="Таблица8.J12" office:value-type="string">
            <text:p text:style-name="P49"/>
          </table:table-cell>
        </table:table-row>
        <table:table-row table:style-name="Таблица8.11">
          <table:covered-table-cell table:style-name="Таблица8.A13"/>
          <table:table-cell table:style-name="Таблица8.B13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13" office:value-type="string">
            <text:p text:style-name="P48" loext:marker-style-name="T23"><text:span text:style-name="T23">0</text:span></text:p>
          </table:table-cell>
          <table:table-cell table:style-name="Таблица8.D13" office:value-type="string">
            <text:p text:style-name="P48" loext:marker-style-name="T23"><text:span text:style-name="T23">0</text:span></text:p>
          </table:table-cell>
          <table:table-cell table:style-name="Таблица8.E13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3" office:value-type="string">
            <text:p text:style-name="P48" loext:marker-style-name="T23"><text:span text:style-name="T23">0</text:span></text:p>
          </table:table-cell>
          <table:table-cell table:style-name="Таблица8.H13" office:value-type="string">
            <text:p text:style-name="P48" loext:marker-style-name="T23"><text:span text:style-name="T23">0</text:span></text:p>
          </table:table-cell>
          <table:table-cell table:style-name="Таблица8.I13" office:value-type="string">
            <text:p text:style-name="P48" loext:marker-style-name="T23"><text:span text:style-name="T23">0</text:span></text:p>
          </table:table-cell>
          <table:table-cell table:style-name="Таблица8.J13" office:value-type="string">
            <text:p text:style-name="P49"/>
          </table:table-cell>
        </table:table-row>
        <table:table-row table:style-name="Таблица8.11">
          <table:covered-table-cell table:style-name="Таблица8.A14"/>
          <table:table-cell table:style-name="Таблица8.B14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14" office:value-type="string">
            <text:p text:style-name="P48" loext:marker-style-name="T23"><text:span text:style-name="T23">0</text:span></text:p>
          </table:table-cell>
          <table:table-cell table:style-name="Таблица8.D14" office:value-type="string">
            <text:p text:style-name="P48" loext:marker-style-name="T23"><text:span text:style-name="T23">0</text:span></text:p>
          </table:table-cell>
          <table:table-cell table:style-name="Таблица8.E14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4" office:value-type="string">
            <text:p text:style-name="P48" loext:marker-style-name="T23"><text:span text:style-name="T23">0</text:span></text:p>
          </table:table-cell>
          <table:table-cell table:style-name="Таблица8.H14" office:value-type="string">
            <text:p text:style-name="P48" loext:marker-style-name="T23"><text:span text:style-name="T23">0</text:span></text:p>
          </table:table-cell>
          <table:table-cell table:style-name="Таблица8.I14" office:value-type="string">
            <text:p text:style-name="P48" loext:marker-style-name="T23"><text:span text:style-name="T23">0</text:span></text:p>
          </table:table-cell>
          <table:table-cell table:style-name="Таблица8.J14" office:value-type="string">
            <text:p text:style-name="P49"/>
          </table:table-cell>
        </table:table-row>
        <table:table-row table:style-name="Таблица8.11">
          <table:covered-table-cell table:style-name="Таблица8.A15"/>
          <table:table-cell table:style-name="Таблица8.B15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15" office:value-type="string">
            <text:p text:style-name="P48" loext:marker-style-name="T23"><text:span text:style-name="T23">0</text:span></text:p>
          </table:table-cell>
          <table:table-cell table:style-name="Таблица8.D15" office:value-type="string">
            <text:p text:style-name="P48" loext:marker-style-name="T23"><text:span text:style-name="T23">0</text:span></text:p>
          </table:table-cell>
          <table:table-cell table:style-name="Таблица8.E15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5" office:value-type="string">
            <text:p text:style-name="P48" loext:marker-style-name="T23"><text:span text:style-name="T23">0</text:span></text:p>
          </table:table-cell>
          <table:table-cell table:style-name="Таблица8.H15" office:value-type="string">
            <text:p text:style-name="P48" loext:marker-style-name="T23"><text:span text:style-name="T23">0</text:span></text:p>
          </table:table-cell>
          <table:table-cell table:style-name="Таблица8.I15" office:value-type="string">
            <text:p text:style-name="P48" loext:marker-style-name="T23"><text:span text:style-name="T23">0</text:span></text:p>
          </table:table-cell>
          <table:table-cell table:style-name="Таблица8.J15" office:value-type="string">
            <text:p text:style-name="P49"/>
          </table:table-cell>
        </table:table-row>
        <table:table-row table:style-name="Таблица8.16">
          <table:covered-table-cell table:style-name="Таблица8.A16"/>
          <table:table-cell table:style-name="Таблица8.B16" office:value-type="string">
            <text:p text:style-name="P19" loext:marker-style-name="T19"><text:span text:style-name="T19">Средства юридических и физических лиц</text:span></text:p>
          </table:table-cell>
          <table:table-cell table:style-name="Таблица8.C16" office:value-type="string">
            <text:p text:style-name="P48" loext:marker-style-name="T23"><text:span text:style-name="T23">0</text:span></text:p>
          </table:table-cell>
          <table:table-cell table:style-name="Таблица8.D16" office:value-type="string">
            <text:p text:style-name="P48" loext:marker-style-name="T23"><text:span text:style-name="T23">0</text:span></text:p>
          </table:table-cell>
          <table:table-cell table:style-name="Таблица8.E16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6" office:value-type="string">
            <text:p text:style-name="P48" loext:marker-style-name="T23"><text:span text:style-name="T23">0</text:span></text:p>
          </table:table-cell>
          <table:table-cell table:style-name="Таблица8.H16" office:value-type="string">
            <text:p text:style-name="P48" loext:marker-style-name="T23"><text:span text:style-name="T23">0</text:span></text:p>
          </table:table-cell>
          <table:table-cell table:style-name="Таблица8.I16" office:value-type="string">
            <text:p text:style-name="P48" loext:marker-style-name="T23"><text:span text:style-name="T23">0</text:span></text:p>
          </table:table-cell>
          <table:table-cell table:style-name="Таблица8.J16" office:value-type="string">
            <text:p text:style-name="P49"/>
          </table:table-cell>
        </table:table-row>
        <table:table-row table:style-name="Таблица8.17">
          <table:table-cell table:style-name="Таблица8.A1" table:number-rows-spanned="7" office:value-type="string">
            <text:p text:style-name="P19" loext:marker-style-name="T23"><text:span text:style-name="T23">1.1. Обеспечение деятельности муниципального казённого учреждения «Жилищно-коммунальных услуг»</text:span></text:p>
          </table:table-cell>
          <table:table-cell table:style-name="Таблица8.A1" office:value-type="string">
            <text:p text:style-name="P19" loext:marker-style-name="T19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19">48 577,6</text:span></text:p>
          </table:table-cell>
          <table:table-cell table:style-name="Таблица8.A1" office:value-type="string">
            <text:p text:style-name="P48" loext:marker-style-name="T23"><text:span text:style-name="T19">53 399,4</text:span></text:p>
          </table:table-cell>
          <table:table-cell table:style-name="Таблица8.A1" office:value-type="string">
            <text:p text:style-name="P48" loext:marker-style-name="T23"><text:span text:style-name="T21">61 959,5</text:span></text:p>
          </table:table-cell>
          <table:table-cell table:style-name="Таблица8.A1" office:value-type="string">
            <text:p text:style-name="P48" loext:marker-style-name="T23"><text:span text:style-name="T19">118 448,4</text:span></text:p>
          </table:table-cell>
          <table:table-cell table:style-name="Таблица8.G17" office:value-type="string">
            <text:p text:style-name="P48" loext:marker-style-name="T23"><text:span text:style-name="T19">68 056,2</text:span></text:p>
          </table:table-cell>
          <table:table-cell table:style-name="Таблица8.H10" office:value-type="string">
            <text:p text:style-name="P48" loext:marker-style-name="T21"><text:span text:style-name="T24">65 428,6</text:span></text:p>
          </table:table-cell>
          <table:table-cell table:style-name="Таблица8.I10" office:value-type="string">
            <text:p text:style-name="P48" loext:marker-style-name="T21"><text:span text:style-name="T24">65 400,9</text:span></text:p>
          </table:table-cell>
          <table:table-cell table:style-name="Таблица8.J17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48 577,6</text:span></text:p>
          </table:table-cell>
          <table:table-cell table:style-name="Таблица8.A1" office:value-type="string">
            <text:p text:style-name="P48" loext:marker-style-name="T23"><text:span text:style-name="T23">53 399,4</text:span></text:p>
          </table:table-cell>
          <table:table-cell table:style-name="Таблица8.A1" office:value-type="string">
            <text:p text:style-name="P48" loext:marker-style-name="T23"><text:span text:style-name="T23">61 959,5</text:span></text:p>
          </table:table-cell>
          <table:table-cell table:style-name="Таблица8.A1" office:value-type="string">
            <text:p text:style-name="P48" loext:marker-style-name="T23"><text:span text:style-name="T23">118 448,4</text:span></text:p>
          </table:table-cell>
          <table:table-cell table:style-name="Таблица8.G18" office:value-type="string">
            <text:p text:style-name="P48" loext:marker-style-name="T23"><text:span text:style-name="T23">68 056,2</text:span></text:p>
          </table:table-cell>
          <table:table-cell table:style-name="Таблица8.H10" office:value-type="string">
            <text:p text:style-name="P48" loext:marker-style-name="T23"><text:span text:style-name="T25">65 428,6</text:span></text:p>
          </table:table-cell>
          <table:table-cell table:style-name="Таблица8.I10" office:value-type="string">
            <text:p text:style-name="P48" loext:marker-style-name="T23"><text:span text:style-name="T25">65 400,9</text:span></text:p>
          </table:table-cell>
          <table:table-cell table:style-name="Таблица8.J18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19" office:value-type="string">
            <text:p text:style-name="P48" loext:marker-style-name="T23"><text:span text:style-name="T23">0</text:span></text:p>
          </table:table-cell>
          <table:table-cell table:style-name="Таблица8.H19" office:value-type="string">
            <text:p text:style-name="P48" loext:marker-style-name="T23"><text:span text:style-name="T23">0</text:span></text:p>
          </table:table-cell>
          <table:table-cell table:style-name="Таблица8.I19" office:value-type="string">
            <text:p text:style-name="P48" loext:marker-style-name="T23"><text:span text:style-name="T23">0</text:span></text:p>
          </table:table-cell>
          <table:table-cell table:style-name="Таблица8.J19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20" office:value-type="string">
            <text:p text:style-name="P48" loext:marker-style-name="T23"><text:span text:style-name="T23">0</text:span></text:p>
          </table:table-cell>
          <table:table-cell table:style-name="Таблица8.H20" office:value-type="string">
            <text:p text:style-name="P48" loext:marker-style-name="T23"><text:span text:style-name="T23">0</text:span></text:p>
          </table:table-cell>
          <table:table-cell table:style-name="Таблица8.I20" office:value-type="string">
            <text:p text:style-name="P48" loext:marker-style-name="T23"><text:span text:style-name="T23">0</text:span></text:p>
          </table:table-cell>
          <table:table-cell table:style-name="Таблица8.J20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21" office:value-type="string">
            <text:p text:style-name="P48" loext:marker-style-name="T23"><text:span text:style-name="T23">0</text:span></text:p>
          </table:table-cell>
          <table:table-cell table:style-name="Таблица8.H21" office:value-type="string">
            <text:p text:style-name="P48" loext:marker-style-name="T23"><text:span text:style-name="T23">0</text:span></text:p>
          </table:table-cell>
          <table:table-cell table:style-name="Таблица8.I21" office:value-type="string">
            <text:p text:style-name="P48" loext:marker-style-name="T23"><text:span text:style-name="T23">0</text:span></text:p>
          </table:table-cell>
          <table:table-cell table:style-name="Таблица8.J21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22" office:value-type="string">
            <text:p text:style-name="P48" loext:marker-style-name="T23"><text:span text:style-name="T23">0</text:span></text:p>
          </table:table-cell>
          <table:table-cell table:style-name="Таблица8.H22" office:value-type="string">
            <text:p text:style-name="P48" loext:marker-style-name="T23"><text:span text:style-name="T23">0</text:span></text:p>
          </table:table-cell>
          <table:table-cell table:style-name="Таблица8.I22" office:value-type="string">
            <text:p text:style-name="P48" loext:marker-style-name="T23"><text:span text:style-name="T23">0</text:span></text:p>
          </table:table-cell>
          <table:table-cell table:style-name="Таблица8.J22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Средства юридических и физических лиц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23" office:value-type="string">
            <text:p text:style-name="P48" loext:marker-style-name="T23"><text:span text:style-name="T23">0</text:span></text:p>
          </table:table-cell>
          <table:table-cell table:style-name="Таблица8.H23" office:value-type="string">
            <text:p text:style-name="P48" loext:marker-style-name="T23"><text:span text:style-name="T23">0</text:span></text:p>
          </table:table-cell>
          <table:table-cell table:style-name="Таблица8.I23" office:value-type="string">
            <text:p text:style-name="P48" loext:marker-style-name="T23"><text:span text:style-name="T23">0</text:span></text:p>
          </table:table-cell>
          <table:table-cell table:style-name="Таблица8.J23" office:value-type="string">
            <text:p text:style-name="P49"/>
          </table:table-cell>
        </table:table-row>
        <table:table-row table:style-name="Таблица8.11">
          <table:table-cell table:style-name="Таблица8.A1" table:number-rows-spanned="7" office:value-type="string">
            <text:p text:style-name="P19" loext:marker-style-name="T23"><text:span text:style-name="T23">1.2. Обеспечение деятельности органов муниципальной власти (УЖКХ АТМО)</text:span></text:p>
          </table:table-cell>
          <table:table-cell table:style-name="Таблица8.A1" office:value-type="string">
            <text:p text:style-name="P19" loext:marker-style-name="T19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19">0</text:span></text:p>
          </table:table-cell>
          <table:table-cell table:style-name="Таблица8.A1" office:value-type="string">
            <text:p text:style-name="P48" loext:marker-style-name="T23"><text:span text:style-name="T19">0</text:span></text:p>
          </table:table-cell>
          <table:table-cell table:style-name="Таблица8.A1" office:value-type="string">
            <text:p text:style-name="P48" loext:marker-style-name="T23"><text:span text:style-name="T19">1 712,1</text:span></text:p>
          </table:table-cell>
          <table:table-cell table:style-name="Таблица8.A1" office:value-type="string">
            <text:p text:style-name="P48" loext:marker-style-name="T23"><text:span text:style-name="T19">6 936,8</text:span></text:p>
          </table:table-cell>
          <table:table-cell table:style-name="Таблица8.A1" office:value-type="string">
            <text:p text:style-name="P48" loext:marker-style-name="T23"><text:span text:style-name="T21">4 013,5</text:span></text:p>
          </table:table-cell>
          <table:table-cell table:style-name="Таблица8.H10" office:value-type="string">
            <text:p text:style-name="P48" loext:marker-style-name="T23"><text:span text:style-name="T25">3 974,4</text:span></text:p>
          </table:table-cell>
          <table:table-cell table:style-name="Таблица8.I10" office:value-type="string">
            <text:p text:style-name="P48" loext:marker-style-name="T21"><text:span text:style-name="T25">3 974,4</text:span></text:p>
          </table:table-cell>
          <table:table-cell table:style-name="Таблица8.J24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1 712,1</text:span></text:p>
          </table:table-cell>
          <table:table-cell table:style-name="Таблица8.A1" office:value-type="string">
            <text:p text:style-name="P48" loext:marker-style-name="T22"><text:span text:style-name="T22">6 936,8</text:span></text:p>
          </table:table-cell>
          <table:table-cell table:style-name="Таблица8.A1" office:value-type="string">
            <text:p text:style-name="P48" loext:marker-style-name="T22"><text:span text:style-name="T22">4 013,5</text:span></text:p>
          </table:table-cell>
          <table:table-cell table:style-name="Таблица8.H10" office:value-type="string">
            <text:p text:style-name="P48" loext:marker-style-name="T22"><text:span text:style-name="T25">3 974,4</text:span></text:p>
          </table:table-cell>
          <table:table-cell table:style-name="Таблица8.I10" office:value-type="string">
            <text:p text:style-name="P48" loext:marker-style-name="T22"><text:span text:style-name="T25">3 974,4</text:span></text:p>
          </table:table-cell>
          <table:table-cell table:style-name="Таблица8.J25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I26" office:value-type="string">
            <text:p text:style-name="P48" loext:marker-style-name="T23"><text:span text:style-name="T23">0</text:span></text:p>
          </table:table-cell>
          <table:table-cell table:style-name="Таблица8.J26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I27" office:value-type="string">
            <text:p text:style-name="P48" loext:marker-style-name="T23"><text:span text:style-name="T23">0</text:span></text:p>
          </table:table-cell>
          <table:table-cell table:style-name="Таблица8.J27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I28" office:value-type="string">
            <text:p text:style-name="P48" loext:marker-style-name="T23"><text:span text:style-name="T23">0</text:span></text:p>
          </table:table-cell>
          <table:table-cell table:style-name="Таблица8.J28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19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I29" office:value-type="string">
            <text:p text:style-name="P48" loext:marker-style-name="T23"><text:span text:style-name="T23">0</text:span></text:p>
          </table:table-cell>
          <table:table-cell table:style-name="Таблица8.J29" office:value-type="string">
            <text:p text:style-name="P49"/>
          </table:table-cell>
        </table:table-row>
        <table:table-row table:style-name="Таблица8.11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I30" office:value-type="string">
            <text:p text:style-name="P48" loext:marker-style-name="T23"><text:span text:style-name="T23">0</text:span></text:p>
          </table:table-cell>
          <table:table-cell table:style-name="Таблица8.J30" office:value-type="string">
            <text:p text:style-name="P49"/>
          </table:table-cell>
        </table:table-row>
        <table:table-row table:style-name="Таблица8.31">
          <table:table-cell table:style-name="Таблица8.A1" table:number-rows-spanned="7" office:value-type="string">
            <text:p text:style-name="P19" loext:marker-style-name="T23"><text:span text:style-name="T21"><text:s/>2. Подпрограмма «Модернизация </text:span><text:soft-page-break/><text:span text:style-name="T21">объектов коммунальной инфраструктуры и поддержка жилищно-коммунального хозяйства»</text:span></text:p>
          </table:table-cell>
          <table:table-cell table:style-name="Таблица8.A1" office:value-type="string">
            <text:p text:style-name="P19" loext:marker-style-name="T19"><text:span text:style-name="T19">Всего</text:span></text:p>
          </table:table-cell>
          <table:table-cell table:style-name="Таблица8.A1" office:value-type="string">
            <text:p text:style-name="P48" loext:marker-style-name="T19"><text:span text:style-name="T19">2 538,5</text:span></text:p>
          </table:table-cell>
          <table:table-cell table:style-name="Таблица8.A1" office:value-type="string">
            <text:p text:style-name="P48" loext:marker-style-name="T19"><text:span text:style-name="T19">113 644,8</text:span></text:p>
          </table:table-cell>
          <table:table-cell table:style-name="Таблица8.A1" office:value-type="string">
            <text:p text:style-name="P48" loext:marker-style-name="T19"><text:span text:style-name="T19">26 850,9</text:span></text:p>
          </table:table-cell>
          <table:table-cell table:style-name="Таблица8.A1" office:value-type="string">
            <text:p text:style-name="P48" loext:marker-style-name="T19"><text:span text:style-name="T19">326 478,5</text:span></text:p>
          </table:table-cell>
          <table:table-cell table:style-name="Таблица8.G31" office:value-type="string">
            <text:p text:style-name="P48" loext:marker-style-name="T21"><text:span text:style-name="T26">18 202,8</text:span></text:p>
          </table:table-cell>
          <table:table-cell table:style-name="Таблица8.H31" office:value-type="string">
            <text:p text:style-name="P48" loext:marker-style-name="T21"><text:span text:style-name="T26">59 550,0</text:span></text:p>
          </table:table-cell>
          <table:table-cell table:style-name="Таблица8.I31" office:value-type="string">
            <text:p text:style-name="P48" loext:marker-style-name="T21"><text:span text:style-name="T26">16 550,0</text:span></text:p>
          </table:table-cell>
          <table:table-cell table:style-name="Таблица8.J31" office:value-type="string">
            <text:p text:style-name="P49"><text:bookmark text:name="_Hlk182308927"/></text:p>
          </table:table-cell>
        </table:table-row>
        <table:table-row table:style-name="Таблица8.32">
          <table:covered-table-cell table:style-name="Таблица8.A32"/>
          <table:table-cell table:style-name="Таблица8.B32" office:value-type="string">
            <text:p text:style-name="P19" loext:marker-style-name="T19"><text:span text:style-name="T19">Местный бюджет</text:span></text:p>
          </table:table-cell>
          <table:table-cell table:style-name="Таблица8.C32" office:value-type="string">
            <text:p text:style-name="P48" loext:marker-style-name="T23"><text:span text:style-name="T23">2 538,5</text:span></text:p>
          </table:table-cell>
          <table:table-cell table:style-name="Таблица8.D32" office:value-type="string">
            <text:p text:style-name="P48" loext:marker-style-name="T23"><text:span text:style-name="T23">8 841,0</text:span></text:p>
          </table:table-cell>
          <table:table-cell table:style-name="Таблица8.E32" office:value-type="string">
            <text:p text:style-name="P48" loext:marker-style-name="T23"><text:span text:style-name="T23">26 850,9</text:span></text:p>
          </table:table-cell>
          <table:table-cell table:style-name="Таблица8.F32" office:value-type="string">
            <text:p text:style-name="P48" loext:marker-style-name="T23"><text:span text:style-name="T23">15 179,4</text:span></text:p>
          </table:table-cell>
          <table:table-cell table:style-name="Таблица8.G32" office:value-type="string">
            <text:p text:style-name="P48" loext:marker-style-name="T23"><text:span text:style-name="T26">18 202,8</text:span></text:p>
          </table:table-cell>
          <table:table-cell table:style-name="Таблица8.H32" office:value-type="string">
            <text:p text:style-name="P48" loext:marker-style-name="T23"><text:span text:style-name="T26">59 550,0</text:span></text:p>
          </table:table-cell>
          <table:table-cell table:style-name="Таблица8.I32" office:value-type="string">
            <text:p text:style-name="P48" loext:marker-style-name="T23"><text:span text:style-name="T26">16 550,0</text:span></text:p>
          </table:table-cell>
          <table:table-cell table:style-name="Таблица8.J32" office:value-type="string">
            <text:p text:style-name="P49"/>
          </table:table-cell>
        </table:table-row>
        <table:table-row table:style-name="Таблица8.32">
          <table:covered-table-cell table:style-name="Таблица8.A33"/>
          <table:table-cell table:style-name="Таблица8.B33" office:value-type="string">
            <text:p text:style-name="P19" loext:marker-style-name="T19"><text:span text:style-name="T19">Иные не запрещенные законодательством источники:</text:span></text:p>
          </table:table-cell>
          <table:table-cell table:style-name="Таблица8.C33" office:value-type="string">
            <text:p text:style-name="P48" loext:marker-style-name="T23"><text:span text:style-name="T23">0</text:span></text:p>
          </table:table-cell>
          <table:table-cell table:style-name="Таблица8.D33" office:value-type="string">
            <text:p text:style-name="P48" loext:marker-style-name="T23"><text:span text:style-name="T23">0</text:span></text:p>
          </table:table-cell>
          <table:table-cell table:style-name="Таблица8.E33" office:value-type="string">
            <text:p text:style-name="P48" loext:marker-style-name="T23"><text:span text:style-name="T23">0</text:span></text:p>
          </table:table-cell>
          <table:table-cell table:style-name="Таблица8.F33" office:value-type="string">
            <text:p text:style-name="P48" loext:marker-style-name="T23"><text:span text:style-name="T23">0</text:span></text:p>
          </table:table-cell>
          <table:table-cell table:style-name="Таблица8.G33" office:value-type="string">
            <text:p text:style-name="P48" loext:marker-style-name="T23"><text:span text:style-name="T23">0</text:span></text:p>
          </table:table-cell>
          <table:table-cell table:style-name="Таблица8.H33" office:value-type="string">
            <text:p text:style-name="P48" loext:marker-style-name="T23"><text:span text:style-name="T23">0</text:span></text:p>
          </table:table-cell>
          <table:table-cell table:style-name="Таблица8.I33" office:value-type="string">
            <text:p text:style-name="P48" loext:marker-style-name="T23"><text:span text:style-name="T23">0</text:span></text:p>
          </table:table-cell>
          <table:table-cell table:style-name="Таблица8.J33" office:value-type="string">
            <text:p text:style-name="P49"/>
          </table:table-cell>
        </table:table-row>
        <table:table-row table:style-name="Таблица8.32">
          <table:covered-table-cell table:style-name="Таблица8.A34"/>
          <table:table-cell table:style-name="Таблица8.B34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34" office:value-type="string">
            <text:p text:style-name="P48" loext:marker-style-name="T23"><text:span text:style-name="T23">0</text:span></text:p>
          </table:table-cell>
          <table:table-cell table:style-name="Таблица8.D34" office:value-type="string">
            <text:p text:style-name="P48" loext:marker-style-name="T23"><text:span text:style-name="T23">0</text:span></text:p>
          </table:table-cell>
          <table:table-cell table:style-name="Таблица8.E34" office:value-type="string">
            <text:p text:style-name="P48" loext:marker-style-name="T23"><text:span text:style-name="T23">0</text:span></text:p>
          </table:table-cell>
          <table:table-cell table:style-name="Таблица8.F34" office:value-type="string">
            <text:p text:style-name="P48" loext:marker-style-name="T23"><text:span text:style-name="T23">0</text:span></text:p>
          </table:table-cell>
          <table:table-cell table:style-name="Таблица8.G34" office:value-type="string">
            <text:p text:style-name="P48" loext:marker-style-name="T23"><text:span text:style-name="T23">0</text:span></text:p>
          </table:table-cell>
          <table:table-cell table:style-name="Таблица8.H34" office:value-type="string">
            <text:p text:style-name="P48" loext:marker-style-name="T23"><text:span text:style-name="T23">0</text:span></text:p>
          </table:table-cell>
          <table:table-cell table:style-name="Таблица8.I34" office:value-type="string">
            <text:p text:style-name="P48" loext:marker-style-name="T23"><text:span text:style-name="T23">0</text:span></text:p>
          </table:table-cell>
          <table:table-cell table:style-name="Таблица8.J34" office:value-type="string">
            <text:p text:style-name="P49"/>
          </table:table-cell>
        </table:table-row>
        <table:table-row table:style-name="Таблица8.32">
          <table:covered-table-cell table:style-name="Таблица8.A35"/>
          <table:table-cell table:style-name="Таблица8.B35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35" office:value-type="string">
            <text:p text:style-name="P48" loext:marker-style-name="T23"><text:span text:style-name="T23">0</text:span></text:p>
          </table:table-cell>
          <table:table-cell table:style-name="Таблица8.D35" office:value-type="string">
            <text:p text:style-name="P48" loext:marker-style-name="T23"><text:span text:style-name="T23">104 803,8</text:span></text:p>
          </table:table-cell>
          <table:table-cell table:style-name="Таблица8.E35" office:value-type="string">
            <text:p text:style-name="P48" loext:marker-style-name="T23"><text:span text:style-name="T23">0</text:span></text:p>
          </table:table-cell>
          <table:table-cell table:style-name="Таблица8.F35" office:value-type="string">
            <text:p text:style-name="P48" loext:marker-style-name="T23"><text:span text:style-name="T23">311 299,1</text:span></text:p>
          </table:table-cell>
          <table:table-cell table:style-name="Таблица8.G35" office:value-type="string">
            <text:p text:style-name="P48" loext:marker-style-name="T23"><text:span text:style-name="T23">0</text:span></text:p>
          </table:table-cell>
          <table:table-cell table:style-name="Таблица8.H35" office:value-type="string">
            <text:p text:style-name="P48" loext:marker-style-name="T23"><text:span text:style-name="T23">0</text:span></text:p>
          </table:table-cell>
          <table:table-cell table:style-name="Таблица8.I35" office:value-type="string">
            <text:p text:style-name="P48" loext:marker-style-name="T23"><text:span text:style-name="T23">0</text:span></text:p>
          </table:table-cell>
          <table:table-cell table:style-name="Таблица8.J35" office:value-type="string">
            <text:p text:style-name="P49"/>
          </table:table-cell>
        </table:table-row>
        <table:table-row table:style-name="Таблица8.32">
          <table:covered-table-cell table:style-name="Таблица8.A36"/>
          <table:table-cell table:style-name="Таблица8.B36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36" office:value-type="string">
            <text:p text:style-name="P48" loext:marker-style-name="T23"><text:span text:style-name="T23">0</text:span></text:p>
          </table:table-cell>
          <table:table-cell table:style-name="Таблица8.D36" office:value-type="string">
            <text:p text:style-name="P48" loext:marker-style-name="T23"><text:span text:style-name="T23">0</text:span></text:p>
          </table:table-cell>
          <table:table-cell table:style-name="Таблица8.E36" office:value-type="string">
            <text:p text:style-name="P48" loext:marker-style-name="T23"><text:span text:style-name="T23">0</text:span></text:p>
          </table:table-cell>
          <table:table-cell table:style-name="Таблица8.F36" office:value-type="string">
            <text:p text:style-name="P48" loext:marker-style-name="T23"><text:span text:style-name="T23">0</text:span></text:p>
          </table:table-cell>
          <table:table-cell table:style-name="Таблица8.G36" office:value-type="string">
            <text:p text:style-name="P48" loext:marker-style-name="T23"><text:span text:style-name="T23">0</text:span></text:p>
          </table:table-cell>
          <table:table-cell table:style-name="Таблица8.H36" office:value-type="string">
            <text:p text:style-name="P48" loext:marker-style-name="T23"><text:span text:style-name="T23">0</text:span></text:p>
          </table:table-cell>
          <table:table-cell table:style-name="Таблица8.I36" office:value-type="string">
            <text:p text:style-name="P48" loext:marker-style-name="T23"><text:span text:style-name="T23">0</text:span></text:p>
          </table:table-cell>
          <table:table-cell table:style-name="Таблица8.J36" office:value-type="string">
            <text:p text:style-name="P49"/>
          </table:table-cell>
        </table:table-row>
        <table:table-row table:style-name="Таблица8.32">
          <table:covered-table-cell table:style-name="Таблица8.A37"/>
          <table:table-cell table:style-name="Таблица8.B37" office:value-type="string">
            <text:p text:style-name="P19" loext:marker-style-name="T19"><text:span text:style-name="T19">Средства юридических и физических лиц</text:span></text:p>
          </table:table-cell>
          <table:table-cell table:style-name="Таблица8.C37" office:value-type="string">
            <text:p text:style-name="P48" loext:marker-style-name="T23"><text:span text:style-name="T23">0</text:span></text:p>
          </table:table-cell>
          <table:table-cell table:style-name="Таблица8.D37" office:value-type="string">
            <text:p text:style-name="P48" loext:marker-style-name="T23"><text:span text:style-name="T23">0</text:span></text:p>
          </table:table-cell>
          <table:table-cell table:style-name="Таблица8.E37" office:value-type="string">
            <text:p text:style-name="P48" loext:marker-style-name="T23"><text:span text:style-name="T23">0</text:span></text:p>
          </table:table-cell>
          <table:table-cell table:style-name="Таблица8.F37" office:value-type="string">
            <text:p text:style-name="P48" loext:marker-style-name="T23"><text:span text:style-name="T23">0</text:span></text:p>
          </table:table-cell>
          <table:table-cell table:style-name="Таблица8.G37" office:value-type="string">
            <text:p text:style-name="P48" loext:marker-style-name="T23"><text:span text:style-name="T23">0</text:span></text:p>
          </table:table-cell>
          <table:table-cell table:style-name="Таблица8.H37" office:value-type="string">
            <text:p text:style-name="P48" loext:marker-style-name="T23"><text:span text:style-name="T23">0</text:span></text:p>
          </table:table-cell>
          <table:table-cell table:style-name="Таблица8.I37" office:value-type="string">
            <text:p text:style-name="P48" loext:marker-style-name="T23"><text:span text:style-name="T23">0</text:span></text:p>
          </table:table-cell>
          <table:table-cell table:style-name="Таблица8.J37" office:value-type="string">
            <text:p text:style-name="P49"/>
          </table:table-cell>
        </table:table-row>
        <table:table-row table:style-name="Таблица8.38">
          <table:table-cell table:style-name="Таблица8.A38" table:number-rows-spanned="7" office:value-type="string">
            <text:p text:style-name="P19" loext:marker-style-name="T23"><text:span text:style-name="T23">2.1. Строительство объектов инженерной и транспортной инфраструктуры, необходимых для функционирования планируемой к созданию особой экономической зоны промышленно-производственного типа «Кузбасс»:</text:span></text:p>
            <text:p text:style-name="P53" loext:marker-style-name="T23"/>
          </table:table-cell>
          <table:table-cell table:style-name="Таблица8.B38" office:value-type="string">
            <text:p text:style-name="P19" loext:marker-style-name="T22"><text:span text:style-name="T22">Всего</text:span></text:p>
          </table:table-cell>
          <table:table-cell table:style-name="Таблица8.C38" office:value-type="string">
            <text:p text:style-name="P48" loext:marker-style-name="T21"><text:span text:style-name="T21">0</text:span></text:p>
          </table:table-cell>
          <table:table-cell table:style-name="Таблица8.D38" office:value-type="string">
            <text:p text:style-name="P48" loext:marker-style-name="T23"><text:span text:style-name="T19">108 045,2</text:span></text:p>
          </table:table-cell>
          <table:table-cell table:style-name="Таблица8.E38" office:value-type="string">
            <text:p text:style-name="P48" loext:marker-style-name="T21"><text:span text:style-name="T21">0</text:span></text:p>
          </table:table-cell>
          <table:table-cell table:style-name="Таблица8.F38" office:value-type="string">
            <text:p text:style-name="P48" loext:marker-style-name="T21"><text:span text:style-name="T21">0</text:span></text:p>
          </table:table-cell>
          <table:table-cell table:style-name="Таблица8.G38" office:value-type="string">
            <text:p text:style-name="P48" loext:marker-style-name="T21"><text:span text:style-name="T21">0</text:span></text:p>
          </table:table-cell>
          <table:table-cell table:style-name="Таблица8.H38" office:value-type="string">
            <text:p text:style-name="P48" loext:marker-style-name="T19"><text:span text:style-name="T19">0</text:span></text:p>
          </table:table-cell>
          <table:table-cell table:style-name="Таблица8.I38" office:value-type="string">
            <text:p text:style-name="P48" loext:marker-style-name="T19"><text:span text:style-name="T19">0</text:span></text:p>
          </table:table-cell>
          <table:table-cell table:style-name="Таблица8.J38" office:value-type="string">
            <text:p text:style-name="P49"/>
          </table:table-cell>
        </table:table-row>
        <table:table-row table:style-name="Таблица8.39">
          <table:covered-table-cell table:style-name="Таблица8.A39"/>
          <table:table-cell table:style-name="Таблица8.B39" office:value-type="string">
            <text:p text:style-name="P19" loext:marker-style-name="T22"><text:span text:style-name="T22">Местный бюджет</text:span></text:p>
          </table:table-cell>
          <table:table-cell table:style-name="Таблица8.C39" office:value-type="string">
            <text:p text:style-name="P48" loext:marker-style-name="T23"><text:span text:style-name="T23">0</text:span></text:p>
          </table:table-cell>
          <table:table-cell table:style-name="Таблица8.D39" office:value-type="string">
            <text:p text:style-name="P48" loext:marker-style-name="T23"><text:span text:style-name="T23">3 241,4</text:span></text:p>
          </table:table-cell>
          <table:table-cell table:style-name="Таблица8.E39" office:value-type="string">
            <text:p text:style-name="P48" loext:marker-style-name="T23"><text:span text:style-name="T23">0</text:span></text:p>
          </table:table-cell>
          <table:table-cell table:style-name="Таблица8.F39" office:value-type="string">
            <text:p text:style-name="P48" loext:marker-style-name="T23"><text:span text:style-name="T23">0</text:span></text:p>
          </table:table-cell>
          <table:table-cell table:style-name="Таблица8.G39" office:value-type="string">
            <text:p text:style-name="P48" loext:marker-style-name="T23"><text:span text:style-name="T23">0</text:span></text:p>
          </table:table-cell>
          <table:table-cell table:style-name="Таблица8.H39" office:value-type="string">
            <text:p text:style-name="P48" loext:marker-style-name="T23"><text:span text:style-name="T23">0</text:span></text:p>
          </table:table-cell>
          <table:table-cell table:style-name="Таблица8.I39" office:value-type="string">
            <text:p text:style-name="P48" loext:marker-style-name="T23"><text:span text:style-name="T23">0</text:span></text:p>
          </table:table-cell>
          <table:table-cell table:style-name="Таблица8.J39" office:value-type="string">
            <text:p text:style-name="P49"/>
          </table:table-cell>
        </table:table-row>
        <table:table-row table:style-name="Таблица8.40">
          <table:covered-table-cell table:style-name="Таблица8.A40"/>
          <table:table-cell table:style-name="Таблица8.B40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40" office:value-type="string">
            <text:p text:style-name="P48" loext:marker-style-name="T23"><text:span text:style-name="T23">0</text:span></text:p>
          </table:table-cell>
          <table:table-cell table:style-name="Таблица8.D40" office:value-type="string">
            <text:p text:style-name="P48" loext:marker-style-name="T23"><text:span text:style-name="T23">0</text:span></text:p>
          </table:table-cell>
          <table:table-cell table:style-name="Таблица8.E40" office:value-type="string">
            <text:p text:style-name="P48" loext:marker-style-name="T23"><text:span text:style-name="T23">0</text:span></text:p>
          </table:table-cell>
          <table:table-cell table:style-name="Таблица8.F40" office:value-type="string">
            <text:p text:style-name="P48" loext:marker-style-name="T23"><text:span text:style-name="T23">0</text:span></text:p>
          </table:table-cell>
          <table:table-cell table:style-name="Таблица8.G40" office:value-type="string">
            <text:p text:style-name="P48" loext:marker-style-name="T23"><text:span text:style-name="T23">0</text:span></text:p>
          </table:table-cell>
          <table:table-cell table:style-name="Таблица8.H40" office:value-type="string">
            <text:p text:style-name="P48" loext:marker-style-name="T23"><text:span text:style-name="T23">0</text:span></text:p>
          </table:table-cell>
          <table:table-cell table:style-name="Таблица8.I40" office:value-type="string">
            <text:p text:style-name="P48" loext:marker-style-name="T23"><text:span text:style-name="T23">0</text:span></text:p>
          </table:table-cell>
          <table:table-cell table:style-name="Таблица8.J40" office:value-type="string">
            <text:p text:style-name="P49"/>
          </table:table-cell>
        </table:table-row>
        <table:table-row table:style-name="Таблица8.41">
          <table:covered-table-cell table:style-name="Таблица8.A41"/>
          <table:table-cell table:style-name="Таблица8.B4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41" office:value-type="string">
            <text:p text:style-name="P48" loext:marker-style-name="T23"><text:span text:style-name="T23">0</text:span></text:p>
          </table:table-cell>
          <table:table-cell table:style-name="Таблица8.D41" office:value-type="string">
            <text:p text:style-name="P48" loext:marker-style-name="T23"><text:span text:style-name="T23">0</text:span></text:p>
          </table:table-cell>
          <table:table-cell table:style-name="Таблица8.E41" office:value-type="string">
            <text:p text:style-name="P48" loext:marker-style-name="T23"><text:span text:style-name="T23">0</text:span></text:p>
          </table:table-cell>
          <table:table-cell table:style-name="Таблица8.F41" office:value-type="string">
            <text:p text:style-name="P48" loext:marker-style-name="T23"><text:span text:style-name="T23">0</text:span></text:p>
          </table:table-cell>
          <table:table-cell table:style-name="Таблица8.G41" office:value-type="string">
            <text:p text:style-name="P48" loext:marker-style-name="T23"><text:span text:style-name="T23">0</text:span></text:p>
          </table:table-cell>
          <table:table-cell table:style-name="Таблица8.H41" office:value-type="string">
            <text:p text:style-name="P48" loext:marker-style-name="T23"><text:span text:style-name="T23">0</text:span></text:p>
          </table:table-cell>
          <table:table-cell table:style-name="Таблица8.I41" office:value-type="string">
            <text:p text:style-name="P48" loext:marker-style-name="T23"><text:span text:style-name="T23">0</text:span></text:p>
          </table:table-cell>
          <table:table-cell table:style-name="Таблица8.J41" office:value-type="string">
            <text:p text:style-name="P49"/>
          </table:table-cell>
        </table:table-row>
        <table:table-row table:style-name="Таблица8.42">
          <table:covered-table-cell table:style-name="Таблица8.A42"/>
          <table:table-cell table:style-name="Таблица8.B42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42" office:value-type="string">
            <text:p text:style-name="P48" loext:marker-style-name="T23"><text:span text:style-name="T23">0</text:span></text:p>
          </table:table-cell>
          <table:table-cell table:style-name="Таблица8.D42" office:value-type="string">
            <text:p text:style-name="P48" loext:marker-style-name="T23"><text:span text:style-name="T23">104 803,8</text:span></text:p>
          </table:table-cell>
          <table:table-cell table:style-name="Таблица8.E42" office:value-type="string">
            <text:p text:style-name="P48" loext:marker-style-name="T23"><text:span text:style-name="T23">0</text:span></text:p>
          </table:table-cell>
          <table:table-cell table:style-name="Таблица8.F42" office:value-type="string">
            <text:p text:style-name="P48" loext:marker-style-name="T23"><text:span text:style-name="T23">0</text:span></text:p>
          </table:table-cell>
          <table:table-cell table:style-name="Таблица8.G42" office:value-type="string">
            <text:p text:style-name="P48" loext:marker-style-name="T23"><text:span text:style-name="T23">0</text:span></text:p>
          </table:table-cell>
          <table:table-cell table:style-name="Таблица8.H42" office:value-type="string">
            <text:p text:style-name="P48" loext:marker-style-name="T23"><text:span text:style-name="T23">0</text:span></text:p>
          </table:table-cell>
          <table:table-cell table:style-name="Таблица8.I42" office:value-type="string">
            <text:p text:style-name="P48" loext:marker-style-name="T23"><text:span text:style-name="T23">0</text:span></text:p>
          </table:table-cell>
          <table:table-cell table:style-name="Таблица8.J42" office:value-type="string">
            <text:p text:style-name="P49"/>
          </table:table-cell>
        </table:table-row>
        <table:table-row table:style-name="Таблица8.43">
          <table:covered-table-cell table:style-name="Таблица8.A43"/>
          <table:table-cell table:style-name="Таблица8.B43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43" office:value-type="string">
            <text:p text:style-name="P48" loext:marker-style-name="T23"><text:span text:style-name="T23">0</text:span></text:p>
          </table:table-cell>
          <table:table-cell table:style-name="Таблица8.D43" office:value-type="string">
            <text:p text:style-name="P48" loext:marker-style-name="T23"><text:span text:style-name="T23">0</text:span></text:p>
          </table:table-cell>
          <table:table-cell table:style-name="Таблица8.E43" office:value-type="string">
            <text:p text:style-name="P48" loext:marker-style-name="T23"><text:span text:style-name="T23">0</text:span></text:p>
          </table:table-cell>
          <table:table-cell table:style-name="Таблица8.F43" office:value-type="string">
            <text:p text:style-name="P48" loext:marker-style-name="T23"><text:span text:style-name="T23">0</text:span></text:p>
          </table:table-cell>
          <table:table-cell table:style-name="Таблица8.G43" office:value-type="string">
            <text:p text:style-name="P48" loext:marker-style-name="T23"><text:span text:style-name="T23">0</text:span></text:p>
          </table:table-cell>
          <table:table-cell table:style-name="Таблица8.H43" office:value-type="string">
            <text:p text:style-name="P48" loext:marker-style-name="T23"><text:span text:style-name="T23">0</text:span></text:p>
          </table:table-cell>
          <table:table-cell table:style-name="Таблица8.I43" office:value-type="string">
            <text:p text:style-name="P48" loext:marker-style-name="T23"><text:span text:style-name="T23">0</text:span></text:p>
          </table:table-cell>
          <table:table-cell table:style-name="Таблица8.J43" office:value-type="string">
            <text:p text:style-name="P49"/>
          </table:table-cell>
        </table:table-row>
        <table:table-row table:style-name="Таблица8.44">
          <table:covered-table-cell table:style-name="Таблица8.A44"/>
          <table:table-cell table:style-name="Таблица8.B44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44" office:value-type="string">
            <text:p text:style-name="P48" loext:marker-style-name="T23"><text:span text:style-name="T23">0</text:span></text:p>
          </table:table-cell>
          <table:table-cell table:style-name="Таблица8.D44" office:value-type="string">
            <text:p text:style-name="P48" loext:marker-style-name="T23"><text:span text:style-name="T23">0</text:span></text:p>
          </table:table-cell>
          <table:table-cell table:style-name="Таблица8.E44" office:value-type="string">
            <text:p text:style-name="P48" loext:marker-style-name="T23"><text:span text:style-name="T23">0</text:span></text:p>
          </table:table-cell>
          <table:table-cell table:style-name="Таблица8.F44" office:value-type="string">
            <text:p text:style-name="P48" loext:marker-style-name="T23"><text:span text:style-name="T23">0</text:span></text:p>
          </table:table-cell>
          <table:table-cell table:style-name="Таблица8.G44" office:value-type="string">
            <text:p text:style-name="P48" loext:marker-style-name="T23"><text:span text:style-name="T23">0</text:span></text:p>
          </table:table-cell>
          <table:table-cell table:style-name="Таблица8.H44" office:value-type="string">
            <text:p text:style-name="P48" loext:marker-style-name="T23"><text:span text:style-name="T23">0</text:span></text:p>
          </table:table-cell>
          <table:table-cell table:style-name="Таблица8.I44" office:value-type="string">
            <text:p text:style-name="P48" loext:marker-style-name="T23"><text:span text:style-name="T23">0</text:span></text:p>
          </table:table-cell>
          <table:table-cell table:style-name="Таблица8.J44" office:value-type="string">
            <text:p text:style-name="P49"/>
          </table:table-cell>
        </table:table-row>
        <table:table-row table:style-name="Таблица8.45">
          <table:table-cell table:style-name="Таблица8.A45" table:number-rows-spanned="7" office:value-type="string">
            <text:p text:style-name="P20" loext:marker-style-name="T23"><text:span text:style-name="T23">2.1.1. Строительство объектов инженерной и транспортной инфраструктуры, необходимых для функционирования особой экономической зоны промышленно-производственного типа "Кузбасс" (строительство подъездной дороги и путепровода)</text:span></text:p>
            <text:p text:style-name="P53" loext:marker-style-name="T23"/>
          </table:table-cell>
          <table:table-cell table:style-name="Таблица8.B45" office:value-type="string">
            <text:p text:style-name="P19" loext:marker-style-name="T22"><text:span text:style-name="T22">Всего</text:span></text:p>
          </table:table-cell>
          <table:table-cell table:style-name="Таблица8.C45" office:value-type="string">
            <text:p text:style-name="P48" loext:marker-style-name="T23"><text:span text:style-name="T23">0</text:span></text:p>
          </table:table-cell>
          <table:table-cell table:style-name="Таблица8.D45" office:value-type="string">
            <text:p text:style-name="P48" loext:marker-style-name="T23"><text:span text:style-name="T23">0</text:span></text:p>
          </table:table-cell>
          <table:table-cell table:style-name="Таблица8.E45" office:value-type="string">
            <text:p text:style-name="P48" loext:marker-style-name="T23"><text:span text:style-name="T23">0</text:span></text:p>
          </table:table-cell>
          <table:table-cell table:style-name="Таблица8.F45" office:value-type="string">
            <text:p text:style-name="P48" loext:marker-style-name="T23"><text:span text:style-name="T23">0</text:span></text:p>
          </table:table-cell>
          <table:table-cell table:style-name="Таблица8.G45" office:value-type="string">
            <text:p text:style-name="P48" loext:marker-style-name="T23"><text:span text:style-name="T23">0</text:span></text:p>
          </table:table-cell>
          <table:table-cell table:style-name="Таблица8.H45" office:value-type="string">
            <text:p text:style-name="P48" loext:marker-style-name="T23"><text:span text:style-name="T23">0</text:span></text:p>
          </table:table-cell>
          <table:table-cell table:style-name="Таблица8.I45" office:value-type="string">
            <text:p text:style-name="P48" loext:marker-style-name="T23"><text:span text:style-name="T23">0</text:span></text:p>
          </table:table-cell>
          <table:table-cell table:style-name="Таблица8.J45" office:value-type="string">
            <text:p text:style-name="P49"/>
          </table:table-cell>
        </table:table-row>
        <table:table-row table:style-name="Таблица8.46">
          <table:covered-table-cell table:style-name="Таблица8.A46"/>
          <table:table-cell table:style-name="Таблица8.B46" office:value-type="string">
            <text:p text:style-name="P19" loext:marker-style-name="T22"><text:span text:style-name="T22">Местный бюджет</text:span></text:p>
          </table:table-cell>
          <table:table-cell table:style-name="Таблица8.C46" office:value-type="string">
            <text:p text:style-name="P48" loext:marker-style-name="T23"><text:span text:style-name="T23">0</text:span></text:p>
          </table:table-cell>
          <table:table-cell table:style-name="Таблица8.D46" office:value-type="string">
            <text:p text:style-name="P48" loext:marker-style-name="T23"><text:span text:style-name="T23">0</text:span></text:p>
          </table:table-cell>
          <table:table-cell table:style-name="Таблица8.E46" office:value-type="string">
            <text:p text:style-name="P48" loext:marker-style-name="T23"><text:span text:style-name="T23">0</text:span></text:p>
          </table:table-cell>
          <table:table-cell table:style-name="Таблица8.F46" office:value-type="string">
            <text:p text:style-name="P48" loext:marker-style-name="T23"><text:span text:style-name="T23">0</text:span></text:p>
          </table:table-cell>
          <table:table-cell table:style-name="Таблица8.G46" office:value-type="string">
            <text:p text:style-name="P48" loext:marker-style-name="T23"><text:span text:style-name="T23">0</text:span></text:p>
          </table:table-cell>
          <table:table-cell table:style-name="Таблица8.H46" office:value-type="string">
            <text:p text:style-name="P48" loext:marker-style-name="T23"><text:span text:style-name="T23">0</text:span></text:p>
          </table:table-cell>
          <table:table-cell table:style-name="Таблица8.I46" office:value-type="string">
            <text:p text:style-name="P48" loext:marker-style-name="T23"><text:span text:style-name="T23">0</text:span></text:p>
          </table:table-cell>
          <table:table-cell table:style-name="Таблица8.J46" office:value-type="string">
            <text:p text:style-name="P49"/>
          </table:table-cell>
        </table:table-row>
        <table:table-row table:style-name="Таблица8.47">
          <table:covered-table-cell table:style-name="Таблица8.A47"/>
          <table:table-cell table:style-name="Таблица8.B47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47" office:value-type="string">
            <text:p text:style-name="P48" loext:marker-style-name="T23"><text:span text:style-name="T23">0</text:span></text:p>
          </table:table-cell>
          <table:table-cell table:style-name="Таблица8.D47" office:value-type="string">
            <text:p text:style-name="P48" loext:marker-style-name="T23"><text:span text:style-name="T23">0</text:span></text:p>
          </table:table-cell>
          <table:table-cell table:style-name="Таблица8.E47" office:value-type="string">
            <text:p text:style-name="P48" loext:marker-style-name="T23"><text:span text:style-name="T23">0</text:span></text:p>
          </table:table-cell>
          <table:table-cell table:style-name="Таблица8.F47" office:value-type="string">
            <text:p text:style-name="P48" loext:marker-style-name="T23"><text:span text:style-name="T23">0</text:span></text:p>
          </table:table-cell>
          <table:table-cell table:style-name="Таблица8.G47" office:value-type="string">
            <text:p text:style-name="P48" loext:marker-style-name="T23"><text:span text:style-name="T23">0</text:span></text:p>
          </table:table-cell>
          <table:table-cell table:style-name="Таблица8.H47" office:value-type="string">
            <text:p text:style-name="P48" loext:marker-style-name="T23"><text:span text:style-name="T23">0</text:span></text:p>
          </table:table-cell>
          <table:table-cell table:style-name="Таблица8.I47" office:value-type="string">
            <text:p text:style-name="P48" loext:marker-style-name="T23"><text:span text:style-name="T23">0</text:span></text:p>
          </table:table-cell>
          <table:table-cell table:style-name="Таблица8.J47" office:value-type="string">
            <text:p text:style-name="P49"/>
          </table:table-cell>
        </table:table-row>
        <table:table-row table:style-name="Таблица8.47">
          <table:covered-table-cell table:style-name="Таблица8.A48"/>
          <table:table-cell table:style-name="Таблица8.B48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48" office:value-type="string">
            <text:p text:style-name="P48" loext:marker-style-name="T23"><text:span text:style-name="T23">0</text:span></text:p>
          </table:table-cell>
          <table:table-cell table:style-name="Таблица8.D48" office:value-type="string">
            <text:p text:style-name="P48" loext:marker-style-name="T23"><text:span text:style-name="T23">0</text:span></text:p>
          </table:table-cell>
          <table:table-cell table:style-name="Таблица8.E48" office:value-type="string">
            <text:p text:style-name="P48" loext:marker-style-name="T23"><text:span text:style-name="T23">0</text:span></text:p>
          </table:table-cell>
          <table:table-cell table:style-name="Таблица8.F48" office:value-type="string">
            <text:p text:style-name="P48" loext:marker-style-name="T23"><text:span text:style-name="T23">0</text:span></text:p>
          </table:table-cell>
          <table:table-cell table:style-name="Таблица8.G48" office:value-type="string">
            <text:p text:style-name="P48" loext:marker-style-name="T23"><text:span text:style-name="T23">0</text:span></text:p>
          </table:table-cell>
          <table:table-cell table:style-name="Таблица8.H48" office:value-type="string">
            <text:p text:style-name="P48" loext:marker-style-name="T23"><text:span text:style-name="T23">0</text:span></text:p>
          </table:table-cell>
          <table:table-cell table:style-name="Таблица8.I48" office:value-type="string">
            <text:p text:style-name="P48" loext:marker-style-name="T23"><text:span text:style-name="T23">0</text:span></text:p>
          </table:table-cell>
          <table:table-cell table:style-name="Таблица8.J48" office:value-type="string">
            <text:p text:style-name="P49"/>
          </table:table-cell>
        </table:table-row>
        <table:table-row table:style-name="Таблица8.49">
          <table:covered-table-cell table:style-name="Таблица8.A49"/>
          <table:table-cell table:style-name="Таблица8.B49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49" office:value-type="string">
            <text:p text:style-name="P48" loext:marker-style-name="T23"><text:span text:style-name="T23">0</text:span></text:p>
          </table:table-cell>
          <table:table-cell table:style-name="Таблица8.D49" office:value-type="string">
            <text:p text:style-name="P48" loext:marker-style-name="T23"><text:span text:style-name="T23">0</text:span></text:p>
          </table:table-cell>
          <table:table-cell table:style-name="Таблица8.E49" office:value-type="string">
            <text:p text:style-name="P48" loext:marker-style-name="T23"><text:span text:style-name="T23">0</text:span></text:p>
          </table:table-cell>
          <table:table-cell table:style-name="Таблица8.F49" office:value-type="string">
            <text:p text:style-name="P48" loext:marker-style-name="T23"><text:span text:style-name="T23">0</text:span></text:p>
          </table:table-cell>
          <table:table-cell table:style-name="Таблица8.G49" office:value-type="string">
            <text:p text:style-name="P48" loext:marker-style-name="T23"><text:span text:style-name="T23">0</text:span></text:p>
          </table:table-cell>
          <table:table-cell table:style-name="Таблица8.H49" office:value-type="string">
            <text:p text:style-name="P48" loext:marker-style-name="T23"><text:span text:style-name="T23">0</text:span></text:p>
          </table:table-cell>
          <table:table-cell table:style-name="Таблица8.I49" office:value-type="string">
            <text:p text:style-name="P48" loext:marker-style-name="T23"><text:span text:style-name="T23">0</text:span></text:p>
          </table:table-cell>
          <table:table-cell table:style-name="Таблица8.J49" office:value-type="string">
            <text:p text:style-name="P49"/>
          </table:table-cell>
        </table:table-row>
        <table:table-row table:style-name="Таблица8.50">
          <table:covered-table-cell table:style-name="Таблица8.A50"/>
          <table:table-cell table:style-name="Таблица8.B50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50" office:value-type="string">
            <text:p text:style-name="P48" loext:marker-style-name="T23"><text:span text:style-name="T23">0</text:span></text:p>
          </table:table-cell>
          <table:table-cell table:style-name="Таблица8.D50" office:value-type="string">
            <text:p text:style-name="P48" loext:marker-style-name="T23"><text:span text:style-name="T23">0</text:span></text:p>
          </table:table-cell>
          <table:table-cell table:style-name="Таблица8.E50" office:value-type="string">
            <text:p text:style-name="P48" loext:marker-style-name="T23"><text:span text:style-name="T23">0</text:span></text:p>
          </table:table-cell>
          <table:table-cell table:style-name="Таблица8.F50" office:value-type="string">
            <text:p text:style-name="P48" loext:marker-style-name="T23"><text:span text:style-name="T23">0</text:span></text:p>
          </table:table-cell>
          <table:table-cell table:style-name="Таблица8.G50" office:value-type="string">
            <text:p text:style-name="P48" loext:marker-style-name="T23"><text:span text:style-name="T23">0</text:span></text:p>
          </table:table-cell>
          <table:table-cell table:style-name="Таблица8.H50" office:value-type="string">
            <text:p text:style-name="P48" loext:marker-style-name="T23"><text:span text:style-name="T23">0</text:span></text:p>
          </table:table-cell>
          <table:table-cell table:style-name="Таблица8.I50" office:value-type="string">
            <text:p text:style-name="P48" loext:marker-style-name="T23"><text:span text:style-name="T23">0</text:span></text:p>
          </table:table-cell>
          <table:table-cell table:style-name="Таблица8.J50" office:value-type="string">
            <text:p text:style-name="P49"/>
          </table:table-cell>
        </table:table-row>
        <table:table-row table:style-name="Таблица8.51">
          <table:covered-table-cell table:style-name="Таблица8.A51"/>
          <table:table-cell table:style-name="Таблица8.B5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51" office:value-type="string">
            <text:p text:style-name="P48" loext:marker-style-name="T23"><text:span text:style-name="T23">0</text:span></text:p>
          </table:table-cell>
          <table:table-cell table:style-name="Таблица8.D51" office:value-type="string">
            <text:p text:style-name="P48" loext:marker-style-name="T23"><text:span text:style-name="T23">0</text:span></text:p>
          </table:table-cell>
          <table:table-cell table:style-name="Таблица8.E51" office:value-type="string">
            <text:p text:style-name="P48" loext:marker-style-name="T23"><text:span text:style-name="T23">0</text:span></text:p>
          </table:table-cell>
          <table:table-cell table:style-name="Таблица8.F51" office:value-type="string">
            <text:p text:style-name="P48" loext:marker-style-name="T23"><text:span text:style-name="T23">0</text:span></text:p>
          </table:table-cell>
          <table:table-cell table:style-name="Таблица8.G51" office:value-type="string">
            <text:p text:style-name="P48" loext:marker-style-name="T23"><text:span text:style-name="T23">0</text:span></text:p>
          </table:table-cell>
          <table:table-cell table:style-name="Таблица8.H51" office:value-type="string">
            <text:p text:style-name="P48" loext:marker-style-name="T23"><text:span text:style-name="T23">0</text:span></text:p>
          </table:table-cell>
          <table:table-cell table:style-name="Таблица8.I51" office:value-type="string">
            <text:p text:style-name="P48" loext:marker-style-name="T23"><text:span text:style-name="T23">0</text:span></text:p>
          </table:table-cell>
          <table:table-cell table:style-name="Таблица8.J51" office:value-type="string">
            <text:p text:style-name="P49"/>
          </table:table-cell>
        </table:table-row>
        <table:table-row table:style-name="Таблица8.49">
          <table:table-cell table:style-name="Таблица8.A52" table:number-rows-spanned="7" office:value-type="string">
            <text:p text:style-name="P19" loext:marker-style-name="T23"><text:span text:style-name="T23">2.1.2. Строительство объектов инженерной и транспортной инфраструктуры, необходимых для функционирования особой экономической зоны промышленно-производственного типа "Кузбасс" (строительство ограждения)</text:span></text:p>
            <text:p text:style-name="P53" loext:marker-style-name="T23"/>
          </table:table-cell>
          <table:table-cell table:style-name="Таблица8.B52" office:value-type="string">
            <text:p text:style-name="P19" loext:marker-style-name="T22"><text:span text:style-name="T22">Всего</text:span></text:p>
          </table:table-cell>
          <table:table-cell table:style-name="Таблица8.C52" office:value-type="string">
            <text:p text:style-name="P48" loext:marker-style-name="T23"><text:span text:style-name="T23">0</text:span></text:p>
          </table:table-cell>
          <table:table-cell table:style-name="Таблица8.D52" office:value-type="string">
            <text:p text:style-name="P48" loext:marker-style-name="T23"><text:span text:style-name="T23">0</text:span></text:p>
          </table:table-cell>
          <table:table-cell table:style-name="Таблица8.E52" office:value-type="string">
            <text:p text:style-name="P48" loext:marker-style-name="T23"><text:span text:style-name="T23">0</text:span></text:p>
          </table:table-cell>
          <table:table-cell table:style-name="Таблица8.F52" office:value-type="string">
            <text:p text:style-name="P48" loext:marker-style-name="T23"><text:span text:style-name="T23">0</text:span></text:p>
          </table:table-cell>
          <table:table-cell table:style-name="Таблица8.G52" office:value-type="string">
            <text:p text:style-name="P48" loext:marker-style-name="T23"><text:span text:style-name="T23">0</text:span></text:p>
          </table:table-cell>
          <table:table-cell table:style-name="Таблица8.H52" office:value-type="string">
            <text:p text:style-name="P48" loext:marker-style-name="T23"><text:span text:style-name="T23">0</text:span></text:p>
          </table:table-cell>
          <table:table-cell table:style-name="Таблица8.I52" office:value-type="string">
            <text:p text:style-name="P48" loext:marker-style-name="T23"><text:span text:style-name="T23">0</text:span></text:p>
          </table:table-cell>
          <table:table-cell table:style-name="Таблица8.J52" office:value-type="string">
            <text:p text:style-name="P49"/>
          </table:table-cell>
        </table:table-row>
        <table:table-row table:style-name="Таблица8.53">
          <table:covered-table-cell table:style-name="Таблица8.A53"/>
          <table:table-cell table:style-name="Таблица8.B53" office:value-type="string">
            <text:p text:style-name="P19" loext:marker-style-name="T22"><text:span text:style-name="T22">Местный бюджет</text:span></text:p>
          </table:table-cell>
          <table:table-cell table:style-name="Таблица8.C53" office:value-type="string">
            <text:p text:style-name="P48" loext:marker-style-name="T23"><text:span text:style-name="T23">0</text:span></text:p>
          </table:table-cell>
          <table:table-cell table:style-name="Таблица8.D53" office:value-type="string">
            <text:p text:style-name="P48" loext:marker-style-name="T23"><text:span text:style-name="T23">0</text:span></text:p>
          </table:table-cell>
          <table:table-cell table:style-name="Таблица8.E53" office:value-type="string">
            <text:p text:style-name="P48" loext:marker-style-name="T23"><text:span text:style-name="T23">0</text:span></text:p>
          </table:table-cell>
          <table:table-cell table:style-name="Таблица8.F53" office:value-type="string">
            <text:p text:style-name="P48" loext:marker-style-name="T23"><text:span text:style-name="T23">0</text:span></text:p>
          </table:table-cell>
          <table:table-cell table:style-name="Таблица8.G53" office:value-type="string">
            <text:p text:style-name="P48" loext:marker-style-name="T23"><text:span text:style-name="T23">0</text:span></text:p>
          </table:table-cell>
          <table:table-cell table:style-name="Таблица8.H53" office:value-type="string">
            <text:p text:style-name="P48" loext:marker-style-name="T23"><text:span text:style-name="T23">0</text:span></text:p>
          </table:table-cell>
          <table:table-cell table:style-name="Таблица8.I53" office:value-type="string">
            <text:p text:style-name="P48" loext:marker-style-name="T23"><text:span text:style-name="T23">0</text:span></text:p>
          </table:table-cell>
          <table:table-cell table:style-name="Таблица8.J53" office:value-type="string">
            <text:p text:style-name="P49"/>
          </table:table-cell>
        </table:table-row>
        <table:table-row table:style-name="Таблица8.38">
          <table:covered-table-cell table:style-name="Таблица8.A54"/>
          <table:table-cell table:style-name="Таблица8.B54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54" office:value-type="string">
            <text:p text:style-name="P48" loext:marker-style-name="T23"><text:span text:style-name="T23">0</text:span></text:p>
          </table:table-cell>
          <table:table-cell table:style-name="Таблица8.D54" office:value-type="string">
            <text:p text:style-name="P48" loext:marker-style-name="T23"><text:span text:style-name="T23">0</text:span></text:p>
          </table:table-cell>
          <table:table-cell table:style-name="Таблица8.E54" office:value-type="string">
            <text:p text:style-name="P48" loext:marker-style-name="T23"><text:span text:style-name="T23">0</text:span></text:p>
          </table:table-cell>
          <table:table-cell table:style-name="Таблица8.F54" office:value-type="string">
            <text:p text:style-name="P48" loext:marker-style-name="T23"><text:span text:style-name="T23">0</text:span></text:p>
          </table:table-cell>
          <table:table-cell table:style-name="Таблица8.G54" office:value-type="string">
            <text:p text:style-name="P48" loext:marker-style-name="T23"><text:span text:style-name="T23">0</text:span></text:p>
          </table:table-cell>
          <table:table-cell table:style-name="Таблица8.H54" office:value-type="string">
            <text:p text:style-name="P48" loext:marker-style-name="T23"><text:span text:style-name="T23">0</text:span></text:p>
          </table:table-cell>
          <table:table-cell table:style-name="Таблица8.I54" office:value-type="string">
            <text:p text:style-name="P48" loext:marker-style-name="T23"><text:span text:style-name="T23">0</text:span></text:p>
          </table:table-cell>
          <table:table-cell table:style-name="Таблица8.J54" office:value-type="string">
            <text:p text:style-name="P49"/>
          </table:table-cell>
        </table:table-row>
        <table:table-row table:style-name="Таблица8.49">
          <table:covered-table-cell table:style-name="Таблица8.A55"/>
          <table:table-cell table:style-name="Таблица8.B55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55" office:value-type="string">
            <text:p text:style-name="P48" loext:marker-style-name="T23"><text:span text:style-name="T23">0</text:span></text:p>
          </table:table-cell>
          <table:table-cell table:style-name="Таблица8.D55" office:value-type="string">
            <text:p text:style-name="P48" loext:marker-style-name="T23"><text:span text:style-name="T23">0</text:span></text:p>
          </table:table-cell>
          <table:table-cell table:style-name="Таблица8.E55" office:value-type="string">
            <text:p text:style-name="P48" loext:marker-style-name="T23"><text:span text:style-name="T23">0</text:span></text:p>
          </table:table-cell>
          <table:table-cell table:style-name="Таблица8.F55" office:value-type="string">
            <text:p text:style-name="P48" loext:marker-style-name="T23"><text:span text:style-name="T23">0</text:span></text:p>
          </table:table-cell>
          <table:table-cell table:style-name="Таблица8.G55" office:value-type="string">
            <text:p text:style-name="P48" loext:marker-style-name="T23"><text:span text:style-name="T23">0</text:span></text:p>
          </table:table-cell>
          <table:table-cell table:style-name="Таблица8.H55" office:value-type="string">
            <text:p text:style-name="P48" loext:marker-style-name="T23"><text:span text:style-name="T23">0</text:span></text:p>
          </table:table-cell>
          <table:table-cell table:style-name="Таблица8.I55" office:value-type="string">
            <text:p text:style-name="P48" loext:marker-style-name="T23"><text:span text:style-name="T23">0</text:span></text:p>
          </table:table-cell>
          <table:table-cell table:style-name="Таблица8.J55" office:value-type="string">
            <text:p text:style-name="P49"/>
          </table:table-cell>
        </table:table-row>
        <table:table-row table:style-name="Таблица8.56">
          <table:covered-table-cell table:style-name="Таблица8.A56"/>
          <table:table-cell table:style-name="Таблица8.B56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56" office:value-type="string">
            <text:p text:style-name="P48" loext:marker-style-name="T23"><text:span text:style-name="T23">0</text:span></text:p>
          </table:table-cell>
          <table:table-cell table:style-name="Таблица8.D56" office:value-type="string">
            <text:p text:style-name="P48" loext:marker-style-name="T23"><text:span text:style-name="T23">0</text:span></text:p>
          </table:table-cell>
          <table:table-cell table:style-name="Таблица8.E56" office:value-type="string">
            <text:p text:style-name="P48" loext:marker-style-name="T23"><text:span text:style-name="T23">0</text:span></text:p>
          </table:table-cell>
          <table:table-cell table:style-name="Таблица8.F56" office:value-type="string">
            <text:p text:style-name="P48" loext:marker-style-name="T23"><text:span text:style-name="T23">0</text:span></text:p>
          </table:table-cell>
          <table:table-cell table:style-name="Таблица8.G56" office:value-type="string">
            <text:p text:style-name="P48" loext:marker-style-name="T23"><text:span text:style-name="T23">0</text:span></text:p>
          </table:table-cell>
          <table:table-cell table:style-name="Таблица8.H56" office:value-type="string">
            <text:p text:style-name="P48" loext:marker-style-name="T23"><text:span text:style-name="T23">0</text:span></text:p>
          </table:table-cell>
          <table:table-cell table:style-name="Таблица8.I56" office:value-type="string">
            <text:p text:style-name="P48" loext:marker-style-name="T23"><text:span text:style-name="T23">0</text:span></text:p>
          </table:table-cell>
          <table:table-cell table:style-name="Таблица8.J56" office:value-type="string">
            <text:p text:style-name="P49"/>
          </table:table-cell>
        </table:table-row>
        <table:table-row table:style-name="Таблица8.50">
          <table:covered-table-cell table:style-name="Таблица8.A57"/>
          <table:table-cell table:style-name="Таблица8.B57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57" office:value-type="string">
            <text:p text:style-name="P48" loext:marker-style-name="T23"><text:span text:style-name="T23">0</text:span></text:p>
          </table:table-cell>
          <table:table-cell table:style-name="Таблица8.D57" office:value-type="string">
            <text:p text:style-name="P48" loext:marker-style-name="T23"><text:span text:style-name="T23">0</text:span></text:p>
          </table:table-cell>
          <table:table-cell table:style-name="Таблица8.E57" office:value-type="string">
            <text:p text:style-name="P48" loext:marker-style-name="T23"><text:span text:style-name="T23">0</text:span></text:p>
          </table:table-cell>
          <table:table-cell table:style-name="Таблица8.F57" office:value-type="string">
            <text:p text:style-name="P48" loext:marker-style-name="T23"><text:span text:style-name="T23">0</text:span></text:p>
          </table:table-cell>
          <table:table-cell table:style-name="Таблица8.G57" office:value-type="string">
            <text:p text:style-name="P48" loext:marker-style-name="T23"><text:span text:style-name="T23">0</text:span></text:p>
          </table:table-cell>
          <table:table-cell table:style-name="Таблица8.H57" office:value-type="string">
            <text:p text:style-name="P48" loext:marker-style-name="T23"><text:span text:style-name="T23">0</text:span></text:p>
          </table:table-cell>
          <table:table-cell table:style-name="Таблица8.I57" office:value-type="string">
            <text:p text:style-name="P48" loext:marker-style-name="T23"><text:span text:style-name="T23">0</text:span></text:p>
          </table:table-cell>
          <table:table-cell table:style-name="Таблица8.J57" office:value-type="string">
            <text:p text:style-name="P49"/>
          </table:table-cell>
        </table:table-row>
        <table:table-row table:style-name="Таблица8.2">
          <table:covered-table-cell table:style-name="Таблица8.A58"/>
          <table:table-cell table:style-name="Таблица8.B58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58" office:value-type="string">
            <text:p text:style-name="P48" loext:marker-style-name="T23"><text:span text:style-name="T23">0</text:span></text:p>
          </table:table-cell>
          <table:table-cell table:style-name="Таблица8.D58" office:value-type="string">
            <text:p text:style-name="P48" loext:marker-style-name="T23"><text:span text:style-name="T23">0</text:span></text:p>
          </table:table-cell>
          <table:table-cell table:style-name="Таблица8.E58" office:value-type="string">
            <text:p text:style-name="P48" loext:marker-style-name="T23"><text:span text:style-name="T23">0</text:span></text:p>
          </table:table-cell>
          <table:table-cell table:style-name="Таблица8.F58" office:value-type="string">
            <text:p text:style-name="P48" loext:marker-style-name="T23"><text:span text:style-name="T23">0</text:span></text:p>
          </table:table-cell>
          <table:table-cell table:style-name="Таблица8.G58" office:value-type="string">
            <text:p text:style-name="P48" loext:marker-style-name="T23"><text:span text:style-name="T23">0</text:span></text:p>
          </table:table-cell>
          <table:table-cell table:style-name="Таблица8.H58" office:value-type="string">
            <text:p text:style-name="P48" loext:marker-style-name="T23"><text:span text:style-name="T23">0</text:span></text:p>
          </table:table-cell>
          <table:table-cell table:style-name="Таблица8.I58" office:value-type="string">
            <text:p text:style-name="P48" loext:marker-style-name="T23"><text:span text:style-name="T23">0</text:span></text:p>
          </table:table-cell>
          <table:table-cell table:style-name="Таблица8.J58" office:value-type="string">
            <text:p text:style-name="P49"/>
          </table:table-cell>
        </table:table-row>
        <table:table-row table:style-name="Таблица8.59">
          <table:table-cell table:style-name="Таблица8.A59" table:number-rows-spanned="7" office:value-type="string">
            <text:p text:style-name="P19" loext:marker-style-name="T23"><text:span text:style-name="T23">2.1.3. Строительство объектов инженерной и транспортной инфраструктуры, необходимых для функционирования особой экономической зоны промышленно-производственного типа "Кузбасс" (строительство внеплощадочных сетей водопровода)</text:span></text:p>
            <text:p text:style-name="P53" loext:marker-style-name="T23"/>
          </table:table-cell>
          <table:table-cell table:style-name="Таблица8.B59" office:value-type="string">
            <text:p text:style-name="P19" loext:marker-style-name="T22"><text:span text:style-name="T22">Всего</text:span></text:p>
          </table:table-cell>
          <table:table-cell table:style-name="Таблица8.C59" office:value-type="string">
            <text:p text:style-name="P48" loext:marker-style-name="T23"><text:span text:style-name="T23">0</text:span></text:p>
          </table:table-cell>
          <table:table-cell table:style-name="Таблица8.D59" office:value-type="string">
            <text:p text:style-name="P48" loext:marker-style-name="T23"><text:span text:style-name="T23">0</text:span></text:p>
          </table:table-cell>
          <table:table-cell table:style-name="Таблица8.E59" office:value-type="string">
            <text:p text:style-name="P48" loext:marker-style-name="T23"><text:span text:style-name="T23">0</text:span></text:p>
          </table:table-cell>
          <table:table-cell table:style-name="Таблица8.F59" office:value-type="string">
            <text:p text:style-name="P48" loext:marker-style-name="T23"><text:span text:style-name="T23">0</text:span></text:p>
          </table:table-cell>
          <table:table-cell table:style-name="Таблица8.G59" office:value-type="string">
            <text:p text:style-name="P48" loext:marker-style-name="T23"><text:span text:style-name="T23">0</text:span></text:p>
          </table:table-cell>
          <table:table-cell table:style-name="Таблица8.H59" office:value-type="string">
            <text:p text:style-name="P48" loext:marker-style-name="T23"><text:span text:style-name="T23">0</text:span></text:p>
          </table:table-cell>
          <table:table-cell table:style-name="Таблица8.I59" office:value-type="string">
            <text:p text:style-name="P48" loext:marker-style-name="T23"><text:span text:style-name="T23">0</text:span></text:p>
          </table:table-cell>
          <table:table-cell table:style-name="Таблица8.J59" office:value-type="string">
            <text:p text:style-name="P49"/>
          </table:table-cell>
        </table:table-row>
        <table:table-row table:style-name="Таблица8.60">
          <table:covered-table-cell table:style-name="Таблица8.A60"/>
          <table:table-cell table:style-name="Таблица8.B60" office:value-type="string">
            <text:p text:style-name="P19" loext:marker-style-name="T22"><text:span text:style-name="T22">Местный бюджет</text:span></text:p>
          </table:table-cell>
          <table:table-cell table:style-name="Таблица8.C60" office:value-type="string">
            <text:p text:style-name="P48" loext:marker-style-name="T23"><text:span text:style-name="T23">0</text:span></text:p>
          </table:table-cell>
          <table:table-cell table:style-name="Таблица8.D60" office:value-type="string">
            <text:p text:style-name="P48" loext:marker-style-name="T23"><text:span text:style-name="T23">0</text:span></text:p>
          </table:table-cell>
          <table:table-cell table:style-name="Таблица8.E60" office:value-type="string">
            <text:p text:style-name="P48" loext:marker-style-name="T23"><text:span text:style-name="T23">0</text:span></text:p>
          </table:table-cell>
          <table:table-cell table:style-name="Таблица8.F60" office:value-type="string">
            <text:p text:style-name="P48" loext:marker-style-name="T23"><text:span text:style-name="T23">0</text:span></text:p>
          </table:table-cell>
          <table:table-cell table:style-name="Таблица8.G60" office:value-type="string">
            <text:p text:style-name="P48" loext:marker-style-name="T23"><text:span text:style-name="T23">0</text:span></text:p>
          </table:table-cell>
          <table:table-cell table:style-name="Таблица8.H60" office:value-type="string">
            <text:p text:style-name="P48" loext:marker-style-name="T23"><text:span text:style-name="T23">0</text:span></text:p>
          </table:table-cell>
          <table:table-cell table:style-name="Таблица8.I60" office:value-type="string">
            <text:p text:style-name="P48" loext:marker-style-name="T23"><text:span text:style-name="T23">0</text:span></text:p>
          </table:table-cell>
          <table:table-cell table:style-name="Таблица8.J60" office:value-type="string">
            <text:p text:style-name="P49"/>
          </table:table-cell>
        </table:table-row>
        <table:table-row table:style-name="Таблица8.61">
          <table:covered-table-cell table:style-name="Таблица8.A61"/>
          <table:table-cell table:style-name="Таблица8.B6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61" office:value-type="string">
            <text:p text:style-name="P48" loext:marker-style-name="T23"><text:span text:style-name="T23">0</text:span></text:p>
          </table:table-cell>
          <table:table-cell table:style-name="Таблица8.D61" office:value-type="string">
            <text:p text:style-name="P48" loext:marker-style-name="T23"><text:span text:style-name="T23">0</text:span></text:p>
          </table:table-cell>
          <table:table-cell table:style-name="Таблица8.E61" office:value-type="string">
            <text:p text:style-name="P48" loext:marker-style-name="T23"><text:span text:style-name="T23">0</text:span></text:p>
          </table:table-cell>
          <table:table-cell table:style-name="Таблица8.F61" office:value-type="string">
            <text:p text:style-name="P48" loext:marker-style-name="T23"><text:span text:style-name="T23">0</text:span></text:p>
          </table:table-cell>
          <table:table-cell table:style-name="Таблица8.G61" office:value-type="string">
            <text:p text:style-name="P48" loext:marker-style-name="T23"><text:span text:style-name="T23">0</text:span></text:p>
          </table:table-cell>
          <table:table-cell table:style-name="Таблица8.H61" office:value-type="string">
            <text:p text:style-name="P48" loext:marker-style-name="T23"><text:span text:style-name="T23">0</text:span></text:p>
          </table:table-cell>
          <table:table-cell table:style-name="Таблица8.I61" office:value-type="string">
            <text:p text:style-name="P48" loext:marker-style-name="T23"><text:span text:style-name="T23">0</text:span></text:p>
          </table:table-cell>
          <table:table-cell table:style-name="Таблица8.J61" office:value-type="string">
            <text:p text:style-name="P49"/>
          </table:table-cell>
        </table:table-row>
        <table:table-row table:style-name="Таблица8.62">
          <table:covered-table-cell table:style-name="Таблица8.A62"/>
          <table:table-cell table:style-name="Таблица8.B62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62" office:value-type="string">
            <text:p text:style-name="P48" loext:marker-style-name="T23"><text:span text:style-name="T23">0</text:span></text:p>
          </table:table-cell>
          <table:table-cell table:style-name="Таблица8.D62" office:value-type="string">
            <text:p text:style-name="P48" loext:marker-style-name="T23"><text:span text:style-name="T23">0</text:span></text:p>
          </table:table-cell>
          <table:table-cell table:style-name="Таблица8.E62" office:value-type="string">
            <text:p text:style-name="P48" loext:marker-style-name="T23"><text:span text:style-name="T23">0</text:span></text:p>
          </table:table-cell>
          <table:table-cell table:style-name="Таблица8.F62" office:value-type="string">
            <text:p text:style-name="P48" loext:marker-style-name="T23"><text:span text:style-name="T23">0</text:span></text:p>
          </table:table-cell>
          <table:table-cell table:style-name="Таблица8.G62" office:value-type="string">
            <text:p text:style-name="P48" loext:marker-style-name="T23"><text:span text:style-name="T23">0</text:span></text:p>
          </table:table-cell>
          <table:table-cell table:style-name="Таблица8.H62" office:value-type="string">
            <text:p text:style-name="P48" loext:marker-style-name="T23"><text:span text:style-name="T23">0</text:span></text:p>
          </table:table-cell>
          <table:table-cell table:style-name="Таблица8.I62" office:value-type="string">
            <text:p text:style-name="P48" loext:marker-style-name="T23"><text:span text:style-name="T23">0</text:span></text:p>
          </table:table-cell>
          <table:table-cell table:style-name="Таблица8.J62" office:value-type="string">
            <text:p text:style-name="P49"/>
          </table:table-cell>
        </table:table-row>
        <table:table-row table:style-name="Таблица8.63">
          <table:covered-table-cell table:style-name="Таблица8.A63"/>
          <table:table-cell table:style-name="Таблица8.B63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63" office:value-type="string">
            <text:p text:style-name="P48" loext:marker-style-name="T23"><text:span text:style-name="T23">0</text:span></text:p>
          </table:table-cell>
          <table:table-cell table:style-name="Таблица8.D63" office:value-type="string">
            <text:p text:style-name="P48" loext:marker-style-name="T23"><text:span text:style-name="T23">0</text:span></text:p>
          </table:table-cell>
          <table:table-cell table:style-name="Таблица8.E63" office:value-type="string">
            <text:p text:style-name="P48" loext:marker-style-name="T23"><text:span text:style-name="T23">0</text:span></text:p>
          </table:table-cell>
          <table:table-cell table:style-name="Таблица8.F63" office:value-type="string">
            <text:p text:style-name="P48" loext:marker-style-name="T23"><text:span text:style-name="T23">0</text:span></text:p>
          </table:table-cell>
          <table:table-cell table:style-name="Таблица8.G63" office:value-type="string">
            <text:p text:style-name="P48" loext:marker-style-name="T23"><text:span text:style-name="T23">0</text:span></text:p>
          </table:table-cell>
          <table:table-cell table:style-name="Таблица8.H63" office:value-type="string">
            <text:p text:style-name="P48" loext:marker-style-name="T23"><text:span text:style-name="T23">0</text:span></text:p>
          </table:table-cell>
          <table:table-cell table:style-name="Таблица8.I63" office:value-type="string">
            <text:p text:style-name="P48" loext:marker-style-name="T23"><text:span text:style-name="T23">0</text:span></text:p>
          </table:table-cell>
          <table:table-cell table:style-name="Таблица8.J63" office:value-type="string">
            <text:p text:style-name="P49"/>
          </table:table-cell>
        </table:table-row>
        <table:table-row table:style-name="Таблица8.64">
          <table:covered-table-cell table:style-name="Таблица8.A64"/>
          <table:table-cell table:style-name="Таблица8.B64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64" office:value-type="string">
            <text:p text:style-name="P48" loext:marker-style-name="T23"><text:span text:style-name="T23">0</text:span></text:p>
          </table:table-cell>
          <table:table-cell table:style-name="Таблица8.D64" office:value-type="string">
            <text:p text:style-name="P48" loext:marker-style-name="T23"><text:span text:style-name="T23">0</text:span></text:p>
          </table:table-cell>
          <table:table-cell table:style-name="Таблица8.E64" office:value-type="string">
            <text:p text:style-name="P48" loext:marker-style-name="T23"><text:span text:style-name="T23">0</text:span></text:p>
          </table:table-cell>
          <table:table-cell table:style-name="Таблица8.F64" office:value-type="string">
            <text:p text:style-name="P48" loext:marker-style-name="T23"><text:span text:style-name="T23">0</text:span></text:p>
          </table:table-cell>
          <table:table-cell table:style-name="Таблица8.G64" office:value-type="string">
            <text:p text:style-name="P48" loext:marker-style-name="T23"><text:span text:style-name="T23">0</text:span></text:p>
          </table:table-cell>
          <table:table-cell table:style-name="Таблица8.H64" office:value-type="string">
            <text:p text:style-name="P48" loext:marker-style-name="T23"><text:span text:style-name="T23">0</text:span></text:p>
          </table:table-cell>
          <table:table-cell table:style-name="Таблица8.I64" office:value-type="string">
            <text:p text:style-name="P48" loext:marker-style-name="T23"><text:span text:style-name="T23">0</text:span></text:p>
          </table:table-cell>
          <table:table-cell table:style-name="Таблица8.J64" office:value-type="string">
            <text:p text:style-name="P49"/>
          </table:table-cell>
        </table:table-row>
        <table:table-row table:style-name="Таблица8.65">
          <table:covered-table-cell table:style-name="Таблица8.A65"/>
          <table:table-cell table:style-name="Таблица8.B65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65" office:value-type="string">
            <text:p text:style-name="P48" loext:marker-style-name="T23"><text:span text:style-name="T23">0</text:span></text:p>
          </table:table-cell>
          <table:table-cell table:style-name="Таблица8.D65" office:value-type="string">
            <text:p text:style-name="P48" loext:marker-style-name="T23"><text:span text:style-name="T23">0</text:span></text:p>
          </table:table-cell>
          <table:table-cell table:style-name="Таблица8.E65" office:value-type="string">
            <text:p text:style-name="P48" loext:marker-style-name="T23"><text:span text:style-name="T23">0</text:span></text:p>
          </table:table-cell>
          <table:table-cell table:style-name="Таблица8.F65" office:value-type="string">
            <text:p text:style-name="P48" loext:marker-style-name="T23"><text:span text:style-name="T23">0</text:span></text:p>
          </table:table-cell>
          <table:table-cell table:style-name="Таблица8.G65" office:value-type="string">
            <text:p text:style-name="P48" loext:marker-style-name="T23"><text:span text:style-name="T23">0</text:span></text:p>
          </table:table-cell>
          <table:table-cell table:style-name="Таблица8.H65" office:value-type="string">
            <text:p text:style-name="P48" loext:marker-style-name="T23"><text:span text:style-name="T23">0</text:span></text:p>
          </table:table-cell>
          <table:table-cell table:style-name="Таблица8.I65" office:value-type="string">
            <text:p text:style-name="P48" loext:marker-style-name="T23"><text:span text:style-name="T23">0</text:span></text:p>
          </table:table-cell>
          <table:table-cell table:style-name="Таблица8.J65" office:value-type="string">
            <text:p text:style-name="P49"/>
          </table:table-cell>
        </table:table-row>
        <table:table-row table:style-name="Таблица8.47">
          <table:table-cell table:style-name="Таблица8.A66" table:number-rows-spanned="7" office:value-type="string">
            <text:p text:style-name="P19" loext:marker-style-name="T23"><text:span text:style-name="T23">2.2. Проведение комплексных </text:span><text:soft-page-break/><text:span text:style-name="T23">проектных работ для объектов инженерной и транспортной инфраструктуры, необходимых для функционирования планируемой к созданию особой экономической зоны промышленно-производственного типа «Кузбасс»</text:span></text:p>
          </table:table-cell>
          <table:table-cell table:style-name="Таблица8.B66" office:value-type="string">
            <text:p text:style-name="P19" loext:marker-style-name="T22"><text:span text:style-name="T22">Всего</text:span></text:p>
          </table:table-cell>
          <table:table-cell table:style-name="Таблица8.C66" office:value-type="string">
            <text:p text:style-name="P48" loext:marker-style-name="T21"><text:span text:style-name="T21">0</text:span></text:p>
          </table:table-cell>
          <table:table-cell table:style-name="Таблица8.D66" office:value-type="string">
            <text:p text:style-name="P48" loext:marker-style-name="T21"><text:span text:style-name="T21">108 045,2</text:span></text:p>
          </table:table-cell>
          <table:table-cell table:style-name="Таблица8.E66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252 105,3</text:span></text:p>
          </table:table-cell>
          <table:table-cell table:style-name="Таблица8.G66" office:value-type="string">
            <text:p text:style-name="P48" loext:marker-style-name="T21"><text:span text:style-name="T21">0</text:span></text:p>
          </table:table-cell>
          <table:table-cell table:style-name="Таблица8.H66" office:value-type="string">
            <text:p text:style-name="P48" loext:marker-style-name="T21"><text:span text:style-name="T21">0</text:span></text:p>
          </table:table-cell>
          <table:table-cell table:style-name="Таблица8.I66" office:value-type="string">
            <text:p text:style-name="P48" loext:marker-style-name="T21"><text:span text:style-name="T21">0</text:span></text:p>
          </table:table-cell>
          <table:table-cell table:style-name="Таблица8.J66" office:value-type="string">
            <text:p text:style-name="P49"/>
          </table:table-cell>
        </table:table-row>
        <table:table-row table:style-name="Таблица8.67">
          <table:covered-table-cell table:style-name="Таблица8.A67"/>
          <table:table-cell table:style-name="Таблица8.B67" office:value-type="string">
            <text:p text:style-name="P19" loext:marker-style-name="T22"><text:span text:style-name="T22">Местный бюджет</text:span></text:p>
          </table:table-cell>
          <table:table-cell table:style-name="Таблица8.C67" office:value-type="string">
            <text:p text:style-name="P48" loext:marker-style-name="T23"><text:span text:style-name="T23">0</text:span></text:p>
          </table:table-cell>
          <table:table-cell table:style-name="Таблица8.D67" office:value-type="string">
            <text:p text:style-name="P48" loext:marker-style-name="T23"><text:span text:style-name="T23">3 241,4</text:span></text:p>
          </table:table-cell>
          <table:table-cell table:style-name="Таблица8.E67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7 563,2</text:span></text:p>
          </table:table-cell>
          <table:table-cell table:style-name="Таблица8.G67" office:value-type="string">
            <text:p text:style-name="P48" loext:marker-style-name="T23"><text:span text:style-name="T23">0</text:span></text:p>
          </table:table-cell>
          <table:table-cell table:style-name="Таблица8.H67" office:value-type="string">
            <text:p text:style-name="P48" loext:marker-style-name="T23"><text:span text:style-name="T23">0</text:span></text:p>
          </table:table-cell>
          <table:table-cell table:style-name="Таблица8.I67" office:value-type="string">
            <text:p text:style-name="P48" loext:marker-style-name="T23"><text:span text:style-name="T23">0</text:span></text:p>
          </table:table-cell>
          <table:table-cell table:style-name="Таблица8.J67" office:value-type="string">
            <text:p text:style-name="P49"/>
          </table:table-cell>
        </table:table-row>
        <table:table-row table:style-name="Таблица8.64">
          <table:covered-table-cell table:style-name="Таблица8.A68"/>
          <table:table-cell table:style-name="Таблица8.B68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68" office:value-type="string">
            <text:p text:style-name="P48" loext:marker-style-name="T23"><text:span text:style-name="T23">0</text:span></text:p>
          </table:table-cell>
          <table:table-cell table:style-name="Таблица8.D68" office:value-type="string">
            <text:p text:style-name="P48" loext:marker-style-name="T23"><text:span text:style-name="T23">0</text:span></text:p>
          </table:table-cell>
          <table:table-cell table:style-name="Таблица8.E68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68" office:value-type="string">
            <text:p text:style-name="P48" loext:marker-style-name="T23"><text:span text:style-name="T23">0</text:span></text:p>
          </table:table-cell>
          <table:table-cell table:style-name="Таблица8.H68" office:value-type="string">
            <text:p text:style-name="P48" loext:marker-style-name="T23"><text:span text:style-name="T23">0</text:span></text:p>
          </table:table-cell>
          <table:table-cell table:style-name="Таблица8.I68" office:value-type="string">
            <text:p text:style-name="P48" loext:marker-style-name="T23"><text:span text:style-name="T23">0</text:span></text:p>
          </table:table-cell>
          <table:table-cell table:style-name="Таблица8.J68" office:value-type="string">
            <text:p text:style-name="P49"/>
          </table:table-cell>
        </table:table-row>
        <table:table-row table:style-name="Таблица8.69">
          <table:covered-table-cell table:style-name="Таблица8.A69"/>
          <table:table-cell table:style-name="Таблица8.B69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69" office:value-type="string">
            <text:p text:style-name="P48" loext:marker-style-name="T23"><text:span text:style-name="T23">0</text:span></text:p>
          </table:table-cell>
          <table:table-cell table:style-name="Таблица8.D69" office:value-type="string">
            <text:p text:style-name="P48" loext:marker-style-name="T23"><text:span text:style-name="T23">0</text:span></text:p>
          </table:table-cell>
          <table:table-cell table:style-name="Таблица8.E69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69" office:value-type="string">
            <text:p text:style-name="P48" loext:marker-style-name="T23"><text:span text:style-name="T23">0</text:span></text:p>
          </table:table-cell>
          <table:table-cell table:style-name="Таблица8.H69" office:value-type="string">
            <text:p text:style-name="P48" loext:marker-style-name="T23"><text:span text:style-name="T23">0</text:span></text:p>
          </table:table-cell>
          <table:table-cell table:style-name="Таблица8.I69" office:value-type="string">
            <text:p text:style-name="P48" loext:marker-style-name="T23"><text:span text:style-name="T23">0</text:span></text:p>
          </table:table-cell>
          <table:table-cell table:style-name="Таблица8.J69" office:value-type="string">
            <text:p text:style-name="P49"/>
          </table:table-cell>
        </table:table-row>
        <table:table-row table:style-name="Таблица8.70">
          <table:covered-table-cell table:style-name="Таблица8.A70"/>
          <table:table-cell table:style-name="Таблица8.B70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70" office:value-type="string">
            <text:p text:style-name="P48" loext:marker-style-name="T23"><text:span text:style-name="T23">0</text:span></text:p>
          </table:table-cell>
          <table:table-cell table:style-name="Таблица8.D70" office:value-type="string">
            <text:p text:style-name="P48" loext:marker-style-name="T23"><text:span text:style-name="T23">104 803,8</text:span></text:p>
          </table:table-cell>
          <table:table-cell table:style-name="Таблица8.E70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244 542,1</text:span></text:p>
          </table:table-cell>
          <table:table-cell table:style-name="Таблица8.G70" office:value-type="string">
            <text:p text:style-name="P48" loext:marker-style-name="T23"><text:span text:style-name="T23">0</text:span></text:p>
          </table:table-cell>
          <table:table-cell table:style-name="Таблица8.H70" office:value-type="string">
            <text:p text:style-name="P48" loext:marker-style-name="T23"><text:span text:style-name="T23">0</text:span></text:p>
          </table:table-cell>
          <table:table-cell table:style-name="Таблица8.I70" office:value-type="string">
            <text:p text:style-name="P48" loext:marker-style-name="T23"><text:span text:style-name="T23">0</text:span></text:p>
          </table:table-cell>
          <table:table-cell table:style-name="Таблица8.J70" office:value-type="string">
            <text:p text:style-name="P49"/>
          </table:table-cell>
        </table:table-row>
        <table:table-row table:style-name="Таблица8.71">
          <table:covered-table-cell table:style-name="Таблица8.A71"/>
          <table:table-cell table:style-name="Таблица8.B7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71" office:value-type="string">
            <text:p text:style-name="P48" loext:marker-style-name="T23"><text:span text:style-name="T23">0</text:span></text:p>
          </table:table-cell>
          <table:table-cell table:style-name="Таблица8.D71" office:value-type="string">
            <text:p text:style-name="P48" loext:marker-style-name="T23"><text:span text:style-name="T23">0</text:span></text:p>
          </table:table-cell>
          <table:table-cell table:style-name="Таблица8.E7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1" office:value-type="string">
            <text:p text:style-name="P48" loext:marker-style-name="T23"><text:span text:style-name="T23">0</text:span></text:p>
          </table:table-cell>
          <table:table-cell table:style-name="Таблица8.H71" office:value-type="string">
            <text:p text:style-name="P48" loext:marker-style-name="T23"><text:span text:style-name="T23">0</text:span></text:p>
          </table:table-cell>
          <table:table-cell table:style-name="Таблица8.I71" office:value-type="string">
            <text:p text:style-name="P48" loext:marker-style-name="T23"><text:span text:style-name="T23">0</text:span></text:p>
          </table:table-cell>
          <table:table-cell table:style-name="Таблица8.J71" office:value-type="string">
            <text:p text:style-name="P49"/>
          </table:table-cell>
        </table:table-row>
        <table:table-row table:style-name="Таблица8.72">
          <table:covered-table-cell table:style-name="Таблица8.A72"/>
          <table:table-cell table:style-name="Таблица8.B72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72" office:value-type="string">
            <text:p text:style-name="P48" loext:marker-style-name="T23"><text:span text:style-name="T23">0</text:span></text:p>
          </table:table-cell>
          <table:table-cell table:style-name="Таблица8.D72" office:value-type="string">
            <text:p text:style-name="P48" loext:marker-style-name="T23"><text:span text:style-name="T23">0</text:span></text:p>
          </table:table-cell>
          <table:table-cell table:style-name="Таблица8.E72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2" office:value-type="string">
            <text:p text:style-name="P48" loext:marker-style-name="T23"><text:span text:style-name="T23">0</text:span></text:p>
          </table:table-cell>
          <table:table-cell table:style-name="Таблица8.H72" office:value-type="string">
            <text:p text:style-name="P48" loext:marker-style-name="T23"><text:span text:style-name="T23">0</text:span></text:p>
          </table:table-cell>
          <table:table-cell table:style-name="Таблица8.I72" office:value-type="string">
            <text:p text:style-name="P48" loext:marker-style-name="T23"><text:span text:style-name="T23">0</text:span></text:p>
          </table:table-cell>
          <table:table-cell table:style-name="Таблица8.J72" office:value-type="string">
            <text:p text:style-name="P49"/>
          </table:table-cell>
        </table:table-row>
        <table:table-row table:style-name="Таблица8.46">
          <table:table-cell table:style-name="Таблица8.A73" table:number-rows-spanned="7" office:value-type="string">
            <text:p text:style-name="P19" loext:marker-style-name="T23"><text:span text:style-name="T23">2.3. Субсидия МКП «ТЕПЛО» на финансовое обеспечения (возмещение) части затрат в связи с выполнением работ, оказанием услуг</text:span></text:p>
            <text:p text:style-name="P53" loext:marker-style-name="T23"/>
          </table:table-cell>
          <table:table-cell table:style-name="Таблица8.B73" office:value-type="string">
            <text:p text:style-name="P19" loext:marker-style-name="T22"><text:span text:style-name="T22">Всего</text:span></text:p>
          </table:table-cell>
          <table:table-cell table:style-name="Таблица8.C73" office:value-type="string">
            <text:p text:style-name="P48" loext:marker-style-name="T21"><text:span text:style-name="T21">0</text:span></text:p>
          </table:table-cell>
          <table:table-cell table:style-name="Таблица8.D73" office:value-type="string">
            <text:p text:style-name="P48" loext:marker-style-name="T21"><text:span text:style-name="T21">5 289,8</text:span></text:p>
          </table:table-cell>
          <table:table-cell table:style-name="Таблица8.E73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G73" office:value-type="string">
            <text:p text:style-name="P48" loext:marker-style-name="T27"><text:span text:style-name="T27">0</text:span></text:p>
          </table:table-cell>
          <table:table-cell table:style-name="Таблица8.H73" office:value-type="string">
            <text:p text:style-name="P48" loext:marker-style-name="T21"><text:span text:style-name="T21">0</text:span></text:p>
          </table:table-cell>
          <table:table-cell table:style-name="Таблица8.I73" office:value-type="string">
            <text:p text:style-name="P48" loext:marker-style-name="T21"><text:span text:style-name="T21">0</text:span></text:p>
          </table:table-cell>
          <table:table-cell table:style-name="Таблица8.J73" office:value-type="string">
            <text:p text:style-name="P49"/>
          </table:table-cell>
        </table:table-row>
        <table:table-row table:style-name="Таблица8.74">
          <table:covered-table-cell table:style-name="Таблица8.A74"/>
          <table:table-cell table:style-name="Таблица8.B74" office:value-type="string">
            <text:p text:style-name="P19" loext:marker-style-name="T22"><text:span text:style-name="T22">Местный бюджет</text:span></text:p>
          </table:table-cell>
          <table:table-cell table:style-name="Таблица8.C74" office:value-type="string">
            <text:p text:style-name="P48" loext:marker-style-name="T23"><text:span text:style-name="T23">0</text:span></text:p>
          </table:table-cell>
          <table:table-cell table:style-name="Таблица8.D74" office:value-type="string">
            <text:p text:style-name="P48" loext:marker-style-name="T23"><text:span text:style-name="T23">5 289,8</text:span></text:p>
          </table:table-cell>
          <table:table-cell table:style-name="Таблица8.E74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4" office:value-type="string">
            <text:p text:style-name="P48" loext:marker-style-name="T28"><text:span text:style-name="T28">0</text:span></text:p>
          </table:table-cell>
          <table:table-cell table:style-name="Таблица8.H74" office:value-type="string">
            <text:p text:style-name="P48" loext:marker-style-name="T23"><text:span text:style-name="T23">0</text:span></text:p>
          </table:table-cell>
          <table:table-cell table:style-name="Таблица8.I74" office:value-type="string">
            <text:p text:style-name="P48" loext:marker-style-name="T23"><text:span text:style-name="T23">0</text:span></text:p>
          </table:table-cell>
          <table:table-cell table:style-name="Таблица8.J74" office:value-type="string">
            <text:p text:style-name="P49"/>
          </table:table-cell>
        </table:table-row>
        <table:table-row table:style-name="Таблица8.75">
          <table:covered-table-cell table:style-name="Таблица8.A75"/>
          <table:table-cell table:style-name="Таблица8.B75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75" office:value-type="string">
            <text:p text:style-name="P48" loext:marker-style-name="T23"><text:span text:style-name="T23">0</text:span></text:p>
          </table:table-cell>
          <table:table-cell table:style-name="Таблица8.D75" office:value-type="string">
            <text:p text:style-name="P48" loext:marker-style-name="T23"><text:span text:style-name="T23">0</text:span></text:p>
          </table:table-cell>
          <table:table-cell table:style-name="Таблица8.E75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5" office:value-type="string">
            <text:p text:style-name="P48" loext:marker-style-name="T28"><text:span text:style-name="T28">0</text:span></text:p>
          </table:table-cell>
          <table:table-cell table:style-name="Таблица8.H75" office:value-type="string">
            <text:p text:style-name="P48" loext:marker-style-name="T23"><text:span text:style-name="T23">0</text:span></text:p>
          </table:table-cell>
          <table:table-cell table:style-name="Таблица8.I75" office:value-type="string">
            <text:p text:style-name="P48" loext:marker-style-name="T23"><text:span text:style-name="T23">0</text:span></text:p>
          </table:table-cell>
          <table:table-cell table:style-name="Таблица8.J75" office:value-type="string">
            <text:p text:style-name="P49"/>
          </table:table-cell>
        </table:table-row>
        <table:table-row table:style-name="Таблица8.76">
          <table:covered-table-cell table:style-name="Таблица8.A76"/>
          <table:table-cell table:style-name="Таблица8.B76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76" office:value-type="string">
            <text:p text:style-name="P48" loext:marker-style-name="T23"><text:span text:style-name="T23">0</text:span></text:p>
          </table:table-cell>
          <table:table-cell table:style-name="Таблица8.D76" office:value-type="string">
            <text:p text:style-name="P48" loext:marker-style-name="T23"><text:span text:style-name="T23">0</text:span></text:p>
          </table:table-cell>
          <table:table-cell table:style-name="Таблица8.E76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6" office:value-type="string">
            <text:p text:style-name="P48" loext:marker-style-name="T28"><text:span text:style-name="T28">0</text:span></text:p>
          </table:table-cell>
          <table:table-cell table:style-name="Таблица8.H76" office:value-type="string">
            <text:p text:style-name="P48" loext:marker-style-name="T23"><text:span text:style-name="T23">0</text:span></text:p>
          </table:table-cell>
          <table:table-cell table:style-name="Таблица8.I76" office:value-type="string">
            <text:p text:style-name="P48" loext:marker-style-name="T23"><text:span text:style-name="T23">0</text:span></text:p>
          </table:table-cell>
          <table:table-cell table:style-name="Таблица8.J76" office:value-type="string">
            <text:p text:style-name="P49"/>
          </table:table-cell>
        </table:table-row>
        <table:table-row table:style-name="Таблица8.77">
          <table:covered-table-cell table:style-name="Таблица8.A77"/>
          <table:table-cell table:style-name="Таблица8.B77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77" office:value-type="string">
            <text:p text:style-name="P48" loext:marker-style-name="T23"><text:span text:style-name="T23">0</text:span></text:p>
          </table:table-cell>
          <table:table-cell table:style-name="Таблица8.D77" office:value-type="string">
            <text:p text:style-name="P48" loext:marker-style-name="T23"><text:span text:style-name="T23">0</text:span></text:p>
          </table:table-cell>
          <table:table-cell table:style-name="Таблица8.E77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7" office:value-type="string">
            <text:p text:style-name="P48" loext:marker-style-name="T28"><text:span text:style-name="T28">0</text:span></text:p>
          </table:table-cell>
          <table:table-cell table:style-name="Таблица8.H77" office:value-type="string">
            <text:p text:style-name="P48" loext:marker-style-name="T23"><text:span text:style-name="T23">0</text:span></text:p>
          </table:table-cell>
          <table:table-cell table:style-name="Таблица8.I77" office:value-type="string">
            <text:p text:style-name="P48" loext:marker-style-name="T23"><text:span text:style-name="T23">0</text:span></text:p>
          </table:table-cell>
          <table:table-cell table:style-name="Таблица8.J77" office:value-type="string">
            <text:p text:style-name="P49"/>
          </table:table-cell>
        </table:table-row>
        <table:table-row table:style-name="Таблица8.78">
          <table:covered-table-cell table:style-name="Таблица8.A78"/>
          <table:table-cell table:style-name="Таблица8.B78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78" office:value-type="string">
            <text:p text:style-name="P48" loext:marker-style-name="T23"><text:span text:style-name="T23">0</text:span></text:p>
          </table:table-cell>
          <table:table-cell table:style-name="Таблица8.D78" office:value-type="string">
            <text:p text:style-name="P48" loext:marker-style-name="T23"><text:span text:style-name="T23">0</text:span></text:p>
          </table:table-cell>
          <table:table-cell table:style-name="Таблица8.E78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8" office:value-type="string">
            <text:p text:style-name="P48" loext:marker-style-name="T28"><text:span text:style-name="T28">0</text:span></text:p>
          </table:table-cell>
          <table:table-cell table:style-name="Таблица8.H78" office:value-type="string">
            <text:p text:style-name="P48" loext:marker-style-name="T23"><text:span text:style-name="T23">0</text:span></text:p>
          </table:table-cell>
          <table:table-cell table:style-name="Таблица8.I78" office:value-type="string">
            <text:p text:style-name="P48" loext:marker-style-name="T23"><text:span text:style-name="T23">0</text:span></text:p>
          </table:table-cell>
          <table:table-cell table:style-name="Таблица8.J78" office:value-type="string">
            <text:p text:style-name="P49"/>
          </table:table-cell>
        </table:table-row>
        <table:table-row table:style-name="Таблица8.79">
          <table:covered-table-cell table:style-name="Таблица8.A79"/>
          <table:table-cell table:style-name="Таблица8.B79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79" office:value-type="string">
            <text:p text:style-name="P48" loext:marker-style-name="T23"><text:span text:style-name="T23">0</text:span></text:p>
          </table:table-cell>
          <table:table-cell table:style-name="Таблица8.D79" office:value-type="string">
            <text:p text:style-name="P48" loext:marker-style-name="T23"><text:span text:style-name="T23">0</text:span></text:p>
          </table:table-cell>
          <table:table-cell table:style-name="Таблица8.E79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79" office:value-type="string">
            <text:p text:style-name="P48" loext:marker-style-name="T28"><text:span text:style-name="T28">0</text:span></text:p>
          </table:table-cell>
          <table:table-cell table:style-name="Таблица8.H79" office:value-type="string">
            <text:p text:style-name="P48" loext:marker-style-name="T23"><text:span text:style-name="T23">0</text:span></text:p>
          </table:table-cell>
          <table:table-cell table:style-name="Таблица8.I79" office:value-type="string">
            <text:p text:style-name="P48" loext:marker-style-name="T23"><text:span text:style-name="T23">0</text:span></text:p>
          </table:table-cell>
          <table:table-cell table:style-name="Таблица8.J79" office:value-type="string">
            <text:p text:style-name="P49"/>
          </table:table-cell>
        </table:table-row>
        <table:table-row table:style-name="Таблица8.62">
          <table:table-cell table:style-name="Таблица8.A80" table:number-rows-spanned="7" office:value-type="string">
            <text:p text:style-name="P19" loext:marker-style-name="T23"><text:span text:style-name="T23">2.4. Проведение государственной экспертизы проектной документации в части проверки достоверности определения сметной стоимости по объекту: «Строительство тепловой сети от котельной №6 г. Топки»</text:span></text:p>
          </table:table-cell>
          <table:table-cell table:style-name="Таблица8.B80" office:value-type="string">
            <text:p text:style-name="P19" loext:marker-style-name="T19"><text:span text:style-name="T22">Всего</text:span></text:p>
          </table:table-cell>
          <table:table-cell table:style-name="Таблица8.C80" office:value-type="string">
            <text:p text:style-name="P48" loext:marker-style-name="T23"><text:span text:style-name="T21">0</text:span></text:p>
          </table:table-cell>
          <table:table-cell table:style-name="Таблица8.D80" office:value-type="string">
            <text:p text:style-name="P48" loext:marker-style-name="T23"><text:span text:style-name="T21">178,1</text:span></text:p>
          </table:table-cell>
          <table:table-cell table:style-name="Таблица8.E80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G80" office:value-type="string">
            <text:p text:style-name="P48" loext:marker-style-name="T21"><text:span text:style-name="T21">0</text:span></text:p>
          </table:table-cell>
          <table:table-cell table:style-name="Таблица8.H80" office:value-type="string">
            <text:p text:style-name="P48" loext:marker-style-name="T21"><text:span text:style-name="T21">0</text:span></text:p>
          </table:table-cell>
          <table:table-cell table:style-name="Таблица8.I80" office:value-type="string">
            <text:p text:style-name="P48" loext:marker-style-name="T21"><text:span text:style-name="T21">0</text:span></text:p>
          </table:table-cell>
          <table:table-cell table:style-name="Таблица8.J80" office:value-type="string">
            <text:p text:style-name="P49"/>
          </table:table-cell>
        </table:table-row>
        <table:table-row table:style-name="Таблица8.79">
          <table:covered-table-cell table:style-name="Таблица8.A81"/>
          <table:table-cell table:style-name="Таблица8.B81" office:value-type="string">
            <text:p text:style-name="P19" loext:marker-style-name="T19"><text:span text:style-name="T22">Местный бюджет</text:span></text:p>
          </table:table-cell>
          <table:table-cell table:style-name="Таблица8.C81" office:value-type="string">
            <text:p text:style-name="P48" loext:marker-style-name="T23"><text:span text:style-name="T23">0</text:span></text:p>
          </table:table-cell>
          <table:table-cell table:style-name="Таблица8.D81" office:value-type="string">
            <text:p text:style-name="P48" loext:marker-style-name="T23"><text:span text:style-name="T23">178,1</text:span></text:p>
          </table:table-cell>
          <table:table-cell table:style-name="Таблица8.E8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1" office:value-type="string">
            <text:p text:style-name="P48" loext:marker-style-name="T23"><text:span text:style-name="T23">0</text:span></text:p>
          </table:table-cell>
          <table:table-cell table:style-name="Таблица8.H81" office:value-type="string">
            <text:p text:style-name="P48" loext:marker-style-name="T23"><text:span text:style-name="T23">0</text:span></text:p>
          </table:table-cell>
          <table:table-cell table:style-name="Таблица8.I81" office:value-type="string">
            <text:p text:style-name="P48" loext:marker-style-name="T23"><text:span text:style-name="T23">0</text:span></text:p>
          </table:table-cell>
          <table:table-cell table:style-name="Таблица8.J81" office:value-type="string">
            <text:p text:style-name="P49"/>
          </table:table-cell>
        </table:table-row>
        <table:table-row table:style-name="Таблица8.79">
          <table:covered-table-cell table:style-name="Таблица8.A82"/>
          <table:table-cell table:style-name="Таблица8.B82" office:value-type="string">
            <text:p text:style-name="P19" loext:marker-style-name="T19"><text:span text:style-name="T22">Иные не запрещенные законодательством источники</text:span></text:p>
          </table:table-cell>
          <table:table-cell table:style-name="Таблица8.C82" office:value-type="string">
            <text:p text:style-name="P48" loext:marker-style-name="T23"><text:span text:style-name="T23">0</text:span></text:p>
          </table:table-cell>
          <table:table-cell table:style-name="Таблица8.D82" office:value-type="string">
            <text:p text:style-name="P48" loext:marker-style-name="T23"><text:span text:style-name="T23">0</text:span></text:p>
          </table:table-cell>
          <table:table-cell table:style-name="Таблица8.E82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2" office:value-type="string">
            <text:p text:style-name="P48" loext:marker-style-name="T23"><text:span text:style-name="T23">0</text:span></text:p>
          </table:table-cell>
          <table:table-cell table:style-name="Таблица8.H82" office:value-type="string">
            <text:p text:style-name="P48" loext:marker-style-name="T23"><text:span text:style-name="T23">0</text:span></text:p>
          </table:table-cell>
          <table:table-cell table:style-name="Таблица8.I82" office:value-type="string">
            <text:p text:style-name="P48" loext:marker-style-name="T23"><text:span text:style-name="T23">0</text:span></text:p>
          </table:table-cell>
          <table:table-cell table:style-name="Таблица8.J82" office:value-type="string">
            <text:p text:style-name="P49"/>
          </table:table-cell>
        </table:table-row>
        <table:table-row table:style-name="Таблица8.79">
          <table:covered-table-cell table:style-name="Таблица8.A83"/>
          <table:table-cell table:style-name="Таблица8.B83" office:value-type="string">
            <text:p text:style-name="P19" loext:marker-style-name="T19"><text:span text:style-name="T22">Федеральный бюджет</text:span></text:p>
          </table:table-cell>
          <table:table-cell table:style-name="Таблица8.C83" office:value-type="string">
            <text:p text:style-name="P48" loext:marker-style-name="T23"><text:span text:style-name="T23">0</text:span></text:p>
          </table:table-cell>
          <table:table-cell table:style-name="Таблица8.D83" office:value-type="string">
            <text:p text:style-name="P48" loext:marker-style-name="T23"><text:span text:style-name="T23">0</text:span></text:p>
          </table:table-cell>
          <table:table-cell table:style-name="Таблица8.E83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3" office:value-type="string">
            <text:p text:style-name="P48" loext:marker-style-name="T23"><text:span text:style-name="T23">0</text:span></text:p>
          </table:table-cell>
          <table:table-cell table:style-name="Таблица8.H83" office:value-type="string">
            <text:p text:style-name="P48" loext:marker-style-name="T23"><text:span text:style-name="T23">0</text:span></text:p>
          </table:table-cell>
          <table:table-cell table:style-name="Таблица8.I83" office:value-type="string">
            <text:p text:style-name="P48" loext:marker-style-name="T23"><text:span text:style-name="T23">0</text:span></text:p>
          </table:table-cell>
          <table:table-cell table:style-name="Таблица8.J83" office:value-type="string">
            <text:p text:style-name="P49"/>
          </table:table-cell>
        </table:table-row>
        <table:table-row table:style-name="Таблица8.79">
          <table:covered-table-cell table:style-name="Таблица8.A84"/>
          <table:table-cell table:style-name="Таблица8.B84" office:value-type="string">
            <text:p text:style-name="P19" loext:marker-style-name="T19"><text:span text:style-name="T22">Областной бюджет</text:span></text:p>
          </table:table-cell>
          <table:table-cell table:style-name="Таблица8.C84" office:value-type="string">
            <text:p text:style-name="P48" loext:marker-style-name="T23"><text:span text:style-name="T23">0</text:span></text:p>
          </table:table-cell>
          <table:table-cell table:style-name="Таблица8.D84" office:value-type="string">
            <text:p text:style-name="P48" loext:marker-style-name="T23"><text:span text:style-name="T23">0</text:span></text:p>
          </table:table-cell>
          <table:table-cell table:style-name="Таблица8.E84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4" office:value-type="string">
            <text:p text:style-name="P48" loext:marker-style-name="T23"><text:span text:style-name="T23">0</text:span></text:p>
          </table:table-cell>
          <table:table-cell table:style-name="Таблица8.H84" office:value-type="string">
            <text:p text:style-name="P48" loext:marker-style-name="T23"><text:span text:style-name="T23">0</text:span></text:p>
          </table:table-cell>
          <table:table-cell table:style-name="Таблица8.I84" office:value-type="string">
            <text:p text:style-name="P48" loext:marker-style-name="T23"><text:span text:style-name="T23">0</text:span></text:p>
          </table:table-cell>
          <table:table-cell table:style-name="Таблица8.J84" office:value-type="string">
            <text:p text:style-name="P49"/>
          </table:table-cell>
        </table:table-row>
        <table:table-row table:style-name="Таблица8.79">
          <table:covered-table-cell table:style-name="Таблица8.A85"/>
          <table:table-cell table:style-name="Таблица8.B85" office:value-type="string">
            <text:p text:style-name="P19" loext:marker-style-name="T19"><text:span text:style-name="T22">Средства бюджетов государственных внебюджетных фондов</text:span></text:p>
          </table:table-cell>
          <table:table-cell table:style-name="Таблица8.C85" office:value-type="string">
            <text:p text:style-name="P48" loext:marker-style-name="T23"><text:span text:style-name="T23">0</text:span></text:p>
          </table:table-cell>
          <table:table-cell table:style-name="Таблица8.D85" office:value-type="string">
            <text:p text:style-name="P48" loext:marker-style-name="T23"><text:span text:style-name="T23">0</text:span></text:p>
          </table:table-cell>
          <table:table-cell table:style-name="Таблица8.E85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5" office:value-type="string">
            <text:p text:style-name="P48" loext:marker-style-name="T23"><text:span text:style-name="T23">0</text:span></text:p>
          </table:table-cell>
          <table:table-cell table:style-name="Таблица8.H85" office:value-type="string">
            <text:p text:style-name="P48" loext:marker-style-name="T23"><text:span text:style-name="T23">0</text:span></text:p>
          </table:table-cell>
          <table:table-cell table:style-name="Таблица8.I85" office:value-type="string">
            <text:p text:style-name="P48" loext:marker-style-name="T23"><text:span text:style-name="T23">0</text:span></text:p>
          </table:table-cell>
          <table:table-cell table:style-name="Таблица8.J85" office:value-type="string">
            <text:p text:style-name="P49"/>
          </table:table-cell>
        </table:table-row>
        <table:table-row table:style-name="Таблица8.79">
          <table:covered-table-cell table:style-name="Таблица8.A86"/>
          <table:table-cell table:style-name="Таблица8.B86" office:value-type="string">
            <text:p text:style-name="P19" loext:marker-style-name="T19"><text:span text:style-name="T22">Средства юридических и физических лиц</text:span></text:p>
          </table:table-cell>
          <table:table-cell table:style-name="Таблица8.C86" office:value-type="string">
            <text:p text:style-name="P48" loext:marker-style-name="T23"><text:span text:style-name="T23">0</text:span></text:p>
          </table:table-cell>
          <table:table-cell table:style-name="Таблица8.D86" office:value-type="string">
            <text:p text:style-name="P48" loext:marker-style-name="T23"><text:span text:style-name="T23">0</text:span></text:p>
          </table:table-cell>
          <table:table-cell table:style-name="Таблица8.E86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6" office:value-type="string">
            <text:p text:style-name="P48" loext:marker-style-name="T23"><text:span text:style-name="T23">0</text:span></text:p>
          </table:table-cell>
          <table:table-cell table:style-name="Таблица8.H86" office:value-type="string">
            <text:p text:style-name="P48" loext:marker-style-name="T23"><text:span text:style-name="T23">0</text:span></text:p>
          </table:table-cell>
          <table:table-cell table:style-name="Таблица8.I86" office:value-type="string">
            <text:p text:style-name="P48" loext:marker-style-name="T23"><text:span text:style-name="T23">0</text:span></text:p>
          </table:table-cell>
          <table:table-cell table:style-name="Таблица8.J86" office:value-type="string">
            <text:p text:style-name="P49"/>
          </table:table-cell>
        </table:table-row>
        <table:table-row table:style-name="Таблица8.79">
          <table:table-cell table:style-name="Таблица8.A87" table:number-rows-spanned="7" office:value-type="string">
            <text:p text:style-name="P19" loext:marker-style-name="T23"><text:span text:style-name="T23">2.5. Поставка стальной трубы для строительства теплотрассы от котельной №6 г. Топки (за 2019 год)</text:span></text:p>
          </table:table-cell>
          <table:table-cell table:style-name="Таблица8.B87" office:value-type="string">
            <text:p text:style-name="P19" loext:marker-style-name="T19"><text:span text:style-name="T22">Всего</text:span></text:p>
          </table:table-cell>
          <table:table-cell table:style-name="Таблица8.C87" office:value-type="string">
            <text:p text:style-name="P48" loext:marker-style-name="T23"><text:span text:style-name="T21">0</text:span></text:p>
          </table:table-cell>
          <table:table-cell table:style-name="Таблица8.D87" office:value-type="string">
            <text:p text:style-name="P48" loext:marker-style-name="T23"><text:span text:style-name="T21">131,7</text:span></text:p>
          </table:table-cell>
          <table:table-cell table:style-name="Таблица8.E87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G87" office:value-type="string">
            <text:p text:style-name="P48" loext:marker-style-name="T21"><text:span text:style-name="T21">0</text:span></text:p>
          </table:table-cell>
          <table:table-cell table:style-name="Таблица8.H87" office:value-type="string">
            <text:p text:style-name="P48" loext:marker-style-name="T21"><text:span text:style-name="T21">0</text:span></text:p>
          </table:table-cell>
          <table:table-cell table:style-name="Таблица8.I87" office:value-type="string">
            <text:p text:style-name="P48" loext:marker-style-name="T21"><text:span text:style-name="T21">0</text:span></text:p>
          </table:table-cell>
          <table:table-cell table:style-name="Таблица8.J87" office:value-type="string">
            <text:p text:style-name="P49"/>
          </table:table-cell>
        </table:table-row>
        <table:table-row table:style-name="Таблица8.79">
          <table:covered-table-cell table:style-name="Таблица8.A88"/>
          <table:table-cell table:style-name="Таблица8.B88" office:value-type="string">
            <text:p text:style-name="P19" loext:marker-style-name="T19"><text:span text:style-name="T22">Местный бюджет</text:span></text:p>
          </table:table-cell>
          <table:table-cell table:style-name="Таблица8.C88" office:value-type="string">
            <text:p text:style-name="P48" loext:marker-style-name="T23"><text:span text:style-name="T23">0</text:span></text:p>
          </table:table-cell>
          <table:table-cell table:style-name="Таблица8.D88" office:value-type="string">
            <text:p text:style-name="P48" loext:marker-style-name="T23"><text:span text:style-name="T23">131,7</text:span></text:p>
          </table:table-cell>
          <table:table-cell table:style-name="Таблица8.E88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8" office:value-type="string">
            <text:p text:style-name="P48" loext:marker-style-name="T23"><text:span text:style-name="T23">0</text:span></text:p>
          </table:table-cell>
          <table:table-cell table:style-name="Таблица8.H88" office:value-type="string">
            <text:p text:style-name="P48" loext:marker-style-name="T23"><text:span text:style-name="T23">0</text:span></text:p>
          </table:table-cell>
          <table:table-cell table:style-name="Таблица8.I88" office:value-type="string">
            <text:p text:style-name="P48" loext:marker-style-name="T23"><text:span text:style-name="T23">0</text:span></text:p>
          </table:table-cell>
          <table:table-cell table:style-name="Таблица8.J88" office:value-type="string">
            <text:p text:style-name="P49"/>
          </table:table-cell>
        </table:table-row>
        <table:table-row table:style-name="Таблица8.79">
          <table:covered-table-cell table:style-name="Таблица8.A89"/>
          <table:table-cell table:style-name="Таблица8.B89" office:value-type="string">
            <text:p text:style-name="P19" loext:marker-style-name="T19"><text:span text:style-name="T22">Иные не запрещенные законодательством источники</text:span></text:p>
          </table:table-cell>
          <table:table-cell table:style-name="Таблица8.C89" office:value-type="string">
            <text:p text:style-name="P48" loext:marker-style-name="T23"><text:span text:style-name="T23">0</text:span></text:p>
          </table:table-cell>
          <table:table-cell table:style-name="Таблица8.D89" office:value-type="string">
            <text:p text:style-name="P48" loext:marker-style-name="T23"><text:span text:style-name="T23">0</text:span></text:p>
          </table:table-cell>
          <table:table-cell table:style-name="Таблица8.E89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89" office:value-type="string">
            <text:p text:style-name="P48" loext:marker-style-name="T23"><text:span text:style-name="T23">0</text:span></text:p>
          </table:table-cell>
          <table:table-cell table:style-name="Таблица8.H89" office:value-type="string">
            <text:p text:style-name="P48" loext:marker-style-name="T23"><text:span text:style-name="T23">0</text:span></text:p>
          </table:table-cell>
          <table:table-cell table:style-name="Таблица8.I89" office:value-type="string">
            <text:p text:style-name="P48" loext:marker-style-name="T23"><text:span text:style-name="T23">0</text:span></text:p>
          </table:table-cell>
          <table:table-cell table:style-name="Таблица8.J89" office:value-type="string">
            <text:p text:style-name="P49"/>
          </table:table-cell>
        </table:table-row>
        <table:table-row table:style-name="Таблица8.79">
          <table:covered-table-cell table:style-name="Таблица8.A90"/>
          <table:table-cell table:style-name="Таблица8.B90" office:value-type="string">
            <text:p text:style-name="P19" loext:marker-style-name="T19"><text:span text:style-name="T22">Федеральный бюджет</text:span></text:p>
          </table:table-cell>
          <table:table-cell table:style-name="Таблица8.C90" office:value-type="string">
            <text:p text:style-name="P48" loext:marker-style-name="T23"><text:span text:style-name="T23">0</text:span></text:p>
          </table:table-cell>
          <table:table-cell table:style-name="Таблица8.D90" office:value-type="string">
            <text:p text:style-name="P48" loext:marker-style-name="T23"><text:span text:style-name="T23">0</text:span></text:p>
          </table:table-cell>
          <table:table-cell table:style-name="Таблица8.E90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90" office:value-type="string">
            <text:p text:style-name="P48" loext:marker-style-name="T23"><text:span text:style-name="T23">0</text:span></text:p>
          </table:table-cell>
          <table:table-cell table:style-name="Таблица8.H90" office:value-type="string">
            <text:p text:style-name="P48" loext:marker-style-name="T23"><text:span text:style-name="T23">0</text:span></text:p>
          </table:table-cell>
          <table:table-cell table:style-name="Таблица8.I90" office:value-type="string">
            <text:p text:style-name="P48" loext:marker-style-name="T23"><text:span text:style-name="T23">0</text:span></text:p>
          </table:table-cell>
          <table:table-cell table:style-name="Таблица8.J90" office:value-type="string">
            <text:p text:style-name="P49"/>
          </table:table-cell>
        </table:table-row>
        <table:table-row table:style-name="Таблица8.79">
          <table:covered-table-cell table:style-name="Таблица8.A91"/>
          <table:table-cell table:style-name="Таблица8.B91" office:value-type="string">
            <text:p text:style-name="P19" loext:marker-style-name="T19"><text:span text:style-name="T22">Областной бюджет</text:span></text:p>
          </table:table-cell>
          <table:table-cell table:style-name="Таблица8.C91" office:value-type="string">
            <text:p text:style-name="P48" loext:marker-style-name="T23"><text:span text:style-name="T23">0</text:span></text:p>
          </table:table-cell>
          <table:table-cell table:style-name="Таблица8.D91" office:value-type="string">
            <text:p text:style-name="P48" loext:marker-style-name="T23"><text:span text:style-name="T23">0</text:span></text:p>
          </table:table-cell>
          <table:table-cell table:style-name="Таблица8.E9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91" office:value-type="string">
            <text:p text:style-name="P48" loext:marker-style-name="T23"><text:span text:style-name="T23">0</text:span></text:p>
          </table:table-cell>
          <table:table-cell table:style-name="Таблица8.H91" office:value-type="string">
            <text:p text:style-name="P48" loext:marker-style-name="T23"><text:span text:style-name="T23">0</text:span></text:p>
          </table:table-cell>
          <table:table-cell table:style-name="Таблица8.I91" office:value-type="string">
            <text:p text:style-name="P48" loext:marker-style-name="T23"><text:span text:style-name="T23">0</text:span></text:p>
          </table:table-cell>
          <table:table-cell table:style-name="Таблица8.J91" office:value-type="string">
            <text:p text:style-name="P49"/>
          </table:table-cell>
        </table:table-row>
        <table:table-row table:style-name="Таблица8.79">
          <table:covered-table-cell table:style-name="Таблица8.A92"/>
          <table:table-cell table:style-name="Таблица8.B92" office:value-type="string">
            <text:p text:style-name="P19" loext:marker-style-name="T19"><text:span text:style-name="T22">Средства бюджетов государственных внебюджетных фондов</text:span></text:p>
          </table:table-cell>
          <table:table-cell table:style-name="Таблица8.C92" office:value-type="string">
            <text:p text:style-name="P48" loext:marker-style-name="T23"><text:span text:style-name="T23">0</text:span></text:p>
          </table:table-cell>
          <table:table-cell table:style-name="Таблица8.D92" office:value-type="string">
            <text:p text:style-name="P48" loext:marker-style-name="T23"><text:span text:style-name="T23">0</text:span></text:p>
          </table:table-cell>
          <table:table-cell table:style-name="Таблица8.E92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92" office:value-type="string">
            <text:p text:style-name="P48" loext:marker-style-name="T23"><text:span text:style-name="T23">0</text:span></text:p>
          </table:table-cell>
          <table:table-cell table:style-name="Таблица8.H92" office:value-type="string">
            <text:p text:style-name="P48" loext:marker-style-name="T23"><text:span text:style-name="T23">0</text:span></text:p>
          </table:table-cell>
          <table:table-cell table:style-name="Таблица8.I92" office:value-type="string">
            <text:p text:style-name="P48" loext:marker-style-name="T23"><text:span text:style-name="T23">0</text:span></text:p>
          </table:table-cell>
          <table:table-cell table:style-name="Таблица8.J92" office:value-type="string">
            <text:p text:style-name="P49"/>
          </table:table-cell>
        </table:table-row>
        <table:table-row table:style-name="Таблица8.79">
          <table:covered-table-cell table:style-name="Таблица8.A93"/>
          <table:table-cell table:style-name="Таблица8.B93" office:value-type="string">
            <text:p text:style-name="P19" loext:marker-style-name="T19"><text:span text:style-name="T22">Средства юридических и физических лиц</text:span></text:p>
          </table:table-cell>
          <table:table-cell table:style-name="Таблица8.C93" office:value-type="string">
            <text:p text:style-name="P48" loext:marker-style-name="T23"><text:span text:style-name="T23">0</text:span></text:p>
          </table:table-cell>
          <table:table-cell table:style-name="Таблица8.D93" office:value-type="string">
            <text:p text:style-name="P48" loext:marker-style-name="T23"><text:span text:style-name="T23">0</text:span></text:p>
          </table:table-cell>
          <table:table-cell table:style-name="Таблица8.E93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G93" office:value-type="string">
            <text:p text:style-name="P48" loext:marker-style-name="T23"><text:span text:style-name="T23">0</text:span></text:p>
          </table:table-cell>
          <table:table-cell table:style-name="Таблица8.H93" office:value-type="string">
            <text:p text:style-name="P48" loext:marker-style-name="T23"><text:span text:style-name="T23">0</text:span></text:p>
          </table:table-cell>
          <table:table-cell table:style-name="Таблица8.I93" office:value-type="string">
            <text:p text:style-name="P48" loext:marker-style-name="T23"><text:span text:style-name="T23">0</text:span></text:p>
          </table:table-cell>
          <table:table-cell table:style-name="Таблица8.J93" office:value-type="string">
            <text:p text:style-name="P49"/>
          </table:table-cell>
        </table:table-row>
        <table:table-row table:style-name="Таблица8.79">
          <table:table-cell table:style-name="Таблица8.A94" table:number-rows-spanned="7" office:value-type="string">
            <text:p text:style-name="P19" loext:marker-style-name="T23"><text:span text:style-name="T28">2</text:span><text:span text:style-name="T23">.6. Подготовка к зиме</text:span></text:p>
          </table:table-cell>
          <table:table-cell table:style-name="Таблица8.B94" office:value-type="string">
            <text:p text:style-name="P19" loext:marker-style-name="T22"><text:span text:style-name="T22">Всего</text:span></text:p>
          </table:table-cell>
          <table:table-cell table:style-name="Таблица8.C94" office:value-type="string">
            <text:p text:style-name="P48" loext:marker-style-name="T23"><text:span text:style-name="T21">0</text:span></text:p>
          </table:table-cell>
          <table:table-cell table:style-name="Таблица8.D94" office:value-type="string">
            <text:p text:style-name="P48" loext:marker-style-name="T23"><text:span text:style-name="T21">0</text:span></text:p>
          </table:table-cell>
          <table:table-cell table:style-name="Таблица8.E94" office:value-type="string">
            <text:p text:style-name="P48" loext:marker-style-name="T23"><text:span text:style-name="T21">16 203,5</text:span></text:p>
          </table:table-cell>
          <table:table-cell table:style-name="Таблица8.F94" office:value-type="string">
            <text:p text:style-name="P48" loext:marker-style-name="T21"><text:span text:style-name="T21">630,8</text:span></text:p>
          </table:table-cell>
          <table:table-cell table:style-name="Таблица8.G94" office:value-type="string">
            <text:p text:style-name="P48" loext:marker-style-name="T23"><text:span text:style-name="T21">14 423,2</text:span></text:p>
          </table:table-cell>
          <table:table-cell table:style-name="Таблица8.H94" office:value-type="string">
            <text:p text:style-name="P48" loext:marker-style-name="T21"><text:span text:style-name="T21">0</text:span></text:p>
          </table:table-cell>
          <table:table-cell table:style-name="Таблица8.I94" office:value-type="string">
            <text:p text:style-name="P48" loext:marker-style-name="T21"><text:span text:style-name="T21">0</text:span></text:p>
          </table:table-cell>
          <table:table-cell table:style-name="Таблица8.J94" office:value-type="string">
            <text:p text:style-name="P49"/>
          </table:table-cell>
        </table:table-row>
        <table:table-row table:style-name="Таблица8.79">
          <table:covered-table-cell table:style-name="Таблица8.A95"/>
          <table:table-cell table:style-name="Таблица8.B95" office:value-type="string">
            <text:p text:style-name="P19" loext:marker-style-name="T22"><text:span text:style-name="T22">Местный бюджет</text:span></text:p>
          </table:table-cell>
          <table:table-cell table:style-name="Таблица8.C95" office:value-type="string">
            <text:p text:style-name="P48" loext:marker-style-name="T23"><text:span text:style-name="T23">0</text:span></text:p>
          </table:table-cell>
          <table:table-cell table:style-name="Таблица8.D95" office:value-type="string">
            <text:p text:style-name="P48" loext:marker-style-name="T23"><text:span text:style-name="T23">0</text:span></text:p>
          </table:table-cell>
          <table:table-cell table:style-name="Таблица8.E95" office:value-type="string">
            <text:p text:style-name="P48" loext:marker-style-name="T23"><text:span text:style-name="T23">16 203,5</text:span></text:p>
          </table:table-cell>
          <table:table-cell table:style-name="Таблица8.F95" office:value-type="string">
            <text:p text:style-name="P48" loext:marker-style-name="T23"><text:span text:style-name="T23">630,8</text:span></text:p>
          </table:table-cell>
          <table:table-cell table:style-name="Таблица8.G95" office:value-type="string">
            <text:p text:style-name="P48" loext:marker-style-name="T23"><text:span text:style-name="T23">14 423,2</text:span></text:p>
          </table:table-cell>
          <table:table-cell table:style-name="Таблица8.H95" office:value-type="string">
            <text:p text:style-name="P48" loext:marker-style-name="T23"><text:span text:style-name="T23">0</text:span></text:p>
          </table:table-cell>
          <table:table-cell table:style-name="Таблица8.I95" office:value-type="string">
            <text:p text:style-name="P48" loext:marker-style-name="T23"><text:span text:style-name="T23">0</text:span></text:p>
          </table:table-cell>
          <table:table-cell table:style-name="Таблица8.J95" office:value-type="string">
            <text:p text:style-name="P49"/>
          </table:table-cell>
        </table:table-row>
        <table:table-row table:style-name="Таблица8.79">
          <table:covered-table-cell table:style-name="Таблица8.A96"/>
          <table:table-cell table:style-name="Таблица8.B96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96" office:value-type="string">
            <text:p text:style-name="P48" loext:marker-style-name="T23"><text:span text:style-name="T23">0</text:span></text:p>
          </table:table-cell>
          <table:table-cell table:style-name="Таблица8.D96" office:value-type="string">
            <text:p text:style-name="P48" loext:marker-style-name="T23"><text:span text:style-name="T23">0</text:span></text:p>
          </table:table-cell>
          <table:table-cell table:style-name="Таблица8.E96" office:value-type="string">
            <text:p text:style-name="P48" loext:marker-style-name="T23"><text:span text:style-name="T23">0</text:span></text:p>
          </table:table-cell>
          <table:table-cell table:style-name="Таблица8.F96" office:value-type="string">
            <text:p text:style-name="P48" loext:marker-style-name="T23"><text:span text:style-name="T23">0</text:span></text:p>
          </table:table-cell>
          <table:table-cell table:style-name="Таблица8.G96" office:value-type="string">
            <text:p text:style-name="P48" loext:marker-style-name="T23"><text:span text:style-name="T23">0</text:span></text:p>
          </table:table-cell>
          <table:table-cell table:style-name="Таблица8.H96" office:value-type="string">
            <text:p text:style-name="P48" loext:marker-style-name="T23"><text:span text:style-name="T23">0</text:span></text:p>
          </table:table-cell>
          <table:table-cell table:style-name="Таблица8.I96" office:value-type="string">
            <text:p text:style-name="P48" loext:marker-style-name="T23"><text:span text:style-name="T23">0</text:span></text:p>
          </table:table-cell>
          <table:table-cell table:style-name="Таблица8.J96" office:value-type="string">
            <text:p text:style-name="P49"/>
          </table:table-cell>
        </table:table-row>
        <table:table-row table:style-name="Таблица8.79">
          <table:covered-table-cell table:style-name="Таблица8.A97"/>
          <table:table-cell table:style-name="Таблица8.B97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97" office:value-type="string">
            <text:p text:style-name="P48" loext:marker-style-name="T23"><text:span text:style-name="T23">0</text:span></text:p>
          </table:table-cell>
          <table:table-cell table:style-name="Таблица8.D97" office:value-type="string">
            <text:p text:style-name="P48" loext:marker-style-name="T23"><text:span text:style-name="T23">0</text:span></text:p>
          </table:table-cell>
          <table:table-cell table:style-name="Таблица8.E97" office:value-type="string">
            <text:p text:style-name="P48" loext:marker-style-name="T23"><text:span text:style-name="T23">0</text:span></text:p>
          </table:table-cell>
          <table:table-cell table:style-name="Таблица8.F97" office:value-type="string">
            <text:p text:style-name="P48" loext:marker-style-name="T23"><text:span text:style-name="T23">0</text:span></text:p>
          </table:table-cell>
          <table:table-cell table:style-name="Таблица8.G97" office:value-type="string">
            <text:p text:style-name="P48" loext:marker-style-name="T23"><text:span text:style-name="T23">0</text:span></text:p>
          </table:table-cell>
          <table:table-cell table:style-name="Таблица8.H97" office:value-type="string">
            <text:p text:style-name="P48" loext:marker-style-name="T23"><text:span text:style-name="T23">0</text:span></text:p>
          </table:table-cell>
          <table:table-cell table:style-name="Таблица8.I97" office:value-type="string">
            <text:p text:style-name="P48" loext:marker-style-name="T23"><text:span text:style-name="T23">0</text:span></text:p>
          </table:table-cell>
          <table:table-cell table:style-name="Таблица8.J97" office:value-type="string">
            <text:p text:style-name="P49"/>
          </table:table-cell>
        </table:table-row>
        <table:table-row table:style-name="Таблица8.79">
          <table:covered-table-cell table:style-name="Таблица8.A98"/>
          <table:table-cell table:style-name="Таблица8.B98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98" office:value-type="string">
            <text:p text:style-name="P48" loext:marker-style-name="T23"><text:span text:style-name="T23">0</text:span></text:p>
          </table:table-cell>
          <table:table-cell table:style-name="Таблица8.D98" office:value-type="string">
            <text:p text:style-name="P48" loext:marker-style-name="T23"><text:span text:style-name="T23">0</text:span></text:p>
          </table:table-cell>
          <table:table-cell table:style-name="Таблица8.E98" office:value-type="string">
            <text:p text:style-name="P48" loext:marker-style-name="T23"><text:span text:style-name="T23">0</text:span></text:p>
          </table:table-cell>
          <table:table-cell table:style-name="Таблица8.F98" office:value-type="string">
            <text:p text:style-name="P48" loext:marker-style-name="T23"><text:span text:style-name="T23">0</text:span></text:p>
          </table:table-cell>
          <table:table-cell table:style-name="Таблица8.G98" office:value-type="string">
            <text:p text:style-name="P48" loext:marker-style-name="T23"><text:span text:style-name="T23">0</text:span></text:p>
          </table:table-cell>
          <table:table-cell table:style-name="Таблица8.H98" office:value-type="string">
            <text:p text:style-name="P48" loext:marker-style-name="T23"><text:span text:style-name="T23">0</text:span></text:p>
          </table:table-cell>
          <table:table-cell table:style-name="Таблица8.I98" office:value-type="string">
            <text:p text:style-name="P48" loext:marker-style-name="T23"><text:span text:style-name="T23">0</text:span></text:p>
          </table:table-cell>
          <table:table-cell table:style-name="Таблица8.J98" office:value-type="string">
            <text:p text:style-name="P49"/>
          </table:table-cell>
        </table:table-row>
        <table:table-row table:style-name="Таблица8.79">
          <table:covered-table-cell table:style-name="Таблица8.A99"/>
          <table:table-cell table:style-name="Таблица8.B99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99" office:value-type="string">
            <text:p text:style-name="P48" loext:marker-style-name="T23"><text:span text:style-name="T23">0</text:span></text:p>
          </table:table-cell>
          <table:table-cell table:style-name="Таблица8.D99" office:value-type="string">
            <text:p text:style-name="P48" loext:marker-style-name="T23"><text:span text:style-name="T23">0</text:span></text:p>
          </table:table-cell>
          <table:table-cell table:style-name="Таблица8.E99" office:value-type="string">
            <text:p text:style-name="P48" loext:marker-style-name="T23"><text:span text:style-name="T23">0</text:span></text:p>
          </table:table-cell>
          <table:table-cell table:style-name="Таблица8.F99" office:value-type="string">
            <text:p text:style-name="P48" loext:marker-style-name="T23"><text:span text:style-name="T23">0</text:span></text:p>
          </table:table-cell>
          <table:table-cell table:style-name="Таблица8.G99" office:value-type="string">
            <text:p text:style-name="P48" loext:marker-style-name="T23"><text:span text:style-name="T23">0</text:span></text:p>
          </table:table-cell>
          <table:table-cell table:style-name="Таблица8.H99" office:value-type="string">
            <text:p text:style-name="P48" loext:marker-style-name="T23"><text:span text:style-name="T23">0</text:span></text:p>
          </table:table-cell>
          <table:table-cell table:style-name="Таблица8.I99" office:value-type="string">
            <text:p text:style-name="P48" loext:marker-style-name="T23"><text:span text:style-name="T23">0</text:span></text:p>
          </table:table-cell>
          <table:table-cell table:style-name="Таблица8.J99" office:value-type="string">
            <text:p text:style-name="P49"/>
          </table:table-cell>
        </table:table-row>
        <table:table-row table:style-name="Таблица8.79">
          <table:covered-table-cell table:style-name="Таблица8.A100"/>
          <table:table-cell table:style-name="Таблица8.B100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100" office:value-type="string">
            <text:p text:style-name="P48" loext:marker-style-name="T23"><text:span text:style-name="T23">0</text:span></text:p>
          </table:table-cell>
          <table:table-cell table:style-name="Таблица8.D100" office:value-type="string">
            <text:p text:style-name="P48" loext:marker-style-name="T23"><text:span text:style-name="T23">0</text:span></text:p>
          </table:table-cell>
          <table:table-cell table:style-name="Таблица8.E100" office:value-type="string">
            <text:p text:style-name="P48" loext:marker-style-name="T23"><text:span text:style-name="T23">0</text:span></text:p>
          </table:table-cell>
          <table:table-cell table:style-name="Таблица8.F100" office:value-type="string">
            <text:p text:style-name="P48" loext:marker-style-name="T23"><text:span text:style-name="T23">0</text:span></text:p>
          </table:table-cell>
          <table:table-cell table:style-name="Таблица8.G100" office:value-type="string">
            <text:p text:style-name="P48" loext:marker-style-name="T23"><text:span text:style-name="T23">0</text:span></text:p>
          </table:table-cell>
          <table:table-cell table:style-name="Таблица8.H100" office:value-type="string">
            <text:p text:style-name="P48" loext:marker-style-name="T23"><text:span text:style-name="T23">0</text:span></text:p>
          </table:table-cell>
          <table:table-cell table:style-name="Таблица8.I100" office:value-type="string">
            <text:p text:style-name="P48" loext:marker-style-name="T23"><text:span text:style-name="T23">0</text:span></text:p>
          </table:table-cell>
          <table:table-cell table:style-name="Таблица8.J100" office:value-type="string">
            <text:p text:style-name="P49"/>
          </table:table-cell>
        </table:table-row>
        <text:soft-page-break/>
        <table:table-row table:style-name="Таблица8.79">
          <table:table-cell table:style-name="Таблица8.A101" table:number-rows-spanned="7" office:value-type="string">
            <text:p text:style-name="P19" loext:marker-style-name="T23"><text:span text:style-name="T23">2.6.1. Субсидии юридическим лицам (кроме некоммерческих организаций), индивидуальным предпринимателям, физическим лицам - производителям товаров, работ, услуг</text:span></text:p>
          </table:table-cell>
          <table:table-cell table:style-name="Таблица8.B101" office:value-type="string">
            <text:p text:style-name="P19" loext:marker-style-name="T22"><text:span text:style-name="T22">Всего</text:span></text:p>
          </table:table-cell>
          <table:table-cell table:style-name="Таблица8.C101" office:value-type="string">
            <text:p text:style-name="P48" loext:marker-style-name="T23"><text:span text:style-name="T21">0</text:span></text:p>
          </table:table-cell>
          <table:table-cell table:style-name="Таблица8.D101" office:value-type="string">
            <text:p text:style-name="P48" loext:marker-style-name="T23"><text:span text:style-name="T21">0</text:span></text:p>
          </table:table-cell>
          <table:table-cell table:style-name="Таблица8.E101" office:value-type="string">
            <text:p text:style-name="P48" loext:marker-style-name="T23"><text:span text:style-name="T21">11 503,5</text:span></text:p>
          </table:table-cell>
          <table:table-cell table:style-name="Таблица8.F101" office:value-type="string">
            <text:p text:style-name="P48" loext:marker-style-name="T23"><text:span text:style-name="T21">0</text:span></text:p>
          </table:table-cell>
          <table:table-cell table:style-name="Таблица8.G101" office:value-type="string">
            <text:p text:style-name="P48" loext:marker-style-name="T23"><text:span text:style-name="T21">0</text:span></text:p>
          </table:table-cell>
          <table:table-cell table:style-name="Таблица8.H101" office:value-type="string">
            <text:p text:style-name="P48" loext:marker-style-name="T23"><text:span text:style-name="T21">0</text:span></text:p>
          </table:table-cell>
          <table:table-cell table:style-name="Таблица8.I101" office:value-type="string">
            <text:p text:style-name="P48" loext:marker-style-name="T21"><text:span text:style-name="T21">0</text:span></text:p>
          </table:table-cell>
          <table:table-cell table:style-name="Таблица8.J101" office:value-type="string">
            <text:p text:style-name="P49"/>
          </table:table-cell>
        </table:table-row>
        <table:table-row table:style-name="Таблица8.79">
          <table:covered-table-cell table:style-name="Таблица8.A102"/>
          <table:table-cell table:style-name="Таблица8.B102" office:value-type="string">
            <text:p text:style-name="P19" loext:marker-style-name="T22"><text:span text:style-name="T22">Местный бюджет</text:span></text:p>
          </table:table-cell>
          <table:table-cell table:style-name="Таблица8.C102" office:value-type="string">
            <text:p text:style-name="P48" loext:marker-style-name="T23"><text:span text:style-name="T23">0</text:span></text:p>
          </table:table-cell>
          <table:table-cell table:style-name="Таблица8.D102" office:value-type="string">
            <text:p text:style-name="P48" loext:marker-style-name="T23"><text:span text:style-name="T23">0</text:span></text:p>
          </table:table-cell>
          <table:table-cell table:style-name="Таблица8.E102" office:value-type="string">
            <text:p text:style-name="P48" loext:marker-style-name="T23"><text:span text:style-name="T23">11 503,5</text:span></text:p>
          </table:table-cell>
          <table:table-cell table:style-name="Таблица8.F102" office:value-type="string">
            <text:p text:style-name="P48" loext:marker-style-name="T23"><text:span text:style-name="T23">0</text:span></text:p>
          </table:table-cell>
          <table:table-cell table:style-name="Таблица8.G102" office:value-type="string">
            <text:p text:style-name="P48" loext:marker-style-name="T23"><text:span text:style-name="T23">0</text:span></text:p>
          </table:table-cell>
          <table:table-cell table:style-name="Таблица8.H102" office:value-type="string">
            <text:p text:style-name="P48" loext:marker-style-name="T23"><text:span text:style-name="T23">0</text:span></text:p>
          </table:table-cell>
          <table:table-cell table:style-name="Таблица8.I102" office:value-type="string">
            <text:p text:style-name="P48" loext:marker-style-name="T23"><text:span text:style-name="T23">0</text:span></text:p>
          </table:table-cell>
          <table:table-cell table:style-name="Таблица8.J102" office:value-type="string">
            <text:p text:style-name="P49"/>
          </table:table-cell>
        </table:table-row>
        <table:table-row table:style-name="Таблица8.79">
          <table:covered-table-cell table:style-name="Таблица8.A103"/>
          <table:table-cell table:style-name="Таблица8.B103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103" office:value-type="string">
            <text:p text:style-name="P48" loext:marker-style-name="T23"><text:span text:style-name="T23">0</text:span></text:p>
          </table:table-cell>
          <table:table-cell table:style-name="Таблица8.D103" office:value-type="string">
            <text:p text:style-name="P48" loext:marker-style-name="T23"><text:span text:style-name="T23">0</text:span></text:p>
          </table:table-cell>
          <table:table-cell table:style-name="Таблица8.E103" office:value-type="string">
            <text:p text:style-name="P48" loext:marker-style-name="T23"><text:span text:style-name="T23">0</text:span></text:p>
          </table:table-cell>
          <table:table-cell table:style-name="Таблица8.F103" office:value-type="string">
            <text:p text:style-name="P48" loext:marker-style-name="T23"><text:span text:style-name="T23">0</text:span></text:p>
          </table:table-cell>
          <table:table-cell table:style-name="Таблица8.G103" office:value-type="string">
            <text:p text:style-name="P48" loext:marker-style-name="T23"><text:span text:style-name="T23">0</text:span></text:p>
          </table:table-cell>
          <table:table-cell table:style-name="Таблица8.H103" office:value-type="string">
            <text:p text:style-name="P48" loext:marker-style-name="T23"><text:span text:style-name="T23">0</text:span></text:p>
          </table:table-cell>
          <table:table-cell table:style-name="Таблица8.I103" office:value-type="string">
            <text:p text:style-name="P48" loext:marker-style-name="T23"><text:span text:style-name="T23">0</text:span></text:p>
          </table:table-cell>
          <table:table-cell table:style-name="Таблица8.J103" office:value-type="string">
            <text:p text:style-name="P49"/>
          </table:table-cell>
        </table:table-row>
        <table:table-row table:style-name="Таблица8.79">
          <table:covered-table-cell table:style-name="Таблица8.A104"/>
          <table:table-cell table:style-name="Таблица8.B104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104" office:value-type="string">
            <text:p text:style-name="P48" loext:marker-style-name="T23"><text:span text:style-name="T23">0</text:span></text:p>
          </table:table-cell>
          <table:table-cell table:style-name="Таблица8.D104" office:value-type="string">
            <text:p text:style-name="P48" loext:marker-style-name="T23"><text:span text:style-name="T23">0</text:span></text:p>
          </table:table-cell>
          <table:table-cell table:style-name="Таблица8.E104" office:value-type="string">
            <text:p text:style-name="P48" loext:marker-style-name="T23"><text:span text:style-name="T23">0</text:span></text:p>
          </table:table-cell>
          <table:table-cell table:style-name="Таблица8.F104" office:value-type="string">
            <text:p text:style-name="P48" loext:marker-style-name="T23"><text:span text:style-name="T23">0</text:span></text:p>
          </table:table-cell>
          <table:table-cell table:style-name="Таблица8.G104" office:value-type="string">
            <text:p text:style-name="P48" loext:marker-style-name="T23"><text:span text:style-name="T23">0</text:span></text:p>
          </table:table-cell>
          <table:table-cell table:style-name="Таблица8.H104" office:value-type="string">
            <text:p text:style-name="P48" loext:marker-style-name="T23"><text:span text:style-name="T23">0</text:span></text:p>
          </table:table-cell>
          <table:table-cell table:style-name="Таблица8.I104" office:value-type="string">
            <text:p text:style-name="P48" loext:marker-style-name="T23"><text:span text:style-name="T23">0</text:span></text:p>
          </table:table-cell>
          <table:table-cell table:style-name="Таблица8.J104" office:value-type="string">
            <text:p text:style-name="P49"/>
          </table:table-cell>
        </table:table-row>
        <table:table-row table:style-name="Таблица8.79">
          <table:covered-table-cell table:style-name="Таблица8.A105"/>
          <table:table-cell table:style-name="Таблица8.B105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105" office:value-type="string">
            <text:p text:style-name="P48" loext:marker-style-name="T23"><text:span text:style-name="T23">0</text:span></text:p>
          </table:table-cell>
          <table:table-cell table:style-name="Таблица8.D105" office:value-type="string">
            <text:p text:style-name="P48" loext:marker-style-name="T23"><text:span text:style-name="T23">0</text:span></text:p>
          </table:table-cell>
          <table:table-cell table:style-name="Таблица8.E105" office:value-type="string">
            <text:p text:style-name="P48" loext:marker-style-name="T23"><text:span text:style-name="T23">0</text:span></text:p>
          </table:table-cell>
          <table:table-cell table:style-name="Таблица8.F105" office:value-type="string">
            <text:p text:style-name="P48" loext:marker-style-name="T23"><text:span text:style-name="T23">0</text:span></text:p>
          </table:table-cell>
          <table:table-cell table:style-name="Таблица8.G105" office:value-type="string">
            <text:p text:style-name="P48" loext:marker-style-name="T23"><text:span text:style-name="T23">0</text:span></text:p>
          </table:table-cell>
          <table:table-cell table:style-name="Таблица8.H105" office:value-type="string">
            <text:p text:style-name="P48" loext:marker-style-name="T23"><text:span text:style-name="T23">0</text:span></text:p>
          </table:table-cell>
          <table:table-cell table:style-name="Таблица8.I105" office:value-type="string">
            <text:p text:style-name="P48" loext:marker-style-name="T23"><text:span text:style-name="T23">0</text:span></text:p>
          </table:table-cell>
          <table:table-cell table:style-name="Таблица8.J105" office:value-type="string">
            <text:p text:style-name="P49"/>
          </table:table-cell>
        </table:table-row>
        <table:table-row table:style-name="Таблица8.79">
          <table:covered-table-cell table:style-name="Таблица8.A106"/>
          <table:table-cell table:style-name="Таблица8.B106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106" office:value-type="string">
            <text:p text:style-name="P48" loext:marker-style-name="T23"><text:span text:style-name="T23">0</text:span></text:p>
          </table:table-cell>
          <table:table-cell table:style-name="Таблица8.D106" office:value-type="string">
            <text:p text:style-name="P48" loext:marker-style-name="T23"><text:span text:style-name="T23">0</text:span></text:p>
          </table:table-cell>
          <table:table-cell table:style-name="Таблица8.E106" office:value-type="string">
            <text:p text:style-name="P48" loext:marker-style-name="T23"><text:span text:style-name="T23">0</text:span></text:p>
          </table:table-cell>
          <table:table-cell table:style-name="Таблица8.F106" office:value-type="string">
            <text:p text:style-name="P48" loext:marker-style-name="T23"><text:span text:style-name="T23">0</text:span></text:p>
          </table:table-cell>
          <table:table-cell table:style-name="Таблица8.G106" office:value-type="string">
            <text:p text:style-name="P48" loext:marker-style-name="T23"><text:span text:style-name="T23">0</text:span></text:p>
          </table:table-cell>
          <table:table-cell table:style-name="Таблица8.H106" office:value-type="string">
            <text:p text:style-name="P48" loext:marker-style-name="T23"><text:span text:style-name="T23">0</text:span></text:p>
          </table:table-cell>
          <table:table-cell table:style-name="Таблица8.I106" office:value-type="string">
            <text:p text:style-name="P48" loext:marker-style-name="T23"><text:span text:style-name="T23">0</text:span></text:p>
          </table:table-cell>
          <table:table-cell table:style-name="Таблица8.J106" office:value-type="string">
            <text:p text:style-name="P49"/>
          </table:table-cell>
        </table:table-row>
        <table:table-row table:style-name="Таблица8.79">
          <table:covered-table-cell table:style-name="Таблица8.A107"/>
          <table:table-cell table:style-name="Таблица8.B107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107" office:value-type="string">
            <text:p text:style-name="P48" loext:marker-style-name="T23"><text:span text:style-name="T23">0</text:span></text:p>
          </table:table-cell>
          <table:table-cell table:style-name="Таблица8.D107" office:value-type="string">
            <text:p text:style-name="P48" loext:marker-style-name="T23"><text:span text:style-name="T23">0</text:span></text:p>
          </table:table-cell>
          <table:table-cell table:style-name="Таблица8.E107" office:value-type="string">
            <text:p text:style-name="P48" loext:marker-style-name="T23"><text:span text:style-name="T23">0</text:span></text:p>
          </table:table-cell>
          <table:table-cell table:style-name="Таблица8.F107" office:value-type="string">
            <text:p text:style-name="P48" loext:marker-style-name="T23"><text:span text:style-name="T23">0</text:span></text:p>
          </table:table-cell>
          <table:table-cell table:style-name="Таблица8.G107" office:value-type="string">
            <text:p text:style-name="P48" loext:marker-style-name="T23"><text:span text:style-name="T23">0</text:span></text:p>
          </table:table-cell>
          <table:table-cell table:style-name="Таблица8.H107" office:value-type="string">
            <text:p text:style-name="P48" loext:marker-style-name="T23"><text:span text:style-name="T23">0</text:span></text:p>
          </table:table-cell>
          <table:table-cell table:style-name="Таблица8.I107" office:value-type="string">
            <text:p text:style-name="P48" loext:marker-style-name="T23"><text:span text:style-name="T23">0</text:span></text:p>
          </table:table-cell>
          <table:table-cell table:style-name="Таблица8.J107" office:value-type="string">
            <text:p text:style-name="P49"/>
          </table:table-cell>
        </table:table-row>
        <table:table-row table:style-name="Таблица8.79">
          <table:table-cell table:style-name="Таблица8.A108" table:number-rows-spanned="7" office:value-type="string">
            <text:p text:style-name="P19" loext:marker-style-name="T23"><text:span text:style-name="T23">2.6.2. Разработка ПСД для строительства тепловой сети от котельной №6 г. Топки</text:span></text:p>
          </table:table-cell>
          <table:table-cell table:style-name="Таблица8.B108" office:value-type="string">
            <text:p text:style-name="P19" loext:marker-style-name="T22"><text:span text:style-name="T22">Всего</text:span></text:p>
          </table:table-cell>
          <table:table-cell table:style-name="Таблица8.C108" office:value-type="string">
            <text:p text:style-name="P48" loext:marker-style-name="T23"><text:span text:style-name="T21">0</text:span></text:p>
          </table:table-cell>
          <table:table-cell table:style-name="Таблица8.D108" office:value-type="string">
            <text:p text:style-name="P48" loext:marker-style-name="T23"><text:span text:style-name="T21">0</text:span></text:p>
          </table:table-cell>
          <table:table-cell table:style-name="Таблица8.E108" office:value-type="string">
            <text:p text:style-name="P48" loext:marker-style-name="T23"><text:span text:style-name="T21">4 700,0</text:span></text:p>
          </table:table-cell>
          <table:table-cell table:style-name="Таблица8.F108" office:value-type="string">
            <text:p text:style-name="P48" loext:marker-style-name="T23"><text:span text:style-name="T21">0</text:span></text:p>
          </table:table-cell>
          <table:table-cell table:style-name="Таблица8.G108" office:value-type="string">
            <text:p text:style-name="P48" loext:marker-style-name="T23"><text:span text:style-name="T21">0</text:span></text:p>
          </table:table-cell>
          <table:table-cell table:style-name="Таблица8.H108" office:value-type="string">
            <text:p text:style-name="P48" loext:marker-style-name="T23"><text:span text:style-name="T21">0</text:span></text:p>
          </table:table-cell>
          <table:table-cell table:style-name="Таблица8.I108" office:value-type="string">
            <text:p text:style-name="P48" loext:marker-style-name="T21"><text:span text:style-name="T21">0</text:span></text:p>
          </table:table-cell>
          <table:table-cell table:style-name="Таблица8.J108" office:value-type="string">
            <text:p text:style-name="P49"/>
          </table:table-cell>
        </table:table-row>
        <table:table-row table:style-name="Таблица8.79">
          <table:covered-table-cell table:style-name="Таблица8.A109"/>
          <table:table-cell table:style-name="Таблица8.B109" office:value-type="string">
            <text:p text:style-name="P19" loext:marker-style-name="T22"><text:span text:style-name="T22">Местный бюджет</text:span></text:p>
          </table:table-cell>
          <table:table-cell table:style-name="Таблица8.C109" office:value-type="string">
            <text:p text:style-name="P48" loext:marker-style-name="T23"><text:span text:style-name="T23">0</text:span></text:p>
          </table:table-cell>
          <table:table-cell table:style-name="Таблица8.D109" office:value-type="string">
            <text:p text:style-name="P48" loext:marker-style-name="T23"><text:span text:style-name="T23">0</text:span></text:p>
          </table:table-cell>
          <table:table-cell table:style-name="Таблица8.E109" office:value-type="string">
            <text:p text:style-name="P48" loext:marker-style-name="T23"><text:span text:style-name="T23">4 700,0</text:span></text:p>
          </table:table-cell>
          <table:table-cell table:style-name="Таблица8.F109" office:value-type="string">
            <text:p text:style-name="P48" loext:marker-style-name="T23"><text:span text:style-name="T23">0</text:span></text:p>
          </table:table-cell>
          <table:table-cell table:style-name="Таблица8.G109" office:value-type="string">
            <text:p text:style-name="P48" loext:marker-style-name="T23"><text:span text:style-name="T23">0</text:span></text:p>
          </table:table-cell>
          <table:table-cell table:style-name="Таблица8.H109" office:value-type="string">
            <text:p text:style-name="P48" loext:marker-style-name="T23"><text:span text:style-name="T23">0</text:span></text:p>
          </table:table-cell>
          <table:table-cell table:style-name="Таблица8.I109" office:value-type="string">
            <text:p text:style-name="P48" loext:marker-style-name="T23"><text:span text:style-name="T23">0</text:span></text:p>
          </table:table-cell>
          <table:table-cell table:style-name="Таблица8.J109" office:value-type="string">
            <text:p text:style-name="P49"/>
          </table:table-cell>
        </table:table-row>
        <table:table-row table:style-name="Таблица8.79">
          <table:covered-table-cell table:style-name="Таблица8.A110"/>
          <table:table-cell table:style-name="Таблица8.B110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110" office:value-type="string">
            <text:p text:style-name="P48" loext:marker-style-name="T23"><text:span text:style-name="T23">0</text:span></text:p>
          </table:table-cell>
          <table:table-cell table:style-name="Таблица8.D110" office:value-type="string">
            <text:p text:style-name="P48" loext:marker-style-name="T23"><text:span text:style-name="T23">0</text:span></text:p>
          </table:table-cell>
          <table:table-cell table:style-name="Таблица8.E110" office:value-type="string">
            <text:p text:style-name="P48" loext:marker-style-name="T23"><text:span text:style-name="T23">0</text:span></text:p>
          </table:table-cell>
          <table:table-cell table:style-name="Таблица8.F110" office:value-type="string">
            <text:p text:style-name="P48" loext:marker-style-name="T23"><text:span text:style-name="T23">0</text:span></text:p>
          </table:table-cell>
          <table:table-cell table:style-name="Таблица8.G110" office:value-type="string">
            <text:p text:style-name="P48" loext:marker-style-name="T23"><text:span text:style-name="T23">0</text:span></text:p>
          </table:table-cell>
          <table:table-cell table:style-name="Таблица8.H110" office:value-type="string">
            <text:p text:style-name="P48" loext:marker-style-name="T23"><text:span text:style-name="T23">0</text:span></text:p>
          </table:table-cell>
          <table:table-cell table:style-name="Таблица8.I110" office:value-type="string">
            <text:p text:style-name="P48" loext:marker-style-name="T23"><text:span text:style-name="T23">0</text:span></text:p>
          </table:table-cell>
          <table:table-cell table:style-name="Таблица8.J110" office:value-type="string">
            <text:p text:style-name="P49"/>
          </table:table-cell>
        </table:table-row>
        <table:table-row table:style-name="Таблица8.79">
          <table:covered-table-cell table:style-name="Таблица8.A111"/>
          <table:table-cell table:style-name="Таблица8.B11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111" office:value-type="string">
            <text:p text:style-name="P48" loext:marker-style-name="T23"><text:span text:style-name="T23">0</text:span></text:p>
          </table:table-cell>
          <table:table-cell table:style-name="Таблица8.D111" office:value-type="string">
            <text:p text:style-name="P48" loext:marker-style-name="T23"><text:span text:style-name="T23">0</text:span></text:p>
          </table:table-cell>
          <table:table-cell table:style-name="Таблица8.E111" office:value-type="string">
            <text:p text:style-name="P48" loext:marker-style-name="T23"><text:span text:style-name="T23">0</text:span></text:p>
          </table:table-cell>
          <table:table-cell table:style-name="Таблица8.F111" office:value-type="string">
            <text:p text:style-name="P48" loext:marker-style-name="T23"><text:span text:style-name="T23">0</text:span></text:p>
          </table:table-cell>
          <table:table-cell table:style-name="Таблица8.G111" office:value-type="string">
            <text:p text:style-name="P48" loext:marker-style-name="T23"><text:span text:style-name="T23">0</text:span></text:p>
          </table:table-cell>
          <table:table-cell table:style-name="Таблица8.H111" office:value-type="string">
            <text:p text:style-name="P48" loext:marker-style-name="T23"><text:span text:style-name="T23">0</text:span></text:p>
          </table:table-cell>
          <table:table-cell table:style-name="Таблица8.I111" office:value-type="string">
            <text:p text:style-name="P48" loext:marker-style-name="T23"><text:span text:style-name="T23">0</text:span></text:p>
          </table:table-cell>
          <table:table-cell table:style-name="Таблица8.J111" office:value-type="string">
            <text:p text:style-name="P49"/>
          </table:table-cell>
        </table:table-row>
        <table:table-row table:style-name="Таблица8.79">
          <table:covered-table-cell table:style-name="Таблица8.A112"/>
          <table:table-cell table:style-name="Таблица8.B112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112" office:value-type="string">
            <text:p text:style-name="P48" loext:marker-style-name="T23"><text:span text:style-name="T23">0</text:span></text:p>
          </table:table-cell>
          <table:table-cell table:style-name="Таблица8.D112" office:value-type="string">
            <text:p text:style-name="P48" loext:marker-style-name="T23"><text:span text:style-name="T23">0</text:span></text:p>
          </table:table-cell>
          <table:table-cell table:style-name="Таблица8.E112" office:value-type="string">
            <text:p text:style-name="P48" loext:marker-style-name="T23"><text:span text:style-name="T23">0</text:span></text:p>
          </table:table-cell>
          <table:table-cell table:style-name="Таблица8.F112" office:value-type="string">
            <text:p text:style-name="P48" loext:marker-style-name="T23"><text:span text:style-name="T23">0</text:span></text:p>
          </table:table-cell>
          <table:table-cell table:style-name="Таблица8.G112" office:value-type="string">
            <text:p text:style-name="P48" loext:marker-style-name="T23"><text:span text:style-name="T23">0</text:span></text:p>
          </table:table-cell>
          <table:table-cell table:style-name="Таблица8.H112" office:value-type="string">
            <text:p text:style-name="P48" loext:marker-style-name="T23"><text:span text:style-name="T23">0</text:span></text:p>
          </table:table-cell>
          <table:table-cell table:style-name="Таблица8.I112" office:value-type="string">
            <text:p text:style-name="P48" loext:marker-style-name="T23"><text:span text:style-name="T23">0</text:span></text:p>
          </table:table-cell>
          <table:table-cell table:style-name="Таблица8.J112" office:value-type="string">
            <text:p text:style-name="P49"/>
          </table:table-cell>
        </table:table-row>
        <table:table-row table:style-name="Таблица8.79">
          <table:covered-table-cell table:style-name="Таблица8.A113"/>
          <table:table-cell table:style-name="Таблица8.B113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113" office:value-type="string">
            <text:p text:style-name="P48" loext:marker-style-name="T23"><text:span text:style-name="T23">0</text:span></text:p>
          </table:table-cell>
          <table:table-cell table:style-name="Таблица8.D113" office:value-type="string">
            <text:p text:style-name="P48" loext:marker-style-name="T23"><text:span text:style-name="T23">0</text:span></text:p>
          </table:table-cell>
          <table:table-cell table:style-name="Таблица8.E113" office:value-type="string">
            <text:p text:style-name="P48" loext:marker-style-name="T23"><text:span text:style-name="T23">0</text:span></text:p>
          </table:table-cell>
          <table:table-cell table:style-name="Таблица8.F113" office:value-type="string">
            <text:p text:style-name="P48" loext:marker-style-name="T23"><text:span text:style-name="T23">0</text:span></text:p>
          </table:table-cell>
          <table:table-cell table:style-name="Таблица8.G113" office:value-type="string">
            <text:p text:style-name="P48" loext:marker-style-name="T23"><text:span text:style-name="T23">0</text:span></text:p>
          </table:table-cell>
          <table:table-cell table:style-name="Таблица8.H113" office:value-type="string">
            <text:p text:style-name="P48" loext:marker-style-name="T23"><text:span text:style-name="T23">0</text:span></text:p>
          </table:table-cell>
          <table:table-cell table:style-name="Таблица8.I113" office:value-type="string">
            <text:p text:style-name="P48" loext:marker-style-name="T23"><text:span text:style-name="T23">0</text:span></text:p>
          </table:table-cell>
          <table:table-cell table:style-name="Таблица8.J113" office:value-type="string">
            <text:p text:style-name="P49"/>
          </table:table-cell>
        </table:table-row>
        <table:table-row table:style-name="Таблица8.79">
          <table:covered-table-cell table:style-name="Таблица8.A114"/>
          <table:table-cell table:style-name="Таблица8.B114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114" office:value-type="string">
            <text:p text:style-name="P48" loext:marker-style-name="T23"><text:span text:style-name="T23">0</text:span></text:p>
          </table:table-cell>
          <table:table-cell table:style-name="Таблица8.D114" office:value-type="string">
            <text:p text:style-name="P48" loext:marker-style-name="T23"><text:span text:style-name="T23">0</text:span></text:p>
          </table:table-cell>
          <table:table-cell table:style-name="Таблица8.E114" office:value-type="string">
            <text:p text:style-name="P48" loext:marker-style-name="T23"><text:span text:style-name="T23">0</text:span></text:p>
          </table:table-cell>
          <table:table-cell table:style-name="Таблица8.F114" office:value-type="string">
            <text:p text:style-name="P48" loext:marker-style-name="T23"><text:span text:style-name="T23">0</text:span></text:p>
          </table:table-cell>
          <table:table-cell table:style-name="Таблица8.G114" office:value-type="string">
            <text:p text:style-name="P48" loext:marker-style-name="T23"><text:span text:style-name="T23">0</text:span></text:p>
          </table:table-cell>
          <table:table-cell table:style-name="Таблица8.H114" office:value-type="string">
            <text:p text:style-name="P48" loext:marker-style-name="T23"><text:span text:style-name="T23">0</text:span></text:p>
          </table:table-cell>
          <table:table-cell table:style-name="Таблица8.I114" office:value-type="string">
            <text:p text:style-name="P48" loext:marker-style-name="T23"><text:span text:style-name="T23">0</text:span></text:p>
          </table:table-cell>
          <table:table-cell table:style-name="Таблица8.J114" office:value-type="string">
            <text:p text:style-name="P49"/>
          </table:table-cell>
        </table:table-row>
        <table:table-row table:style-name="Таблица8.79">
          <table:table-cell table:style-name="Таблица8.A115" table:number-rows-spanned="7" office:value-type="string">
            <text:p text:style-name="P19" loext:marker-style-name="T23"><text:span text:style-name="T23">2.7. Предписание (решение суда)</text:span></text:p>
          </table:table-cell>
          <table:table-cell table:style-name="Таблица8.B115" office:value-type="string">
            <text:p text:style-name="P19" loext:marker-style-name="T22"><text:span text:style-name="T22">Всего</text:span></text:p>
          </table:table-cell>
          <table:table-cell table:style-name="Таблица8.C115" office:value-type="string">
            <text:p text:style-name="P48" loext:marker-style-name="T23"><text:span text:style-name="T21">0</text:span></text:p>
          </table:table-cell>
          <table:table-cell table:style-name="Таблица8.D115" office:value-type="string">
            <text:p text:style-name="P48" loext:marker-style-name="T23"><text:span text:style-name="T21">0</text:span></text:p>
          </table:table-cell>
          <table:table-cell table:style-name="Таблица8.E115" office:value-type="string">
            <text:p text:style-name="P48" loext:marker-style-name="T23"><text:span text:style-name="T21">0</text:span></text:p>
          </table:table-cell>
          <table:table-cell table:style-name="Таблица8.F115" office:value-type="string">
            <text:p text:style-name="P48" loext:marker-style-name="T23"><text:span text:style-name="T21">0</text:span></text:p>
          </table:table-cell>
          <table:table-cell table:style-name="Таблица8.G115" office:value-type="string">
            <text:p text:style-name="P48" loext:marker-style-name="T23"><text:span text:style-name="T21">0</text:span></text:p>
          </table:table-cell>
          <table:table-cell table:style-name="Таблица8.H115" office:value-type="string">
            <text:p text:style-name="P48" loext:marker-style-name="T21"><text:span text:style-name="T21">0</text:span></text:p>
          </table:table-cell>
          <table:table-cell table:style-name="Таблица8.I115" office:value-type="string">
            <text:p text:style-name="P48" loext:marker-style-name="T21"><text:span text:style-name="T21">0</text:span></text:p>
          </table:table-cell>
          <table:table-cell table:style-name="Таблица8.J115" office:value-type="string">
            <text:p text:style-name="P49"/>
          </table:table-cell>
        </table:table-row>
        <table:table-row table:style-name="Таблица8.79">
          <table:covered-table-cell table:style-name="Таблица8.A116"/>
          <table:table-cell table:style-name="Таблица8.B116" office:value-type="string">
            <text:p text:style-name="P19" loext:marker-style-name="T22"><text:span text:style-name="T22">Местный бюджет</text:span></text:p>
          </table:table-cell>
          <table:table-cell table:style-name="Таблица8.C116" office:value-type="string">
            <text:p text:style-name="P48" loext:marker-style-name="T23"><text:span text:style-name="T23">0</text:span></text:p>
          </table:table-cell>
          <table:table-cell table:style-name="Таблица8.D116" office:value-type="string">
            <text:p text:style-name="P48" loext:marker-style-name="T23"><text:span text:style-name="T23">0</text:span></text:p>
          </table:table-cell>
          <table:table-cell table:style-name="Таблица8.E116" office:value-type="string">
            <text:p text:style-name="P48" loext:marker-style-name="T23"><text:span text:style-name="T23">0</text:span></text:p>
          </table:table-cell>
          <table:table-cell table:style-name="Таблица8.F116" office:value-type="string">
            <text:p text:style-name="P48" loext:marker-style-name="T23"><text:span text:style-name="T23">0</text:span></text:p>
          </table:table-cell>
          <table:table-cell table:style-name="Таблица8.G116" office:value-type="string">
            <text:p text:style-name="P48" loext:marker-style-name="T23"><text:span text:style-name="T23">0</text:span></text:p>
          </table:table-cell>
          <table:table-cell table:style-name="Таблица8.H116" office:value-type="string">
            <text:p text:style-name="P48" loext:marker-style-name="T23"><text:span text:style-name="T23">0</text:span></text:p>
          </table:table-cell>
          <table:table-cell table:style-name="Таблица8.I116" office:value-type="string">
            <text:p text:style-name="P48" loext:marker-style-name="T23"><text:span text:style-name="T23">0</text:span></text:p>
          </table:table-cell>
          <table:table-cell table:style-name="Таблица8.J116" office:value-type="string">
            <text:p text:style-name="P49"/>
          </table:table-cell>
        </table:table-row>
        <table:table-row table:style-name="Таблица8.79">
          <table:covered-table-cell table:style-name="Таблица8.A117"/>
          <table:table-cell table:style-name="Таблица8.B117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117" office:value-type="string">
            <text:p text:style-name="P48" loext:marker-style-name="T23"><text:span text:style-name="T23">0</text:span></text:p>
          </table:table-cell>
          <table:table-cell table:style-name="Таблица8.D117" office:value-type="string">
            <text:p text:style-name="P48" loext:marker-style-name="T23"><text:span text:style-name="T23">0</text:span></text:p>
          </table:table-cell>
          <table:table-cell table:style-name="Таблица8.E117" office:value-type="string">
            <text:p text:style-name="P48" loext:marker-style-name="T23"><text:span text:style-name="T23">0</text:span></text:p>
          </table:table-cell>
          <table:table-cell table:style-name="Таблица8.F117" office:value-type="string">
            <text:p text:style-name="P48" loext:marker-style-name="T23"><text:span text:style-name="T23">0</text:span></text:p>
          </table:table-cell>
          <table:table-cell table:style-name="Таблица8.G117" office:value-type="string">
            <text:p text:style-name="P48" loext:marker-style-name="T23"><text:span text:style-name="T23">0</text:span></text:p>
          </table:table-cell>
          <table:table-cell table:style-name="Таблица8.H117" office:value-type="string">
            <text:p text:style-name="P48" loext:marker-style-name="T23"><text:span text:style-name="T23">0</text:span></text:p>
          </table:table-cell>
          <table:table-cell table:style-name="Таблица8.I117" office:value-type="string">
            <text:p text:style-name="P48" loext:marker-style-name="T23"><text:span text:style-name="T23">0</text:span></text:p>
          </table:table-cell>
          <table:table-cell table:style-name="Таблица8.J117" office:value-type="string">
            <text:p text:style-name="P49"/>
          </table:table-cell>
        </table:table-row>
        <table:table-row table:style-name="Таблица8.79">
          <table:covered-table-cell table:style-name="Таблица8.A118"/>
          <table:table-cell table:style-name="Таблица8.B118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118" office:value-type="string">
            <text:p text:style-name="P48" loext:marker-style-name="T23"><text:span text:style-name="T23">0</text:span></text:p>
          </table:table-cell>
          <table:table-cell table:style-name="Таблица8.D118" office:value-type="string">
            <text:p text:style-name="P48" loext:marker-style-name="T23"><text:span text:style-name="T23">0</text:span></text:p>
          </table:table-cell>
          <table:table-cell table:style-name="Таблица8.E118" office:value-type="string">
            <text:p text:style-name="P48" loext:marker-style-name="T23"><text:span text:style-name="T23">0</text:span></text:p>
          </table:table-cell>
          <table:table-cell table:style-name="Таблица8.F118" office:value-type="string">
            <text:p text:style-name="P48" loext:marker-style-name="T23"><text:span text:style-name="T23">0</text:span></text:p>
          </table:table-cell>
          <table:table-cell table:style-name="Таблица8.G118" office:value-type="string">
            <text:p text:style-name="P48" loext:marker-style-name="T23"><text:span text:style-name="T23">0</text:span></text:p>
          </table:table-cell>
          <table:table-cell table:style-name="Таблица8.H118" office:value-type="string">
            <text:p text:style-name="P48" loext:marker-style-name="T23"><text:span text:style-name="T23">0</text:span></text:p>
          </table:table-cell>
          <table:table-cell table:style-name="Таблица8.I118" office:value-type="string">
            <text:p text:style-name="P48" loext:marker-style-name="T23"><text:span text:style-name="T23">0</text:span></text:p>
          </table:table-cell>
          <table:table-cell table:style-name="Таблица8.J118" office:value-type="string">
            <text:p text:style-name="P49"/>
          </table:table-cell>
        </table:table-row>
        <table:table-row table:style-name="Таблица8.79">
          <table:covered-table-cell table:style-name="Таблица8.A119"/>
          <table:table-cell table:style-name="Таблица8.B119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119" office:value-type="string">
            <text:p text:style-name="P48" loext:marker-style-name="T23"><text:span text:style-name="T23">0</text:span></text:p>
          </table:table-cell>
          <table:table-cell table:style-name="Таблица8.D119" office:value-type="string">
            <text:p text:style-name="P48" loext:marker-style-name="T23"><text:span text:style-name="T23">0</text:span></text:p>
          </table:table-cell>
          <table:table-cell table:style-name="Таблица8.E119" office:value-type="string">
            <text:p text:style-name="P48" loext:marker-style-name="T23"><text:span text:style-name="T23">0</text:span></text:p>
          </table:table-cell>
          <table:table-cell table:style-name="Таблица8.F119" office:value-type="string">
            <text:p text:style-name="P48" loext:marker-style-name="T23"><text:span text:style-name="T23">0</text:span></text:p>
          </table:table-cell>
          <table:table-cell table:style-name="Таблица8.G119" office:value-type="string">
            <text:p text:style-name="P48" loext:marker-style-name="T23"><text:span text:style-name="T23">0</text:span></text:p>
          </table:table-cell>
          <table:table-cell table:style-name="Таблица8.H119" office:value-type="string">
            <text:p text:style-name="P48" loext:marker-style-name="T23"><text:span text:style-name="T23">0</text:span></text:p>
          </table:table-cell>
          <table:table-cell table:style-name="Таблица8.I119" office:value-type="string">
            <text:p text:style-name="P48" loext:marker-style-name="T23"><text:span text:style-name="T23">0</text:span></text:p>
          </table:table-cell>
          <table:table-cell table:style-name="Таблица8.J119" office:value-type="string">
            <text:p text:style-name="P49"/>
          </table:table-cell>
        </table:table-row>
        <table:table-row table:style-name="Таблица8.79">
          <table:covered-table-cell table:style-name="Таблица8.A120"/>
          <table:table-cell table:style-name="Таблица8.B120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120" office:value-type="string">
            <text:p text:style-name="P48" loext:marker-style-name="T23"><text:span text:style-name="T23">0</text:span></text:p>
          </table:table-cell>
          <table:table-cell table:style-name="Таблица8.D120" office:value-type="string">
            <text:p text:style-name="P48" loext:marker-style-name="T23"><text:span text:style-name="T23">0</text:span></text:p>
          </table:table-cell>
          <table:table-cell table:style-name="Таблица8.E120" office:value-type="string">
            <text:p text:style-name="P48" loext:marker-style-name="T23"><text:span text:style-name="T23">0</text:span></text:p>
          </table:table-cell>
          <table:table-cell table:style-name="Таблица8.F120" office:value-type="string">
            <text:p text:style-name="P48" loext:marker-style-name="T23"><text:span text:style-name="T23">0</text:span></text:p>
          </table:table-cell>
          <table:table-cell table:style-name="Таблица8.G120" office:value-type="string">
            <text:p text:style-name="P48" loext:marker-style-name="T23"><text:span text:style-name="T23">0</text:span></text:p>
          </table:table-cell>
          <table:table-cell table:style-name="Таблица8.H120" office:value-type="string">
            <text:p text:style-name="P48" loext:marker-style-name="T23"><text:span text:style-name="T23">0</text:span></text:p>
          </table:table-cell>
          <table:table-cell table:style-name="Таблица8.I120" office:value-type="string">
            <text:p text:style-name="P48" loext:marker-style-name="T23"><text:span text:style-name="T23">0</text:span></text:p>
          </table:table-cell>
          <table:table-cell table:style-name="Таблица8.J120" office:value-type="string">
            <text:p text:style-name="P49"/>
          </table:table-cell>
        </table:table-row>
        <table:table-row table:style-name="Таблица8.79">
          <table:covered-table-cell table:style-name="Таблица8.A121"/>
          <table:table-cell table:style-name="Таблица8.B12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121" office:value-type="string">
            <text:p text:style-name="P48" loext:marker-style-name="T23"><text:span text:style-name="T23">0</text:span></text:p>
          </table:table-cell>
          <table:table-cell table:style-name="Таблица8.D121" office:value-type="string">
            <text:p text:style-name="P48" loext:marker-style-name="T23"><text:span text:style-name="T23">0</text:span></text:p>
          </table:table-cell>
          <table:table-cell table:style-name="Таблица8.E121" office:value-type="string">
            <text:p text:style-name="P48" loext:marker-style-name="T23"><text:span text:style-name="T23">0</text:span></text:p>
          </table:table-cell>
          <table:table-cell table:style-name="Таблица8.F121" office:value-type="string">
            <text:p text:style-name="P48" loext:marker-style-name="T23"><text:span text:style-name="T23">0</text:span></text:p>
          </table:table-cell>
          <table:table-cell table:style-name="Таблица8.G121" office:value-type="string">
            <text:p text:style-name="P48" loext:marker-style-name="T23"><text:span text:style-name="T23">0</text:span></text:p>
          </table:table-cell>
          <table:table-cell table:style-name="Таблица8.H121" office:value-type="string">
            <text:p text:style-name="P48" loext:marker-style-name="T23"><text:span text:style-name="T23">0</text:span></text:p>
          </table:table-cell>
          <table:table-cell table:style-name="Таблица8.I121" office:value-type="string">
            <text:p text:style-name="P48" loext:marker-style-name="T23"><text:span text:style-name="T23">0</text:span></text:p>
          </table:table-cell>
          <table:table-cell table:style-name="Таблица8.J121" office:value-type="string">
            <text:p text:style-name="P49"/>
          </table:table-cell>
        </table:table-row>
        <table:table-row table:style-name="Таблица8.79">
          <table:table-cell table:style-name="Таблица8.A1" table:number-rows-spanned="7" office:value-type="string">
            <text:p text:style-name="P19" loext:marker-style-name="T23"><text:span text:style-name="T23">2.8. Разработка схемы внешнего электроснабжения энергопринимающих устройств потребителей в Топкинском муниципальном округе Кемеровской области - Кузбассе</text:span></text:p>
          </table:table-cell>
          <table:table-cell table:style-name="Таблица8.A1" office:value-type="string">
            <text:p text:style-name="P19" loext:marker-style-name="T22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5 408,2</text:span></text:p>
          </table:table-cell>
          <table:table-cell table:style-name="Таблица8.A1" office:value-type="string">
            <text:p text:style-name="P48" loext:marker-style-name="T23"><text:span text:style-name="T21">3 518,8</text:span></text:p>
          </table:table-cell>
          <table:table-cell table:style-name="Таблица8.A1" office:value-type="string">
            <text:p text:style-name="P48" loext:marker-style-name="T23"><text:span text:style-name="T21">900,8</text:span></text:p>
          </table:table-cell>
          <table:table-cell table:style-name="Таблица8.H122" office:value-type="string">
            <text:p text:style-name="P48" loext:marker-style-name="T21"><text:span text:style-name="T21">0</text:span></text:p>
          </table:table-cell>
          <table:table-cell table:style-name="Таблица8.I122" office:value-type="string">
            <text:p text:style-name="P48" loext:marker-style-name="T21"><text:span text:style-name="T21">0</text:span></text:p>
          </table:table-cell>
          <table:table-cell table:style-name="Таблица8.J122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5 408,2</text:span></text:p>
          </table:table-cell>
          <table:table-cell table:style-name="Таблица8.A1" office:value-type="string">
            <text:p text:style-name="P48" loext:marker-style-name="T23"><text:span text:style-name="T23">3 518,8</text:span></text:p>
          </table:table-cell>
          <table:table-cell table:style-name="Таблица8.A1" office:value-type="string">
            <text:p text:style-name="P48" loext:marker-style-name="T23"><text:span text:style-name="T23">900,8</text:span></text:p>
          </table:table-cell>
          <table:table-cell table:style-name="Таблица8.H123" office:value-type="string">
            <text:p text:style-name="P48" loext:marker-style-name="T23"><text:span text:style-name="T23">0</text:span></text:p>
          </table:table-cell>
          <table:table-cell table:style-name="Таблица8.I123" office:value-type="string">
            <text:p text:style-name="P48" loext:marker-style-name="T23"><text:span text:style-name="T23">0</text:span></text:p>
          </table:table-cell>
          <table:table-cell table:style-name="Таблица8.J123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24" office:value-type="string">
            <text:p text:style-name="P48" loext:marker-style-name="T23"><text:span text:style-name="T23">0</text:span></text:p>
          </table:table-cell>
          <table:table-cell table:style-name="Таблица8.I124" office:value-type="string">
            <text:p text:style-name="P48" loext:marker-style-name="T23"><text:span text:style-name="T23">0</text:span></text:p>
          </table:table-cell>
          <table:table-cell table:style-name="Таблица8.J124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25" office:value-type="string">
            <text:p text:style-name="P48" loext:marker-style-name="T23"><text:span text:style-name="T23">0</text:span></text:p>
          </table:table-cell>
          <table:table-cell table:style-name="Таблица8.I125" office:value-type="string">
            <text:p text:style-name="P48" loext:marker-style-name="T23"><text:span text:style-name="T23">0</text:span></text:p>
          </table:table-cell>
          <table:table-cell table:style-name="Таблица8.J125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26" office:value-type="string">
            <text:p text:style-name="P48" loext:marker-style-name="T23"><text:span text:style-name="T23">0</text:span></text:p>
          </table:table-cell>
          <table:table-cell table:style-name="Таблица8.I126" office:value-type="string">
            <text:p text:style-name="P48" loext:marker-style-name="T23"><text:span text:style-name="T23">0</text:span></text:p>
          </table:table-cell>
          <table:table-cell table:style-name="Таблица8.J126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27" office:value-type="string">
            <text:p text:style-name="P48" loext:marker-style-name="T23"><text:span text:style-name="T23">0</text:span></text:p>
          </table:table-cell>
          <table:table-cell table:style-name="Таблица8.I127" office:value-type="string">
            <text:p text:style-name="P48" loext:marker-style-name="T23"><text:span text:style-name="T23">0</text:span></text:p>
          </table:table-cell>
          <table:table-cell table:style-name="Таблица8.J127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28" office:value-type="string">
            <text:p text:style-name="P48" loext:marker-style-name="T23"><text:span text:style-name="T23">0</text:span></text:p>
          </table:table-cell>
          <table:table-cell table:style-name="Таблица8.I128" office:value-type="string">
            <text:p text:style-name="P48" loext:marker-style-name="T23"><text:span text:style-name="T23">0</text:span></text:p>
          </table:table-cell>
          <table:table-cell table:style-name="Таблица8.J128" office:value-type="string">
            <text:p text:style-name="P49"/>
          </table:table-cell>
        </table:table-row>
        <table:table-row table:style-name="Таблица8.79">
          <table:table-cell table:style-name="Таблица8.A1" table:number-rows-spanned="7" office:value-type="string">
            <text:p text:style-name="P19" loext:marker-style-name="T23"><text:span text:style-name="T23">2.9. Строительство инженерных сетей</text:span></text:p>
          </table:table-cell>
          <table:table-cell table:style-name="Таблица8.A1" office:value-type="string">
            <text:p text:style-name="P19" loext:marker-style-name="T22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5 239,2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H129" office:value-type="string">
            <text:p text:style-name="P48" loext:marker-style-name="T21"><text:span text:style-name="T21">0</text:span></text:p>
          </table:table-cell>
          <table:table-cell table:style-name="Таблица8.I129" office:value-type="string">
            <text:p text:style-name="P48" loext:marker-style-name="T21"><text:span text:style-name="T21">0</text:span></text:p>
          </table:table-cell>
          <table:table-cell table:style-name="Таблица8.J129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5 239,2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0" office:value-type="string">
            <text:p text:style-name="P48" loext:marker-style-name="T23"><text:span text:style-name="T23">0</text:span></text:p>
          </table:table-cell>
          <table:table-cell table:style-name="Таблица8.I130" office:value-type="string">
            <text:p text:style-name="P48" loext:marker-style-name="T23"><text:span text:style-name="T23">0</text:span></text:p>
          </table:table-cell>
          <table:table-cell table:style-name="Таблица8.J130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1" office:value-type="string">
            <text:p text:style-name="P48" loext:marker-style-name="T23"><text:span text:style-name="T23">0</text:span></text:p>
          </table:table-cell>
          <table:table-cell table:style-name="Таблица8.I131" office:value-type="string">
            <text:p text:style-name="P48" loext:marker-style-name="T23"><text:span text:style-name="T23">0</text:span></text:p>
          </table:table-cell>
          <table:table-cell table:style-name="Таблица8.J131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2" office:value-type="string">
            <text:p text:style-name="P48" loext:marker-style-name="T23"><text:span text:style-name="T23">0</text:span></text:p>
          </table:table-cell>
          <table:table-cell table:style-name="Таблица8.I132" office:value-type="string">
            <text:p text:style-name="P48" loext:marker-style-name="T23"><text:span text:style-name="T23">0</text:span></text:p>
          </table:table-cell>
          <table:table-cell table:style-name="Таблица8.J132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3" office:value-type="string">
            <text:p text:style-name="P48" loext:marker-style-name="T23"><text:span text:style-name="T23">0</text:span></text:p>
          </table:table-cell>
          <table:table-cell table:style-name="Таблица8.I133" office:value-type="string">
            <text:p text:style-name="P48" loext:marker-style-name="T23"><text:span text:style-name="T23">0</text:span></text:p>
          </table:table-cell>
          <table:table-cell table:style-name="Таблица8.J133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4" office:value-type="string">
            <text:p text:style-name="P48" loext:marker-style-name="T23"><text:span text:style-name="T23">0</text:span></text:p>
          </table:table-cell>
          <table:table-cell table:style-name="Таблица8.I134" office:value-type="string">
            <text:p text:style-name="P48" loext:marker-style-name="T23"><text:span text:style-name="T23">0</text:span></text:p>
          </table:table-cell>
          <table:table-cell table:style-name="Таблица8.J134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юридических и физических лиц</text:span></text:p>
            <text:p text:style-name="P54" loext:marker-style-name="T22"/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H135" office:value-type="string">
            <text:p text:style-name="P48" loext:marker-style-name="T23"><text:span text:style-name="T23">0</text:span></text:p>
          </table:table-cell>
          <table:table-cell table:style-name="Таблица8.I135" office:value-type="string">
            <text:p text:style-name="P48" loext:marker-style-name="T23"><text:span text:style-name="T23">0</text:span></text:p>
          </table:table-cell>
          <table:table-cell table:style-name="Таблица8.J135" office:value-type="string">
            <text:p text:style-name="P49"/>
          </table:table-cell>
        </table:table-row>
        <text:soft-page-break/>
        <table:table-row table:style-name="Таблица8.79">
          <table:table-cell table:style-name="Таблица8.A1" table:number-rows-spanned="7" office:value-type="string">
            <text:p text:style-name="P19" loext:marker-style-name="T23"><text:span text:style-name="T23">2.10. ПСД водопроводных сетей</text:span></text:p>
          </table:table-cell>
          <table:table-cell table:style-name="Таблица8.A1" office:value-type="string">
            <text:p text:style-name="P19" loext:marker-style-name="T22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164,0</text:span></text:p>
          </table:table-cell>
          <table:table-cell table:style-name="Таблица8.G136" office:value-type="string">
            <text:p text:style-name="P48" loext:marker-style-name="T23"><text:span text:style-name="T29">683,5</text:span></text:p>
          </table:table-cell>
          <table:table-cell table:style-name="Таблица8.H136" office:value-type="string">
            <text:p text:style-name="P48" loext:marker-style-name="T23"><text:span text:style-name="T29">59 550,0</text:span></text:p>
          </table:table-cell>
          <table:table-cell table:style-name="Таблица8.I136" office:value-type="string">
            <text:p text:style-name="P48" loext:marker-style-name="T21"><text:span text:style-name="T29">16 550,0</text:span></text:p>
          </table:table-cell>
          <table:table-cell table:style-name="Таблица8.J136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164,0</text:span></text:p>
          </table:table-cell>
          <table:table-cell table:style-name="Таблица8.G137" office:value-type="string">
            <text:p text:style-name="P48" loext:marker-style-name="T23"><text:span text:style-name="T29">683,5</text:span></text:p>
          </table:table-cell>
          <table:table-cell table:style-name="Таблица8.H137" office:value-type="string">
            <text:p text:style-name="P48" loext:marker-style-name="T23"><text:span text:style-name="T29">59 550,0</text:span></text:p>
          </table:table-cell>
          <table:table-cell table:style-name="Таблица8.I137" office:value-type="string">
            <text:p text:style-name="P48" loext:marker-style-name="T23"><text:span text:style-name="T29">16 550,0</text:span></text:p>
          </table:table-cell>
          <table:table-cell table:style-name="Таблица8.J137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38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39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0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1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юридических и физических лиц</text:span></text:p>
            <text:p text:style-name="P54" loext:marker-style-name="T22"/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2" office:value-type="string">
            <text:p text:style-name="P49"/>
          </table:table-cell>
        </table:table-row>
        <table:table-row table:style-name="Таблица8.79">
          <table:table-cell table:style-name="Таблица8.A1" table:number-rows-spanned="7" office:value-type="string">
            <text:p text:style-name="P19" loext:marker-style-name="T23"><text:span text:style-name="T23">2.11. Строительство, реконструкция и капитальный ремонт объектов коммунальной инфраструктуры</text:span></text:p>
          </table:table-cell>
          <table:table-cell table:style-name="Таблица8.A1" office:value-type="string">
            <text:p text:style-name="P19" loext:marker-style-name="T22"><text:span text:style-name="T22">Всего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3"><text:span text:style-name="T21">70 059,6</text:span></text:p>
          </table:table-cell>
          <table:table-cell table:style-name="Таблица8.A1" office:value-type="string">
            <text:p text:style-name="P48" loext:marker-style-name="T23"><text:span text:style-name="T21">2 195,3</text:span></text:p>
          </table:table-cell>
          <table:table-cell table:style-name="Таблица8.A1" office:value-type="string">
            <text:p text:style-name="P48" loext:marker-style-name="T23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J143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Мест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3 302,6</text:span></text:p>
          </table:table-cell>
          <table:table-cell table:style-name="Таблица8.A1" office:value-type="string">
            <text:p text:style-name="P48" loext:marker-style-name="T23"><text:span text:style-name="T23">2 195,3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4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5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6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66 757,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7" office:value-type="string">
            <text:p text:style-name="P49"/>
          </table:table-cell>
        </table:table-row>
        <table:table-row table:style-name="Таблица8.79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8" office:value-type="string">
            <text:p text:style-name="P49"/>
          </table:table-cell>
        </table:table-row>
        <table:table-row table:style-name="Таблица8.64">
          <table:covered-table-cell table:style-name="Таблица8.A1"/>
          <table:table-cell table:style-name="Таблица8.A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149" office:value-type="string">
            <text:p text:style-name="P49"/>
          </table:table-cell>
        </table:table-row>
        <table:table-row table:style-name="Таблица8.150">
          <table:table-cell table:style-name="Таблица8.A150" table:number-rows-spanned="7" office:value-type="string">
            <text:p text:style-name="P19" loext:marker-style-name="T23"><text:span text:style-name="T21">3. Подпрограмма «Энергосбережение и повышение энергоэффективности экономики»</text:span></text:p>
          </table:table-cell>
          <table:table-cell table:style-name="Таблица8.B150" office:value-type="string">
            <text:p text:style-name="P19" loext:marker-style-name="T19"><text:span text:style-name="T19">Всего</text:span></text:p>
          </table:table-cell>
          <table:table-cell table:style-name="Таблица8.C150" office:value-type="string">
            <text:p text:style-name="P48" loext:marker-style-name="T19"><text:span text:style-name="T19">0</text:span></text:p>
          </table:table-cell>
          <table:table-cell table:style-name="Таблица8.D150" office:value-type="string">
            <text:p text:style-name="P48" loext:marker-style-name="T19"><text:span text:style-name="T19">0</text:span></text:p>
          </table:table-cell>
          <table:table-cell table:style-name="Таблица8.E150" office:value-type="string">
            <text:p text:style-name="P48" loext:marker-style-name="T19"><text:span text:style-name="T19">0</text:span></text:p>
          </table:table-cell>
          <table:table-cell table:style-name="Таблица8.F150" office:value-type="string">
            <text:p text:style-name="P48" loext:marker-style-name="T19"><text:span text:style-name="T19">0</text:span></text:p>
          </table:table-cell>
          <table:table-cell table:style-name="Таблица8.G150" office:value-type="string">
            <text:p text:style-name="P48" loext:marker-style-name="T19"><text:span text:style-name="T19">0</text:span></text:p>
          </table:table-cell>
          <table:table-cell table:style-name="Таблица8.H150" office:value-type="string">
            <text:p text:style-name="P48" loext:marker-style-name="T19"><text:span text:style-name="T19">0</text:span></text:p>
          </table:table-cell>
          <table:table-cell table:style-name="Таблица8.I150" office:value-type="string">
            <text:p text:style-name="P48" loext:marker-style-name="T19"><text:span text:style-name="T19">0</text:span></text:p>
          </table:table-cell>
          <table:table-cell table:style-name="Таблица8.J150" office:value-type="string">
            <text:p text:style-name="P49"/>
          </table:table-cell>
        </table:table-row>
        <table:table-row table:style-name="Таблица8.150">
          <table:covered-table-cell table:style-name="Таблица8.A151"/>
          <table:table-cell table:style-name="Таблица8.B151" office:value-type="string">
            <text:p text:style-name="P19" loext:marker-style-name="T19"><text:span text:style-name="T19">Местный бюджет</text:span></text:p>
          </table:table-cell>
          <table:table-cell table:style-name="Таблица8.C151" office:value-type="string">
            <text:p text:style-name="P48" loext:marker-style-name="T23"><text:span text:style-name="T23">0</text:span></text:p>
          </table:table-cell>
          <table:table-cell table:style-name="Таблица8.D151" office:value-type="string">
            <text:p text:style-name="P48" loext:marker-style-name="T23"><text:span text:style-name="T23">0</text:span></text:p>
          </table:table-cell>
          <table:table-cell table:style-name="Таблица8.E151" office:value-type="string">
            <text:p text:style-name="P48" loext:marker-style-name="T23"><text:span text:style-name="T23">0</text:span></text:p>
          </table:table-cell>
          <table:table-cell table:style-name="Таблица8.F151" office:value-type="string">
            <text:p text:style-name="P48" loext:marker-style-name="T23"><text:span text:style-name="T23">0</text:span></text:p>
          </table:table-cell>
          <table:table-cell table:style-name="Таблица8.G151" office:value-type="string">
            <text:p text:style-name="P48" loext:marker-style-name="T23"><text:span text:style-name="T23">0</text:span></text:p>
          </table:table-cell>
          <table:table-cell table:style-name="Таблица8.H151" office:value-type="string">
            <text:p text:style-name="P48" loext:marker-style-name="T23"><text:span text:style-name="T23">0</text:span></text:p>
          </table:table-cell>
          <table:table-cell table:style-name="Таблица8.I151" office:value-type="string">
            <text:p text:style-name="P48" loext:marker-style-name="T23"><text:span text:style-name="T23">0</text:span></text:p>
          </table:table-cell>
          <table:table-cell table:style-name="Таблица8.J151" office:value-type="string">
            <text:p text:style-name="P49"/>
          </table:table-cell>
        </table:table-row>
        <table:table-row table:style-name="Таблица8.150">
          <table:covered-table-cell table:style-name="Таблица8.A152"/>
          <table:table-cell table:style-name="Таблица8.B152" office:value-type="string">
            <text:p text:style-name="P19" loext:marker-style-name="T19"><text:span text:style-name="T19">Иные не запрещенные законодательством источники</text:span></text:p>
          </table:table-cell>
          <table:table-cell table:style-name="Таблица8.C152" office:value-type="string">
            <text:p text:style-name="P48" loext:marker-style-name="T23"><text:span text:style-name="T23">0</text:span></text:p>
          </table:table-cell>
          <table:table-cell table:style-name="Таблица8.D152" office:value-type="string">
            <text:p text:style-name="P48" loext:marker-style-name="T23"><text:span text:style-name="T23">0</text:span></text:p>
          </table:table-cell>
          <table:table-cell table:style-name="Таблица8.E152" office:value-type="string">
            <text:p text:style-name="P48" loext:marker-style-name="T23"><text:span text:style-name="T23">0</text:span></text:p>
          </table:table-cell>
          <table:table-cell table:style-name="Таблица8.F152" office:value-type="string">
            <text:p text:style-name="P48" loext:marker-style-name="T23"><text:span text:style-name="T23">0</text:span></text:p>
          </table:table-cell>
          <table:table-cell table:style-name="Таблица8.G152" office:value-type="string">
            <text:p text:style-name="P48" loext:marker-style-name="T23"><text:span text:style-name="T23">0</text:span></text:p>
          </table:table-cell>
          <table:table-cell table:style-name="Таблица8.H152" office:value-type="string">
            <text:p text:style-name="P48" loext:marker-style-name="T23"><text:span text:style-name="T23">0</text:span></text:p>
          </table:table-cell>
          <table:table-cell table:style-name="Таблица8.I152" office:value-type="string">
            <text:p text:style-name="P48" loext:marker-style-name="T23"><text:span text:style-name="T23">0</text:span></text:p>
          </table:table-cell>
          <table:table-cell table:style-name="Таблица8.J152" office:value-type="string">
            <text:p text:style-name="P49"/>
          </table:table-cell>
        </table:table-row>
        <table:table-row table:style-name="Таблица8.150">
          <table:covered-table-cell table:style-name="Таблица8.A153"/>
          <table:table-cell table:style-name="Таблица8.B153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153" office:value-type="string">
            <text:p text:style-name="P48" loext:marker-style-name="T23"><text:span text:style-name="T23">0</text:span></text:p>
          </table:table-cell>
          <table:table-cell table:style-name="Таблица8.D153" office:value-type="string">
            <text:p text:style-name="P48" loext:marker-style-name="T23"><text:span text:style-name="T23">0</text:span></text:p>
          </table:table-cell>
          <table:table-cell table:style-name="Таблица8.E153" office:value-type="string">
            <text:p text:style-name="P48" loext:marker-style-name="T23"><text:span text:style-name="T23">0</text:span></text:p>
          </table:table-cell>
          <table:table-cell table:style-name="Таблица8.F153" office:value-type="string">
            <text:p text:style-name="P48" loext:marker-style-name="T23"><text:span text:style-name="T23">0</text:span></text:p>
          </table:table-cell>
          <table:table-cell table:style-name="Таблица8.G153" office:value-type="string">
            <text:p text:style-name="P48" loext:marker-style-name="T23"><text:span text:style-name="T23">0</text:span></text:p>
          </table:table-cell>
          <table:table-cell table:style-name="Таблица8.H153" office:value-type="string">
            <text:p text:style-name="P48" loext:marker-style-name="T23"><text:span text:style-name="T23">0</text:span></text:p>
          </table:table-cell>
          <table:table-cell table:style-name="Таблица8.I153" office:value-type="string">
            <text:p text:style-name="P48" loext:marker-style-name="T23"><text:span text:style-name="T23">0</text:span></text:p>
          </table:table-cell>
          <table:table-cell table:style-name="Таблица8.J153" office:value-type="string">
            <text:p text:style-name="P49"/>
          </table:table-cell>
        </table:table-row>
        <table:table-row table:style-name="Таблица8.150">
          <table:covered-table-cell table:style-name="Таблица8.A154"/>
          <table:table-cell table:style-name="Таблица8.B154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154" office:value-type="string">
            <text:p text:style-name="P48" loext:marker-style-name="T23"><text:span text:style-name="T23">0</text:span></text:p>
          </table:table-cell>
          <table:table-cell table:style-name="Таблица8.D154" office:value-type="string">
            <text:p text:style-name="P48" loext:marker-style-name="T23"><text:span text:style-name="T23">0</text:span></text:p>
          </table:table-cell>
          <table:table-cell table:style-name="Таблица8.E154" office:value-type="string">
            <text:p text:style-name="P48" loext:marker-style-name="T23"><text:span text:style-name="T23">0</text:span></text:p>
          </table:table-cell>
          <table:table-cell table:style-name="Таблица8.F154" office:value-type="string">
            <text:p text:style-name="P48" loext:marker-style-name="T23"><text:span text:style-name="T23">0</text:span></text:p>
          </table:table-cell>
          <table:table-cell table:style-name="Таблица8.G154" office:value-type="string">
            <text:p text:style-name="P48" loext:marker-style-name="T23"><text:span text:style-name="T23">0</text:span></text:p>
          </table:table-cell>
          <table:table-cell table:style-name="Таблица8.H154" office:value-type="string">
            <text:p text:style-name="P48" loext:marker-style-name="T23"><text:span text:style-name="T23">0</text:span></text:p>
          </table:table-cell>
          <table:table-cell table:style-name="Таблица8.I154" office:value-type="string">
            <text:p text:style-name="P48" loext:marker-style-name="T23"><text:span text:style-name="T23">0</text:span></text:p>
          </table:table-cell>
          <table:table-cell table:style-name="Таблица8.J154" office:value-type="string">
            <text:p text:style-name="P49"/>
          </table:table-cell>
        </table:table-row>
        <table:table-row table:style-name="Таблица8.150">
          <table:covered-table-cell table:style-name="Таблица8.A155"/>
          <table:table-cell table:style-name="Таблица8.B155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155" office:value-type="string">
            <text:p text:style-name="P48" loext:marker-style-name="T23"><text:span text:style-name="T23">0</text:span></text:p>
          </table:table-cell>
          <table:table-cell table:style-name="Таблица8.D155" office:value-type="string">
            <text:p text:style-name="P48" loext:marker-style-name="T23"><text:span text:style-name="T23">0</text:span></text:p>
          </table:table-cell>
          <table:table-cell table:style-name="Таблица8.E155" office:value-type="string">
            <text:p text:style-name="P48" loext:marker-style-name="T23"><text:span text:style-name="T23">0</text:span></text:p>
          </table:table-cell>
          <table:table-cell table:style-name="Таблица8.F155" office:value-type="string">
            <text:p text:style-name="P48" loext:marker-style-name="T23"><text:span text:style-name="T23">0</text:span></text:p>
          </table:table-cell>
          <table:table-cell table:style-name="Таблица8.G155" office:value-type="string">
            <text:p text:style-name="P48" loext:marker-style-name="T23"><text:span text:style-name="T23">0</text:span></text:p>
          </table:table-cell>
          <table:table-cell table:style-name="Таблица8.H155" office:value-type="string">
            <text:p text:style-name="P48" loext:marker-style-name="T23"><text:span text:style-name="T23">0</text:span></text:p>
          </table:table-cell>
          <table:table-cell table:style-name="Таблица8.I155" office:value-type="string">
            <text:p text:style-name="P48" loext:marker-style-name="T23"><text:span text:style-name="T23">0</text:span></text:p>
          </table:table-cell>
          <table:table-cell table:style-name="Таблица8.J155" office:value-type="string">
            <text:p text:style-name="P49"/>
          </table:table-cell>
        </table:table-row>
        <table:table-row table:style-name="Таблица8.150">
          <table:covered-table-cell table:style-name="Таблица8.A156"/>
          <table:table-cell table:style-name="Таблица8.B156" office:value-type="string">
            <text:p text:style-name="P19" loext:marker-style-name="T19"><text:span text:style-name="T19">Средства юридических и физических лиц</text:span></text:p>
          </table:table-cell>
          <table:table-cell table:style-name="Таблица8.C156" office:value-type="string">
            <text:p text:style-name="P48" loext:marker-style-name="T23"><text:span text:style-name="T23">0</text:span></text:p>
          </table:table-cell>
          <table:table-cell table:style-name="Таблица8.D156" office:value-type="string">
            <text:p text:style-name="P48" loext:marker-style-name="T23"><text:span text:style-name="T23">0</text:span></text:p>
          </table:table-cell>
          <table:table-cell table:style-name="Таблица8.E156" office:value-type="string">
            <text:p text:style-name="P48" loext:marker-style-name="T23"><text:span text:style-name="T23">0</text:span></text:p>
          </table:table-cell>
          <table:table-cell table:style-name="Таблица8.F156" office:value-type="string">
            <text:p text:style-name="P48" loext:marker-style-name="T23"><text:span text:style-name="T23">0</text:span></text:p>
          </table:table-cell>
          <table:table-cell table:style-name="Таблица8.G156" office:value-type="string">
            <text:p text:style-name="P48" loext:marker-style-name="T23"><text:span text:style-name="T23">0</text:span></text:p>
          </table:table-cell>
          <table:table-cell table:style-name="Таблица8.H156" office:value-type="string">
            <text:p text:style-name="P48" loext:marker-style-name="T23"><text:span text:style-name="T23">0</text:span></text:p>
          </table:table-cell>
          <table:table-cell table:style-name="Таблица8.I156" office:value-type="string">
            <text:p text:style-name="P48" loext:marker-style-name="T23"><text:span text:style-name="T23">0</text:span></text:p>
          </table:table-cell>
          <table:table-cell table:style-name="Таблица8.J156" office:value-type="string">
            <text:p text:style-name="P49"/>
          </table:table-cell>
        </table:table-row>
        <table:table-row table:style-name="Таблица8.157">
          <table:table-cell table:style-name="Таблица8.A157" table:number-rows-spanned="7" office:value-type="string">
            <text:p text:style-name="P19" loext:marker-style-name="T23"><text:span text:style-name="T21">4. Подпрограмма «Капитальный ремонт многоквартирных домов</text:span><text:span text:style-name="T19">»</text:span></text:p>
          </table:table-cell>
          <table:table-cell table:style-name="Таблица8.B157" office:value-type="string">
            <text:p text:style-name="P19" loext:marker-style-name="T19"><text:span text:style-name="T19">Всего</text:span></text:p>
          </table:table-cell>
          <table:table-cell table:style-name="Таблица8.C157" office:value-type="string">
            <text:p text:style-name="P48" loext:marker-style-name="T19"><text:span text:style-name="T19">0</text:span></text:p>
          </table:table-cell>
          <table:table-cell table:style-name="Таблица8.D157" office:value-type="string">
            <text:p text:style-name="P48" loext:marker-style-name="T19"><text:span text:style-name="T19">0</text:span></text:p>
          </table:table-cell>
          <table:table-cell table:style-name="Таблица8.E157" office:value-type="string">
            <text:p text:style-name="P48" loext:marker-style-name="T19"><text:span text:style-name="T19">0</text:span></text:p>
          </table:table-cell>
          <table:table-cell table:style-name="Таблица8.F157" office:value-type="string">
            <text:p text:style-name="P48" loext:marker-style-name="T19"><text:span text:style-name="T19">0</text:span></text:p>
          </table:table-cell>
          <table:table-cell table:style-name="Таблица8.G157" office:value-type="string">
            <text:p text:style-name="P48" loext:marker-style-name="T19"><text:span text:style-name="T19">0</text:span></text:p>
          </table:table-cell>
          <table:table-cell table:style-name="Таблица8.H157" office:value-type="string">
            <text:p text:style-name="P48" loext:marker-style-name="T19"><text:span text:style-name="T19">0</text:span></text:p>
          </table:table-cell>
          <table:table-cell table:style-name="Таблица8.I157" office:value-type="string">
            <text:p text:style-name="P48" loext:marker-style-name="T19"><text:span text:style-name="T19">0</text:span></text:p>
          </table:table-cell>
          <table:table-cell table:style-name="Таблица8.J157" office:value-type="string">
            <text:p text:style-name="P49"/>
          </table:table-cell>
        </table:table-row>
        <table:table-row table:style-name="Таблица8.150">
          <table:covered-table-cell table:style-name="Таблица8.A158"/>
          <table:table-cell table:style-name="Таблица8.B158" office:value-type="string">
            <text:p text:style-name="P19" loext:marker-style-name="T23"><text:span text:style-name="T19">Местный бюджет</text:span></text:p>
          </table:table-cell>
          <table:table-cell table:style-name="Таблица8.C158" office:value-type="string">
            <text:p text:style-name="P48" loext:marker-style-name="T23"><text:span text:style-name="T23">0</text:span></text:p>
          </table:table-cell>
          <table:table-cell table:style-name="Таблица8.D158" office:value-type="string">
            <text:p text:style-name="P48" loext:marker-style-name="T23"><text:span text:style-name="T23">0</text:span></text:p>
          </table:table-cell>
          <table:table-cell table:style-name="Таблица8.E158" office:value-type="string">
            <text:p text:style-name="P48" loext:marker-style-name="T23"><text:span text:style-name="T23">0</text:span></text:p>
          </table:table-cell>
          <table:table-cell table:style-name="Таблица8.F158" office:value-type="string">
            <text:p text:style-name="P48" loext:marker-style-name="T23"><text:span text:style-name="T23">0</text:span></text:p>
          </table:table-cell>
          <table:table-cell table:style-name="Таблица8.G158" office:value-type="string">
            <text:p text:style-name="P48" loext:marker-style-name="T23"><text:span text:style-name="T23">0</text:span></text:p>
          </table:table-cell>
          <table:table-cell table:style-name="Таблица8.H158" office:value-type="string">
            <text:p text:style-name="P48" loext:marker-style-name="T23"><text:span text:style-name="T23">0</text:span></text:p>
          </table:table-cell>
          <table:table-cell table:style-name="Таблица8.I158" office:value-type="string">
            <text:p text:style-name="P48" loext:marker-style-name="T23"><text:span text:style-name="T23">0</text:span></text:p>
          </table:table-cell>
          <table:table-cell table:style-name="Таблица8.J158" office:value-type="string">
            <text:p text:style-name="P49"/>
          </table:table-cell>
        </table:table-row>
        <table:table-row table:style-name="Таблица8.150">
          <table:covered-table-cell table:style-name="Таблица8.A159"/>
          <table:table-cell table:style-name="Таблица8.B159" office:value-type="string">
            <text:p text:style-name="P19" loext:marker-style-name="T23"><text:span text:style-name="T19">Иные не запрещенные законодательством источники</text:span></text:p>
          </table:table-cell>
          <table:table-cell table:style-name="Таблица8.C159" office:value-type="string">
            <text:p text:style-name="P48" loext:marker-style-name="T23"><text:span text:style-name="T23">0</text:span></text:p>
          </table:table-cell>
          <table:table-cell table:style-name="Таблица8.D159" office:value-type="string">
            <text:p text:style-name="P48" loext:marker-style-name="T23"><text:span text:style-name="T23">0</text:span></text:p>
          </table:table-cell>
          <table:table-cell table:style-name="Таблица8.E159" office:value-type="string">
            <text:p text:style-name="P48" loext:marker-style-name="T23"><text:span text:style-name="T23">0</text:span></text:p>
          </table:table-cell>
          <table:table-cell table:style-name="Таблица8.F159" office:value-type="string">
            <text:p text:style-name="P48" loext:marker-style-name="T23"><text:span text:style-name="T23">0</text:span></text:p>
          </table:table-cell>
          <table:table-cell table:style-name="Таблица8.G159" office:value-type="string">
            <text:p text:style-name="P48" loext:marker-style-name="T23"><text:span text:style-name="T23">0</text:span></text:p>
          </table:table-cell>
          <table:table-cell table:style-name="Таблица8.H159" office:value-type="string">
            <text:p text:style-name="P48" loext:marker-style-name="T23"><text:span text:style-name="T23">0</text:span></text:p>
          </table:table-cell>
          <table:table-cell table:style-name="Таблица8.I159" office:value-type="string">
            <text:p text:style-name="P48" loext:marker-style-name="T23"><text:span text:style-name="T23">0</text:span></text:p>
          </table:table-cell>
          <table:table-cell table:style-name="Таблица8.J159" office:value-type="string">
            <text:p text:style-name="P49"/>
          </table:table-cell>
        </table:table-row>
        <table:table-row table:style-name="Таблица8.150">
          <table:covered-table-cell table:style-name="Таблица8.A160"/>
          <table:table-cell table:style-name="Таблица8.B160" office:value-type="string">
            <text:p text:style-name="P19" loext:marker-style-name="T23"><text:span text:style-name="T19">Федеральный бюджет</text:span></text:p>
          </table:table-cell>
          <table:table-cell table:style-name="Таблица8.C160" office:value-type="string">
            <text:p text:style-name="P48" loext:marker-style-name="T23"><text:span text:style-name="T23">0</text:span></text:p>
          </table:table-cell>
          <table:table-cell table:style-name="Таблица8.D160" office:value-type="string">
            <text:p text:style-name="P48" loext:marker-style-name="T23"><text:span text:style-name="T23">0</text:span></text:p>
          </table:table-cell>
          <table:table-cell table:style-name="Таблица8.E160" office:value-type="string">
            <text:p text:style-name="P48" loext:marker-style-name="T23"><text:span text:style-name="T23">0</text:span></text:p>
          </table:table-cell>
          <table:table-cell table:style-name="Таблица8.F160" office:value-type="string">
            <text:p text:style-name="P48" loext:marker-style-name="T23"><text:span text:style-name="T23">0</text:span></text:p>
          </table:table-cell>
          <table:table-cell table:style-name="Таблица8.G160" office:value-type="string">
            <text:p text:style-name="P48" loext:marker-style-name="T23"><text:span text:style-name="T23">0</text:span></text:p>
          </table:table-cell>
          <table:table-cell table:style-name="Таблица8.H160" office:value-type="string">
            <text:p text:style-name="P48" loext:marker-style-name="T23"><text:span text:style-name="T23">0</text:span></text:p>
          </table:table-cell>
          <table:table-cell table:style-name="Таблица8.I160" office:value-type="string">
            <text:p text:style-name="P48" loext:marker-style-name="T23"><text:span text:style-name="T23">0</text:span></text:p>
          </table:table-cell>
          <table:table-cell table:style-name="Таблица8.J160" office:value-type="string">
            <text:p text:style-name="P49"/>
          </table:table-cell>
        </table:table-row>
        <table:table-row table:style-name="Таблица8.150">
          <table:covered-table-cell table:style-name="Таблица8.A161"/>
          <table:table-cell table:style-name="Таблица8.B161" office:value-type="string">
            <text:p text:style-name="P19" loext:marker-style-name="T23"><text:span text:style-name="T19">Областной бюджет</text:span></text:p>
          </table:table-cell>
          <table:table-cell table:style-name="Таблица8.C161" office:value-type="string">
            <text:p text:style-name="P48" loext:marker-style-name="T23"><text:span text:style-name="T23">0</text:span></text:p>
          </table:table-cell>
          <table:table-cell table:style-name="Таблица8.D161" office:value-type="string">
            <text:p text:style-name="P48" loext:marker-style-name="T23"><text:span text:style-name="T23">0</text:span></text:p>
          </table:table-cell>
          <table:table-cell table:style-name="Таблица8.E161" office:value-type="string">
            <text:p text:style-name="P48" loext:marker-style-name="T23"><text:span text:style-name="T23">0</text:span></text:p>
          </table:table-cell>
          <table:table-cell table:style-name="Таблица8.F161" office:value-type="string">
            <text:p text:style-name="P48" loext:marker-style-name="T23"><text:span text:style-name="T23">0</text:span></text:p>
          </table:table-cell>
          <table:table-cell table:style-name="Таблица8.G161" office:value-type="string">
            <text:p text:style-name="P48" loext:marker-style-name="T23"><text:span text:style-name="T23">0</text:span></text:p>
          </table:table-cell>
          <table:table-cell table:style-name="Таблица8.H161" office:value-type="string">
            <text:p text:style-name="P48" loext:marker-style-name="T23"><text:span text:style-name="T23">0</text:span></text:p>
          </table:table-cell>
          <table:table-cell table:style-name="Таблица8.I161" office:value-type="string">
            <text:p text:style-name="P48" loext:marker-style-name="T23"><text:span text:style-name="T23">0</text:span></text:p>
          </table:table-cell>
          <table:table-cell table:style-name="Таблица8.J161" office:value-type="string">
            <text:p text:style-name="P49"/>
          </table:table-cell>
        </table:table-row>
        <table:table-row table:style-name="Таблица8.150">
          <table:covered-table-cell table:style-name="Таблица8.A162"/>
          <table:table-cell table:style-name="Таблица8.B162" office:value-type="string">
            <text:p text:style-name="P19" loext:marker-style-name="T23"><text:span text:style-name="T19">Средства бюджетов государственных внебюджетных фондов</text:span></text:p>
          </table:table-cell>
          <table:table-cell table:style-name="Таблица8.C162" office:value-type="string">
            <text:p text:style-name="P48" loext:marker-style-name="T23"><text:span text:style-name="T23">0</text:span></text:p>
          </table:table-cell>
          <table:table-cell table:style-name="Таблица8.D162" office:value-type="string">
            <text:p text:style-name="P48" loext:marker-style-name="T23"><text:span text:style-name="T23">0</text:span></text:p>
          </table:table-cell>
          <table:table-cell table:style-name="Таблица8.E162" office:value-type="string">
            <text:p text:style-name="P48" loext:marker-style-name="T23"><text:span text:style-name="T23">0</text:span></text:p>
          </table:table-cell>
          <table:table-cell table:style-name="Таблица8.F162" office:value-type="string">
            <text:p text:style-name="P48" loext:marker-style-name="T23"><text:span text:style-name="T23">0</text:span></text:p>
          </table:table-cell>
          <table:table-cell table:style-name="Таблица8.G162" office:value-type="string">
            <text:p text:style-name="P48" loext:marker-style-name="T23"><text:span text:style-name="T23">0</text:span></text:p>
          </table:table-cell>
          <table:table-cell table:style-name="Таблица8.H162" office:value-type="string">
            <text:p text:style-name="P48" loext:marker-style-name="T23"><text:span text:style-name="T23">0</text:span></text:p>
          </table:table-cell>
          <table:table-cell table:style-name="Таблица8.I162" office:value-type="string">
            <text:p text:style-name="P48" loext:marker-style-name="T23"><text:span text:style-name="T23">0</text:span></text:p>
          </table:table-cell>
          <table:table-cell table:style-name="Таблица8.J162" office:value-type="string">
            <text:p text:style-name="P49"/>
          </table:table-cell>
        </table:table-row>
        <table:table-row table:style-name="Таблица8.163">
          <table:covered-table-cell table:style-name="Таблица8.A163"/>
          <table:table-cell table:style-name="Таблица8.B163" office:value-type="string">
            <text:p text:style-name="P19" loext:marker-style-name="T23"><text:span text:style-name="T19">Средства юридических и физических лиц</text:span></text:p>
          </table:table-cell>
          <table:table-cell table:style-name="Таблица8.C163" office:value-type="string">
            <text:p text:style-name="P48" loext:marker-style-name="T23"><text:span text:style-name="T23">0</text:span></text:p>
          </table:table-cell>
          <table:table-cell table:style-name="Таблица8.D163" office:value-type="string">
            <text:p text:style-name="P48" loext:marker-style-name="T23"><text:span text:style-name="T23">0</text:span></text:p>
          </table:table-cell>
          <table:table-cell table:style-name="Таблица8.E163" office:value-type="string">
            <text:p text:style-name="P48" loext:marker-style-name="T23"><text:span text:style-name="T23">0</text:span></text:p>
          </table:table-cell>
          <table:table-cell table:style-name="Таблица8.F163" office:value-type="string">
            <text:p text:style-name="P48" loext:marker-style-name="T23"><text:span text:style-name="T23">0</text:span></text:p>
          </table:table-cell>
          <table:table-cell table:style-name="Таблица8.G163" office:value-type="string">
            <text:p text:style-name="P48" loext:marker-style-name="T23"><text:span text:style-name="T23">0</text:span></text:p>
          </table:table-cell>
          <table:table-cell table:style-name="Таблица8.H163" office:value-type="string">
            <text:p text:style-name="P48" loext:marker-style-name="T23"><text:span text:style-name="T23">0</text:span></text:p>
          </table:table-cell>
          <table:table-cell table:style-name="Таблица8.I163" office:value-type="string">
            <text:p text:style-name="P48" loext:marker-style-name="T23"><text:span text:style-name="T23">0</text:span></text:p>
          </table:table-cell>
          <table:table-cell table:style-name="Таблица8.J163" office:value-type="string">
            <text:p text:style-name="P49"/>
          </table:table-cell>
        </table:table-row>
        <table:table-row table:style-name="Таблица8.150">
          <table:table-cell table:style-name="Таблица8.A164" table:number-rows-spanned="7" office:value-type="string">
            <text:p text:style-name="P19" loext:marker-style-name="T23"><text:span text:style-name="T21">5. Подпрограмма «Дорожное хозяйство»</text:span></text:p>
          </table:table-cell>
          <table:table-cell table:style-name="Таблица8.B164" office:value-type="string">
            <text:p text:style-name="P19" loext:marker-style-name="T19"><text:span text:style-name="T19">Всего</text:span></text:p>
          </table:table-cell>
          <table:table-cell table:style-name="Таблица8.C164" office:value-type="string">
            <text:p text:style-name="P48" loext:marker-style-name="T19"><text:span text:style-name="T19">55 548,2</text:span></text:p>
          </table:table-cell>
          <table:table-cell table:style-name="Таблица8.D164" office:value-type="string">
            <text:p text:style-name="P48" loext:marker-style-name="T19"><text:span text:style-name="T19">225 841,7</text:span></text:p>
          </table:table-cell>
          <table:table-cell table:style-name="Таблица8.E164" office:value-type="string">
            <text:p text:style-name="P48" loext:marker-style-name="T19"><text:span text:style-name="T19">237 956,0</text:span></text:p>
          </table:table-cell>
          <table:table-cell table:style-name="Таблица8.F164" office:value-type="string">
            <text:p text:style-name="P48" loext:marker-style-name="T19"><text:span text:style-name="T19">119 486,6</text:span></text:p>
          </table:table-cell>
          <table:table-cell table:style-name="Таблица8.G164" office:value-type="string">
            <text:p text:style-name="P48" loext:marker-style-name="T19"><text:span text:style-name="T19">109 608,9</text:span></text:p>
          </table:table-cell>
          <table:table-cell table:style-name="Таблица8.H164" office:value-type="string">
            <text:p text:style-name="P48" loext:marker-style-name="T19"><text:span text:style-name="T19">122 355,7</text:span></text:p>
          </table:table-cell>
          <table:table-cell table:style-name="Таблица8.I164" office:value-type="string">
            <text:p text:style-name="P48" loext:marker-style-name="T19"><text:span text:style-name="T19">165 355,7</text:span></text:p>
          </table:table-cell>
          <table:table-cell table:style-name="Таблица8.J164" office:value-type="string">
            <text:p text:style-name="P49"/>
          </table:table-cell>
        </table:table-row>
        <table:table-row table:style-name="Таблица8.150">
          <table:covered-table-cell table:style-name="Таблица8.A165"/>
          <table:table-cell table:style-name="Таблица8.B165" office:value-type="string">
            <text:p text:style-name="P19" loext:marker-style-name="T23"><text:span text:style-name="T19">Местный бюджет</text:span></text:p>
          </table:table-cell>
          <table:table-cell table:style-name="Таблица8.C165" office:value-type="string">
            <text:p text:style-name="P48" loext:marker-style-name="T23"><text:span text:style-name="T23">55 548,2</text:span></text:p>
          </table:table-cell>
          <table:table-cell table:style-name="Таблица8.D165" office:value-type="string">
            <text:p text:style-name="P48" loext:marker-style-name="T23"><text:span text:style-name="T23">62 168,7</text:span></text:p>
          </table:table-cell>
          <table:table-cell table:style-name="Таблица8.E165" office:value-type="string">
            <text:p text:style-name="P48" loext:marker-style-name="T23"><text:span text:style-name="T23">85 456,0</text:span></text:p>
          </table:table-cell>
          <table:table-cell table:style-name="Таблица8.F165" office:value-type="string">
            <text:p text:style-name="P48" loext:marker-style-name="T23"><text:span text:style-name="T23">66 956,6</text:span></text:p>
          </table:table-cell>
          <table:table-cell table:style-name="Таблица8.G165" office:value-type="string">
            <text:p text:style-name="P48" loext:marker-style-name="T23"><text:span text:style-name="T23">78 916,9</text:span></text:p>
          </table:table-cell>
          <table:table-cell table:style-name="Таблица8.H165" office:value-type="string">
            <text:p text:style-name="P48" loext:marker-style-name="T23"><text:span text:style-name="T23">62 355,7</text:span></text:p>
          </table:table-cell>
          <table:table-cell table:style-name="Таблица8.I165" office:value-type="string">
            <text:p text:style-name="P48" loext:marker-style-name="T23"><text:span text:style-name="T23">105 355,7</text:span></text:p>
          </table:table-cell>
          <table:table-cell table:style-name="Таблица8.J165" office:value-type="string">
            <text:p text:style-name="P49"/>
          </table:table-cell>
        </table:table-row>
        <table:table-row table:style-name="Таблица8.150">
          <table:covered-table-cell table:style-name="Таблица8.A166"/>
          <table:table-cell table:style-name="Таблица8.B166" office:value-type="string">
            <text:p text:style-name="P19" loext:marker-style-name="T23"><text:span text:style-name="T19">Иные не запрещенные законодательством источники</text:span></text:p>
          </table:table-cell>
          <table:table-cell table:style-name="Таблица8.C166" office:value-type="string">
            <text:p text:style-name="P48" loext:marker-style-name="T23"><text:span text:style-name="T23">0</text:span></text:p>
          </table:table-cell>
          <table:table-cell table:style-name="Таблица8.D166" office:value-type="string">
            <text:p text:style-name="P48" loext:marker-style-name="T23"><text:span text:style-name="T23">0</text:span></text:p>
          </table:table-cell>
          <table:table-cell table:style-name="Таблица8.E166" office:value-type="string">
            <text:p text:style-name="P48" loext:marker-style-name="T23"><text:span text:style-name="T23">0</text:span></text:p>
          </table:table-cell>
          <table:table-cell table:style-name="Таблица8.F166" office:value-type="string">
            <text:p text:style-name="P48" loext:marker-style-name="T23"><text:span text:style-name="T23">0</text:span></text:p>
          </table:table-cell>
          <table:table-cell table:style-name="Таблица8.G166" office:value-type="string">
            <text:p text:style-name="P48" loext:marker-style-name="T23"><text:span text:style-name="T23">0</text:span></text:p>
          </table:table-cell>
          <table:table-cell table:style-name="Таблица8.H166" office:value-type="string">
            <text:p text:style-name="P48" loext:marker-style-name="T23"><text:span text:style-name="T23">0</text:span></text:p>
          </table:table-cell>
          <table:table-cell table:style-name="Таблица8.I166" office:value-type="string">
            <text:p text:style-name="P48" loext:marker-style-name="T23"><text:span text:style-name="T23">0</text:span></text:p>
          </table:table-cell>
          <table:table-cell table:style-name="Таблица8.J166" office:value-type="string">
            <text:p text:style-name="P49"/>
          </table:table-cell>
        </table:table-row>
        <table:table-row table:style-name="Таблица8.150">
          <table:covered-table-cell table:style-name="Таблица8.A167"/>
          <table:table-cell table:style-name="Таблица8.B167" office:value-type="string">
            <text:p text:style-name="P19" loext:marker-style-name="T23"><text:span text:style-name="T19">Федеральный бюджет</text:span></text:p>
          </table:table-cell>
          <table:table-cell table:style-name="Таблица8.C167" office:value-type="string">
            <text:p text:style-name="P48" loext:marker-style-name="T23"><text:span text:style-name="T23">0</text:span></text:p>
          </table:table-cell>
          <table:table-cell table:style-name="Таблица8.D167" office:value-type="string">
            <text:p text:style-name="P48" loext:marker-style-name="T23"><text:span text:style-name="T23">0</text:span></text:p>
          </table:table-cell>
          <table:table-cell table:style-name="Таблица8.E167" office:value-type="string">
            <text:p text:style-name="P48" loext:marker-style-name="T23"><text:span text:style-name="T23">0</text:span></text:p>
          </table:table-cell>
          <table:table-cell table:style-name="Таблица8.F167" office:value-type="string">
            <text:p text:style-name="P48" loext:marker-style-name="T23"><text:span text:style-name="T23">0</text:span></text:p>
          </table:table-cell>
          <table:table-cell table:style-name="Таблица8.G167" office:value-type="string">
            <text:p text:style-name="P48" loext:marker-style-name="T23"><text:span text:style-name="T23">0</text:span></text:p>
          </table:table-cell>
          <table:table-cell table:style-name="Таблица8.H167" office:value-type="string">
            <text:p text:style-name="P48" loext:marker-style-name="T23"><text:span text:style-name="T23">0</text:span></text:p>
          </table:table-cell>
          <table:table-cell table:style-name="Таблица8.I167" office:value-type="string">
            <text:p text:style-name="P48" loext:marker-style-name="T23"><text:span text:style-name="T23">0</text:span></text:p>
          </table:table-cell>
          <table:table-cell table:style-name="Таблица8.J167" office:value-type="string">
            <text:p text:style-name="P49"/>
          </table:table-cell>
        </table:table-row>
        <table:table-row table:style-name="Таблица8.150">
          <table:covered-table-cell table:style-name="Таблица8.A168"/>
          <table:table-cell table:style-name="Таблица8.B168" office:value-type="string">
            <text:p text:style-name="P19" loext:marker-style-name="T23"><text:span text:style-name="T19">Областной бюджет</text:span></text:p>
          </table:table-cell>
          <table:table-cell table:style-name="Таблица8.C168" office:value-type="string">
            <text:p text:style-name="P48" loext:marker-style-name="T23"><text:span text:style-name="T23">0</text:span></text:p>
          </table:table-cell>
          <table:table-cell table:style-name="Таблица8.D168" office:value-type="string">
            <text:p text:style-name="P48" loext:marker-style-name="T23"><text:span text:style-name="T23">163 673,0</text:span></text:p>
          </table:table-cell>
          <table:table-cell table:style-name="Таблица8.E168" office:value-type="string">
            <text:p text:style-name="P48" loext:marker-style-name="T23"><text:span text:style-name="T23">152 500,0</text:span></text:p>
          </table:table-cell>
          <table:table-cell table:style-name="Таблица8.F168" office:value-type="string">
            <text:p text:style-name="P48" loext:marker-style-name="T23"><text:span text:style-name="T23">52 530,0</text:span></text:p>
          </table:table-cell>
          <table:table-cell table:style-name="Таблица8.G168" office:value-type="string">
            <text:p text:style-name="P48" loext:marker-style-name="T23"><text:span text:style-name="T23">30 692,0</text:span></text:p>
          </table:table-cell>
          <table:table-cell table:style-name="Таблица8.H168" office:value-type="string">
            <text:p text:style-name="P48" loext:marker-style-name="T23"><text:span text:style-name="T23">60 000,0</text:span></text:p>
          </table:table-cell>
          <table:table-cell table:style-name="Таблица8.I168" office:value-type="string">
            <text:p text:style-name="P48" loext:marker-style-name="T23"><text:span text:style-name="T23">60 000,0</text:span></text:p>
          </table:table-cell>
          <table:table-cell table:style-name="Таблица8.J168" office:value-type="string">
            <text:p text:style-name="P49"/>
          </table:table-cell>
        </table:table-row>
        <table:table-row table:style-name="Таблица8.150">
          <table:covered-table-cell table:style-name="Таблица8.A169"/>
          <table:table-cell table:style-name="Таблица8.B169" office:value-type="string">
            <text:p text:style-name="P19" loext:marker-style-name="T23"><text:span text:style-name="T19">Средства бюджетов государственных внебюджетных фондов</text:span></text:p>
          </table:table-cell>
          <table:table-cell table:style-name="Таблица8.C169" office:value-type="string">
            <text:p text:style-name="P48" loext:marker-style-name="T23"><text:span text:style-name="T23">0</text:span></text:p>
          </table:table-cell>
          <table:table-cell table:style-name="Таблица8.D169" office:value-type="string">
            <text:p text:style-name="P48" loext:marker-style-name="T23"><text:span text:style-name="T23">0</text:span></text:p>
          </table:table-cell>
          <table:table-cell table:style-name="Таблица8.E169" office:value-type="string">
            <text:p text:style-name="P48" loext:marker-style-name="T23"><text:span text:style-name="T23">0</text:span></text:p>
          </table:table-cell>
          <table:table-cell table:style-name="Таблица8.F169" office:value-type="string">
            <text:p text:style-name="P48" loext:marker-style-name="T23"><text:span text:style-name="T23">0</text:span></text:p>
          </table:table-cell>
          <table:table-cell table:style-name="Таблица8.G169" office:value-type="string">
            <text:p text:style-name="P48" loext:marker-style-name="T30"><text:span text:style-name="T30">0</text:span></text:p>
          </table:table-cell>
          <table:table-cell table:style-name="Таблица8.H169" office:value-type="string">
            <text:p text:style-name="P48" loext:marker-style-name="T30"><text:span text:style-name="T30">0</text:span></text:p>
          </table:table-cell>
          <table:table-cell table:style-name="Таблица8.I169" office:value-type="string">
            <text:p text:style-name="P48" loext:marker-style-name="T30"><text:span text:style-name="T30">0</text:span></text:p>
          </table:table-cell>
          <table:table-cell table:style-name="Таблица8.J169" office:value-type="string">
            <text:p text:style-name="P49"/>
          </table:table-cell>
        </table:table-row>
        <table:table-row table:style-name="Таблица8.150">
          <table:covered-table-cell table:style-name="Таблица8.A170"/>
          <table:table-cell table:style-name="Таблица8.B170" office:value-type="string">
            <text:p text:style-name="P19" loext:marker-style-name="T23"><text:span text:style-name="T19">Средства юридических и </text:span><text:soft-page-break/><text:span text:style-name="T19">физических лиц</text:span></text:p>
          </table:table-cell>
          <table:table-cell table:style-name="Таблица8.C170" office:value-type="string">
            <text:p text:style-name="P48" loext:marker-style-name="T23"><text:span text:style-name="T23">0</text:span></text:p>
          </table:table-cell>
          <table:table-cell table:style-name="Таблица8.D170" office:value-type="string">
            <text:p text:style-name="P48" loext:marker-style-name="T23"><text:span text:style-name="T23">0</text:span></text:p>
          </table:table-cell>
          <table:table-cell table:style-name="Таблица8.E170" office:value-type="string">
            <text:p text:style-name="P48" loext:marker-style-name="T23"><text:span text:style-name="T23">0</text:span></text:p>
          </table:table-cell>
          <table:table-cell table:style-name="Таблица8.F170" office:value-type="string">
            <text:p text:style-name="P48" loext:marker-style-name="T23"><text:span text:style-name="T23">0</text:span></text:p>
          </table:table-cell>
          <table:table-cell table:style-name="Таблица8.G170" office:value-type="string">
            <text:p text:style-name="P48" loext:marker-style-name="T30"><text:span text:style-name="T30">0</text:span></text:p>
          </table:table-cell>
          <table:table-cell table:style-name="Таблица8.H170" office:value-type="string">
            <text:p text:style-name="P48" loext:marker-style-name="T30"><text:span text:style-name="T30">0</text:span></text:p>
          </table:table-cell>
          <table:table-cell table:style-name="Таблица8.I170" office:value-type="string">
            <text:p text:style-name="P48" loext:marker-style-name="T30"><text:span text:style-name="T30">0</text:span></text:p>
          </table:table-cell>
          <table:table-cell table:style-name="Таблица8.J170" office:value-type="string">
            <text:p text:style-name="P49"/>
          </table:table-cell>
        </table:table-row>
        <table:table-row table:style-name="Таблица8.171">
          <table:table-cell table:style-name="Таблица8.A171" table:number-rows-spanned="7" office:value-type="string">
            <text:p text:style-name="P19" loext:marker-style-name="T22"><text:span text:style-name="T22">5.1. </text:span><text:span text:style-name="T23">Проектирование, строительство (реконструкция), капитальный ремонт и ремонт автомобильных дорог общего пользования муниципального значения, а также до сельских населенных пунктов, не имеющих круглогодичной связи с сетью автомобильных дорог общего пользования</text:span><text:span text:style-name="T22">:</text:span></text:p>
            <text:p text:style-name="P19" loext:marker-style-name="T31"><text:span text:style-name="T31">2022 г.</text:span></text:p>
            <text:p text:style-name="P19" loext:marker-style-name="T32"><text:span text:style-name="T32">- <text:s/>по ул. Революции (от ул.Революции д.163 до ул.Мичурина),</text:span></text:p>
            <text:p text:style-name="P19" loext:marker-style-name="T32"><text:span text:style-name="T32">- выезд из г. Топки, в сторону д.Малый Корчуган,</text:span></text:p>
            <text:p text:style-name="P19" loext:marker-style-name="T32"><text:span text:style-name="T23">-</text:span><text:span text:style-name="T32">ул. Красноармейская (от ул.Комсомольская до ул.Деповская,</text:span></text:p>
            <text:p text:style-name="P19" loext:marker-style-name="T32"><text:span text:style-name="T32">- ямочный ремонт автомобильных дорог г. Топки,</text:span></text:p>
            <text:p text:style-name="P19" loext:marker-style-name="T33"><text:span text:style-name="T32">- по ул. Элеваторская, Калинина, Магистральная</text:span></text:p>
            <text:p text:style-name="P19" loext:marker-style-name="T34"><text:span text:style-name="T33">- </text:span><text:span text:style-name="T34">2023 г.</text:span></text:p>
            <text:p text:style-name="P19" loext:marker-style-name="T32"><text:span text:style-name="T34">-</text:span><text:span text:style-name="T32"> Капитальный ремонт дороги по ул. Горная г. Топки;</text:span></text:p>
            <text:p text:style-name="P19" loext:marker-style-name="T32"><text:span text:style-name="T32">- Ремонт асфальтобеонной дороги ул. Цемзаводская (от ул. Горная до ул. Пионерская) г. Топки;</text:span></text:p>
            <text:p text:style-name="P19" loext:marker-style-name="T23"><text:span text:style-name="T32">- Ремонт асфальтобеонной дороги ул. Пушкина г. Топки</text:span></text:p>
          </table:table-cell>
          <table:table-cell table:style-name="Таблица8.B171" office:value-type="string">
            <text:p text:style-name="P19" loext:marker-style-name="T19"><text:span text:style-name="T19">Всего</text:span></text:p>
          </table:table-cell>
          <table:table-cell table:style-name="Таблица8.C171" office:value-type="string">
            <text:p text:style-name="P48" loext:marker-style-name="T21"><text:span text:style-name="T21">5 419,2</text:span></text:p>
          </table:table-cell>
          <table:table-cell table:style-name="Таблица8.D171" office:value-type="string">
            <text:p text:style-name="P48" loext:marker-style-name="T21"><text:span text:style-name="T21">120 590,8</text:span></text:p>
          </table:table-cell>
          <table:table-cell table:style-name="Таблица8.E171" office:value-type="string">
            <text:p text:style-name="P48" loext:marker-style-name="T21"><text:span text:style-name="T21">149 831,9</text:span></text:p>
          </table:table-cell>
          <table:table-cell table:style-name="Таблица8.F171" office:value-type="string">
            <text:p text:style-name="P48" loext:marker-style-name="T21"><text:span text:style-name="T21">0</text:span></text:p>
          </table:table-cell>
          <table:table-cell table:style-name="Таблица8.G171" office:value-type="string">
            <text:p text:style-name="P48" loext:marker-style-name="T21"><text:span text:style-name="T21">0</text:span></text:p>
          </table:table-cell>
          <table:table-cell table:style-name="Таблица8.H171" office:value-type="string">
            <text:p text:style-name="P48" loext:marker-style-name="T21"><text:span text:style-name="T21">0</text:span></text:p>
          </table:table-cell>
          <table:table-cell table:style-name="Таблица8.I171" office:value-type="string">
            <text:p text:style-name="P48" loext:marker-style-name="T21"><text:span text:style-name="T21">0</text:span></text:p>
          </table:table-cell>
          <table:table-cell table:style-name="Таблица8.J171" office:value-type="string">
            <text:p text:style-name="P49"/>
          </table:table-cell>
        </table:table-row>
        <table:table-row table:style-name="Таблица8.65">
          <table:covered-table-cell table:style-name="Таблица8.A172"/>
          <table:table-cell table:style-name="Таблица8.B172" office:value-type="string">
            <text:p text:style-name="P19" loext:marker-style-name="T19"><text:span text:style-name="T19">Местный бюджет</text:span></text:p>
          </table:table-cell>
          <table:table-cell table:style-name="Таблица8.C172" office:value-type="string">
            <text:p text:style-name="P48" loext:marker-style-name="T23"><text:span text:style-name="T23">5 419,2</text:span></text:p>
          </table:table-cell>
          <table:table-cell table:style-name="Таблица8.D172" office:value-type="string">
            <text:p text:style-name="P48" loext:marker-style-name="T23"><text:span text:style-name="T23">3 617,8</text:span></text:p>
          </table:table-cell>
          <table:table-cell table:style-name="Таблица8.E172" office:value-type="string">
            <text:p text:style-name="P48" loext:marker-style-name="T25"><text:span text:style-name="T25">4 831,9</text:span></text:p>
          </table:table-cell>
          <table:table-cell table:style-name="Таблица8.F172" office:value-type="string">
            <text:p text:style-name="P48" loext:marker-style-name="T23"><text:span text:style-name="T23">0</text:span></text:p>
          </table:table-cell>
          <table:table-cell table:style-name="Таблица8.G172" office:value-type="string">
            <text:p text:style-name="P48" loext:marker-style-name="T23"><text:span text:style-name="T23">0</text:span></text:p>
          </table:table-cell>
          <table:table-cell table:style-name="Таблица8.H172" office:value-type="string">
            <text:p text:style-name="P48" loext:marker-style-name="T23"><text:span text:style-name="T23">0</text:span></text:p>
          </table:table-cell>
          <table:table-cell table:style-name="Таблица8.I172" office:value-type="string">
            <text:p text:style-name="P48" loext:marker-style-name="T23"><text:span text:style-name="T23">0</text:span></text:p>
          </table:table-cell>
          <table:table-cell table:style-name="Таблица8.J172" office:value-type="string">
            <text:p text:style-name="P49"/>
          </table:table-cell>
        </table:table-row>
        <table:table-row table:style-name="Таблица8.63">
          <table:covered-table-cell table:style-name="Таблица8.A173"/>
          <table:table-cell table:style-name="Таблица8.B173" office:value-type="string">
            <text:p text:style-name="P19" loext:marker-style-name="T19"><text:span text:style-name="T19">Иные не запрещенные законодательством источники</text:span></text:p>
          </table:table-cell>
          <table:table-cell table:style-name="Таблица8.C173" office:value-type="string">
            <text:p text:style-name="P48" loext:marker-style-name="T23"><text:span text:style-name="T23">0</text:span></text:p>
          </table:table-cell>
          <table:table-cell table:style-name="Таблица8.D173" office:value-type="string">
            <text:p text:style-name="P48" loext:marker-style-name="T23"><text:span text:style-name="T23">0</text:span></text:p>
          </table:table-cell>
          <table:table-cell table:style-name="Таблица8.E173" office:value-type="string">
            <text:p text:style-name="P48" loext:marker-style-name="T23"><text:span text:style-name="T23">0</text:span></text:p>
          </table:table-cell>
          <table:table-cell table:style-name="Таблица8.F173" office:value-type="string">
            <text:p text:style-name="P48" loext:marker-style-name="T23"><text:span text:style-name="T23">0</text:span></text:p>
          </table:table-cell>
          <table:table-cell table:style-name="Таблица8.G173" office:value-type="string">
            <text:p text:style-name="P48" loext:marker-style-name="T23"><text:span text:style-name="T23">0</text:span></text:p>
          </table:table-cell>
          <table:table-cell table:style-name="Таблица8.H173" office:value-type="string">
            <text:p text:style-name="P48" loext:marker-style-name="T23"><text:span text:style-name="T23">0</text:span></text:p>
          </table:table-cell>
          <table:table-cell table:style-name="Таблица8.I173" office:value-type="string">
            <text:p text:style-name="P48" loext:marker-style-name="T23"><text:span text:style-name="T23">0</text:span></text:p>
          </table:table-cell>
          <table:table-cell table:style-name="Таблица8.J173" office:value-type="string">
            <text:p text:style-name="P49"/>
          </table:table-cell>
        </table:table-row>
        <table:table-row table:style-name="Таблица8.174">
          <table:covered-table-cell table:style-name="Таблица8.A174"/>
          <table:table-cell table:style-name="Таблица8.B174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174" office:value-type="string">
            <text:p text:style-name="P48" loext:marker-style-name="T23"><text:span text:style-name="T23">0</text:span></text:p>
          </table:table-cell>
          <table:table-cell table:style-name="Таблица8.D174" office:value-type="string">
            <text:p text:style-name="P48" loext:marker-style-name="T23"><text:span text:style-name="T23">0</text:span></text:p>
          </table:table-cell>
          <table:table-cell table:style-name="Таблица8.E174" office:value-type="string">
            <text:p text:style-name="P48" loext:marker-style-name="T23"><text:span text:style-name="T23">0</text:span></text:p>
          </table:table-cell>
          <table:table-cell table:style-name="Таблица8.F174" office:value-type="string">
            <text:p text:style-name="P48" loext:marker-style-name="T23"><text:span text:style-name="T23">0</text:span></text:p>
          </table:table-cell>
          <table:table-cell table:style-name="Таблица8.G174" office:value-type="string">
            <text:p text:style-name="P48" loext:marker-style-name="T23"><text:span text:style-name="T23">0</text:span></text:p>
          </table:table-cell>
          <table:table-cell table:style-name="Таблица8.H174" office:value-type="string">
            <text:p text:style-name="P48" loext:marker-style-name="T23"><text:span text:style-name="T23">0</text:span></text:p>
          </table:table-cell>
          <table:table-cell table:style-name="Таблица8.I174" office:value-type="string">
            <text:p text:style-name="P48" loext:marker-style-name="T23"><text:span text:style-name="T23">0</text:span></text:p>
          </table:table-cell>
          <table:table-cell table:style-name="Таблица8.J174" office:value-type="string">
            <text:p text:style-name="P49"/>
          </table:table-cell>
        </table:table-row>
        <table:table-row table:style-name="Таблица8.63">
          <table:covered-table-cell table:style-name="Таблица8.A175"/>
          <table:table-cell table:style-name="Таблица8.B175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175" office:value-type="string">
            <text:p text:style-name="P48" loext:marker-style-name="T23"><text:span text:style-name="T23">0</text:span></text:p>
          </table:table-cell>
          <table:table-cell table:style-name="Таблица8.D175" office:value-type="string">
            <text:p text:style-name="P48" loext:marker-style-name="T23"><text:span text:style-name="T23">116 973,0</text:span></text:p>
          </table:table-cell>
          <table:table-cell table:style-name="Таблица8.E175" office:value-type="string">
            <text:p text:style-name="P48" loext:marker-style-name="T23"><text:span text:style-name="T23">145 000,0</text:span></text:p>
          </table:table-cell>
          <table:table-cell table:style-name="Таблица8.F175" office:value-type="string">
            <text:p text:style-name="P48" loext:marker-style-name="T23"><text:span text:style-name="T23">0</text:span></text:p>
          </table:table-cell>
          <table:table-cell table:style-name="Таблица8.G175" office:value-type="string">
            <text:p text:style-name="P48" loext:marker-style-name="T23"><text:span text:style-name="T23">0</text:span></text:p>
          </table:table-cell>
          <table:table-cell table:style-name="Таблица8.H175" office:value-type="string">
            <text:p text:style-name="P48" loext:marker-style-name="T23"><text:span text:style-name="T23">0</text:span></text:p>
          </table:table-cell>
          <table:table-cell table:style-name="Таблица8.I175" office:value-type="string">
            <text:p text:style-name="P48" loext:marker-style-name="T23"><text:span text:style-name="T23">0</text:span></text:p>
          </table:table-cell>
          <table:table-cell table:style-name="Таблица8.J175" office:value-type="string">
            <text:p text:style-name="P49"/>
          </table:table-cell>
        </table:table-row>
        <table:table-row table:style-name="Таблица8.176">
          <table:covered-table-cell table:style-name="Таблица8.A176"/>
          <table:table-cell table:style-name="Таблица8.B176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176" office:value-type="string">
            <text:p text:style-name="P48" loext:marker-style-name="T23"><text:span text:style-name="T23">0</text:span></text:p>
          </table:table-cell>
          <table:table-cell table:style-name="Таблица8.D176" office:value-type="string">
            <text:p text:style-name="P48" loext:marker-style-name="T23"><text:span text:style-name="T23">0</text:span></text:p>
          </table:table-cell>
          <table:table-cell table:style-name="Таблица8.E176" office:value-type="string">
            <text:p text:style-name="P48" loext:marker-style-name="T23"><text:span text:style-name="T23">0</text:span></text:p>
          </table:table-cell>
          <table:table-cell table:style-name="Таблица8.F176" office:value-type="string">
            <text:p text:style-name="P48" loext:marker-style-name="T23"><text:span text:style-name="T23">0</text:span></text:p>
          </table:table-cell>
          <table:table-cell table:style-name="Таблица8.G176" office:value-type="string">
            <text:p text:style-name="P48" loext:marker-style-name="T23"><text:span text:style-name="T23">0</text:span></text:p>
          </table:table-cell>
          <table:table-cell table:style-name="Таблица8.H176" office:value-type="string">
            <text:p text:style-name="P48" loext:marker-style-name="T23"><text:span text:style-name="T23">0</text:span></text:p>
          </table:table-cell>
          <table:table-cell table:style-name="Таблица8.I176" office:value-type="string">
            <text:p text:style-name="P48" loext:marker-style-name="T23"><text:span text:style-name="T23">0</text:span></text:p>
          </table:table-cell>
          <table:table-cell table:style-name="Таблица8.J176" office:value-type="string">
            <text:p text:style-name="P49"/>
          </table:table-cell>
        </table:table-row>
        <table:table-row table:style-name="Таблица8.177">
          <table:covered-table-cell table:style-name="Таблица8.A177"/>
          <table:table-cell table:style-name="Таблица8.B177" office:value-type="string">
            <text:p text:style-name="P19" loext:marker-style-name="T19"><text:span text:style-name="T19">Средства юридических и физических лиц</text:span></text:p>
          </table:table-cell>
          <table:table-cell table:style-name="Таблица8.C177" office:value-type="string">
            <text:p text:style-name="P48" loext:marker-style-name="T23"><text:span text:style-name="T23">0</text:span></text:p>
          </table:table-cell>
          <table:table-cell table:style-name="Таблица8.D177" office:value-type="string">
            <text:p text:style-name="P48" loext:marker-style-name="T23"><text:span text:style-name="T23">0</text:span></text:p>
          </table:table-cell>
          <table:table-cell table:style-name="Таблица8.E177" office:value-type="string">
            <text:p text:style-name="P48" loext:marker-style-name="T23"><text:span text:style-name="T23">0</text:span></text:p>
          </table:table-cell>
          <table:table-cell table:style-name="Таблица8.F177" office:value-type="string">
            <text:p text:style-name="P48" loext:marker-style-name="T23"><text:span text:style-name="T23">0</text:span></text:p>
          </table:table-cell>
          <table:table-cell table:style-name="Таблица8.G177" office:value-type="string">
            <text:p text:style-name="P48" loext:marker-style-name="T23"><text:span text:style-name="T23">0</text:span></text:p>
          </table:table-cell>
          <table:table-cell table:style-name="Таблица8.H177" office:value-type="string">
            <text:p text:style-name="P48" loext:marker-style-name="T23"><text:span text:style-name="T23">0</text:span></text:p>
          </table:table-cell>
          <table:table-cell table:style-name="Таблица8.I177" office:value-type="string">
            <text:p text:style-name="P48" loext:marker-style-name="T23"><text:span text:style-name="T23">0</text:span></text:p>
          </table:table-cell>
          <table:table-cell table:style-name="Таблица8.J177" office:value-type="string">
            <text:p text:style-name="P49"/>
          </table:table-cell>
        </table:table-row>
        <table:table-row table:style-name="Таблица8.178">
          <table:table-cell table:style-name="Таблица8.A178" table:number-rows-spanned="7" office:value-type="string">
            <text:p text:style-name="P19" loext:marker-style-name="T23"><text:span text:style-name="T23">5.2. Финансовое обеспечение дорожной деятельности в отношении дорог общего пользования местного значения на мероприятия по повышению уровня безопасности дорожного движения:</text:span></text:p>
            <text:p text:style-name="P19" loext:marker-style-name="T32"><text:span text:style-name="T32">- 2022 г:</text:span></text:p>
            <text:p text:style-name="P20" loext:marker-style-name="T32"><text:span text:style-name="T32">1. Обустройство подходов к пешеходным переходам вблизи МБОУ «СОШ №8» г. Топки (Топки (г. Топки ул. Микрорайон Красная Горка, 29 (возле ДОО)):</text:span></text:p>
            <text:p text:style-name="P20" loext:marker-style-name="T32"><text:span text:style-name="T32">- ул. Горная (напротив Сбербанка) (установка светофоров Т7, установка пешеходных ограждений, обустройство пешеходного тротуара, устройство искусственной неровности, обустройство остановочного пункта);</text:span></text:p>
            <text:p text:style-name="P20" loext:marker-style-name="T32"><text:span text:style-name="T32">2. Обустройство подходов к пешеходным переходам вблизи МБОУ «СОШ №8» г. Топки (Топки (г. Топки ул. Микрорайон Красная Горка, 29 (возле ДОО)):</text:span></text:p>
            <text:p text:style-name="P20" loext:marker-style-name="T32"><text:span text:style-name="T32">- ул. Горная (напротив Мегафон) (установка светофоров Т7, установка пешеходных ограждений, обустройство пешеходного тротуара, устройство </text:span><text:soft-page-break/><text:span text:style-name="T32">искусственной неровности, обустройство остановочного пункта);</text:span></text:p>
            <text:p text:style-name="P20" loext:marker-style-name="T32"><text:span text:style-name="T32">3. Обустройство подходов к пешеходным переходам вблизи</text:span><text:span text:style-name="T23"> </text:span><text:span text:style-name="T32">МБОУ «СОШ №8» г. Топки (Топки (г. Топки ул. Микрорайон Красная Горка, 29 (возле ДОО)):</text:span></text:p>
            <text:p text:style-name="P20" loext:marker-style-name="T32"><text:span text:style-name="T32">- ул. Чехова (установка светофоров Т7, установка пешеходных ограждений, устройство искусственной неровности);</text:span></text:p>
            <text:p text:style-name="P20" loext:marker-style-name="T32"><text:span text:style-name="T32">4. Обустройство подходов к пешеходному переходу вблизи МАДОУ д/с № 5 «Малышка» г.Топки (г. Топки, ул.Красногорская, напротив д. № 5 мкр «Красная Горка» (возле ДОО)):</text:span></text:p>
            <text:p text:style-name="P20" loext:marker-style-name="T32"><text:span text:style-name="T23">-</text:span><text:span text:style-name="T32">ул.Красногорская (установка светофоров Т7, установка пешеходных ограждений, обустройство пешеходного тротуара, устройство искусственной неровности и уличного освещения);</text:span></text:p>
            <text:p text:style-name="P20" loext:marker-style-name="T32"><text:span text:style-name="T32">5. Обустройство подходов к пешеходному переходу вблизи МАДОУ д/с № 9 «Сказка» г. Топки (г. Топки, ул. Кузнецкая, 4 (возле ДОО)):</text:span></text:p>
            <text:p text:style-name="P20" loext:marker-style-name="T32"><text:span text:style-name="T32">- ул. Кузнецкая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6. Обустройство подходов к пешеходным переходам вблизи МАОУ «СОШ № 1» г. Топки (г. Топки ул. Революции, 49 (возле ДОО)):</text:span></text:p>
            <text:p text:style-name="P20" loext:marker-style-name="T32"><text:span text:style-name="T32">- <text:s/>ул. Революции (установка пешеходных ограждений, обустройство пешеходного тротуара, обустройство остановочного пункта);</text:span></text:p>
            <text:p text:style-name="P20" loext:marker-style-name="T32"><text:span text:style-name="T32">7. Обустройство подходов к пешеходным переходам вблизи МАОУ «СОШ № 1» г. Топки (г. Топки ул. Революции, 49 (возле ДОО)):</text:span></text:p>
            <text:p text:style-name="P20" loext:marker-style-name="T32"><text:span text:style-name="T32">- ул. Комсомольская (обустройство пешеходного тротуара, установка пешеходных ограждений, установка дорожных знаков);</text:span></text:p>
            <text:p text:style-name="P20" loext:marker-style-name="T32"><text:span text:style-name="T32">8. Обустройство подходов к пешеходному переходу вблизи МБОУ «ООШ № 6» г. Топки (г.Топки ул. Революции, 76 (возле ДОО)):</text:span></text:p>
            <text:p text:style-name="P20" loext:marker-style-name="T32"><text:span text:style-name="T32">- <text:s/>ул. Революции (установка пешеходных ограждений, обустройство пешеходного тротуара);</text:span></text:p>
            <text:p text:style-name="P20" loext:marker-style-name="T32"><text:span text:style-name="T32">9. Обустройство подходов к пешеходным переходам вблизи МБОУ «ООШ № 4» г. Топки (г.Топки ул. Мичурина, 5 (возле ДОО); г. Топки ул. Революции, 189 (возле ДОО)):</text:span></text:p>
            <text:p text:style-name="P20" loext:marker-style-name="T32"><text:span text:style-name="T32">- <text:s/>ул.Революции (установка светофоров Т7, установка пешеходных ограждений, обустройство пешеходного тротуара, устройство искусственной неровности и уличного освещения, обустройство остановочного пункта);</text:span></text:p>
            <text:p text:style-name="P20" loext:marker-style-name="T32"><text:span text:style-name="T32">10. Обустройство подходов к пешеходным переходам вблизи МБОУ «ООШ № 4» г. Топки (г.Топки ул. Мичурина, 5 (возле ДОО); г. Топки ул. Революции, 189 (возле ДОО)):</text:span></text:p>
            <text:p text:style-name="P19" loext:marker-style-name="T32"><text:soft-page-break/><text:span text:style-name="T32">- ул. Мичурина (установка пешеходных ограждений, обустройство пешеходного тротуара);</text:span></text:p>
            <text:p text:style-name="P20" loext:marker-style-name="T32"><text:span text:style-name="T32">11. Обустройство подходов к пешеходному переходу вблизи МБОУ «СОШ № 2», г. Топки (г. Топки, ул. Топкинская 8 (возле ДОО)):</text:span></text:p>
            <text:p text:style-name="P19" loext:marker-style-name="T32"><text:span text:style-name="T32">- <text:s/>ул. Дзержинского (установка пешеходных ограждений);</text:span></text:p>
            <text:p text:style-name="P20" loext:marker-style-name="T32"><text:span text:style-name="T32">12. Обустройство подходов к пешеходному переходу вблизи МБДОУ д/с № 12 «Рябинка» г.Топки (г. Топки, ул. Пролетарская, 25 (возле ДОО)):</text:span></text:p>
            <text:p text:style-name="P19" loext:marker-style-name="T32"><text:span text:style-name="T32">- <text:s/>ул. Пролетарская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13. Обустройство подходов к пешеходному переходу вблизи МБОУ «Усть-Сосновская ООШ» с.Усть-Сосново (с. Усть-Сосново, ул. Школьная, 11 (возле ДОО)):</text:span></text:p>
            <text:p text:style-name="P19" loext:marker-style-name="T32"><text:span text:style-name="T32">- <text:s/>ул. Школьная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14. Обустройство подходов к пешеходному переходу вблизи МБДОУ д/с «Солнышко» № 8 с.Усть-Сосново (с. Усть-Сосново, ул. Томская, 7 (возле ДОО)):</text:span></text:p>
            <text:p text:style-name="P19" loext:marker-style-name="T32"><text:span text:style-name="T32">- <text:s/>ул. Томская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15. Обустройство подходов к пешеходному переходу вблизи МБДОУ д/с «Рябинка» п. Шишино (п.Шишино, ул.Архипова,3 (возле ДОО)):</text:span></text:p>
            <text:p text:style-name="P19" loext:marker-style-name="T32"><text:span text:style-name="T32">- <text:s/>ул. Архипова (установка светофоров Т7, установка пешеходных ограждений, обустройство пешеходного тротуара);</text:span></text:p>
            <text:p text:style-name="P20" loext:marker-style-name="T32"><text:span text:style-name="T32">16. Обустройство подходов к пешеходному переходу вблизи МБДОУ д/с «Колосок» № 7 п. Рассвет (п. Рассвет, ул. В.Волошиной,4 (возле ДОО)):</text:span></text:p>
            <text:p text:style-name="P19" loext:marker-style-name="T32"><text:span text:style-name="T32">- ул. В. Волошиной (установка светофоров Т7, установка пешеходных ограждений, обустройство пешеходного тротуара);</text:span></text:p>
            <text:p text:style-name="P20" loext:marker-style-name="T32"><text:span text:style-name="T32">17. Обустройство подходов к пешеходному переходу вблизи МБОУ «Рассветская СОШ» п.Рассвет (п. Рассвет, ул. Ленина, 2 (возле ДОО); п. Рассвет, Рассветская СОШ, ул. Без названия (возле ДОО)):</text:span></text:p>
            <text:p text:style-name="P19" loext:marker-style-name="T32"><text:span text:style-name="T32">- <text:s/>ул. Ленина,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18. Обустройство подходов к пешеходному переходу вблизи МБОУ «Рассветская СОШ» п.Рассвет, ул. Без названия (возле ДОО)):</text:span></text:p>
            <text:p text:style-name="P19" loext:marker-style-name="T32"><text:span text:style-name="T32">- проезд без названия (обустройство остановочного </text:span><text:soft-page-break/><text:span text:style-name="T32">пункта);</text:span></text:p>
            <text:p text:style-name="P20" loext:marker-style-name="T32"><text:span text:style-name="T32">19. Обустройство подходов к пешеходным переходам вблизи</text:span><text:span text:style-name="T23"> </text:span><text:span text:style-name="T32">МБОУ «Раздольинская ООШ» п.Раздолье (п. Раздолье, ул.Центральная, 26 (возле ДОО)):</text:span></text:p>
            <text:p text:style-name="P20" loext:marker-style-name="T32"><text:span text:style-name="T32">- <text:s text:c="2"/>ул. Центральная (установка светофоров Т7, установка пешеходных ограждений, обустройство пешеходного тротуара, устройство искусственной неровности, установка дорожных знаков);</text:span></text:p>
            <text:p text:style-name="P19" loext:marker-style-name="T32"><text:span text:style-name="T32">- <text:s/>ул. Школьная (установка светофоров Т7, Установка дорожных знаков 5.19.1(5.19.2) «Пешеходный переход», 1.23 «Дети», 3.24 «Ограничение скорости движения», табличка 8.2.1 «Зона действия»);</text:span></text:p>
            <text:p text:style-name="P20" loext:marker-style-name="T32"><text:span text:style-name="T32">20. Обустройство подходов к пешеходному переходу вблизи МБОУ</text:span><text:span text:style-name="T23"> </text:span><text:span text:style-name="T32">«Глубокинская ООШ» с.Глубокое (с.Глубокое, ул.Школьная, 7 (возле ДОО)):</text:span></text:p>
            <text:p text:style-name="P19" loext:marker-style-name="T32"><text:span text:style-name="T32">- <text:s/>ул. Школьная (установка светофоров Т7, установка пешеходных ограждений, обустройство пешеходного тротуара);</text:span></text:p>
            <text:p text:style-name="P20" loext:marker-style-name="T32"><text:span text:style-name="T32">21. Обустройство подходов к пешеходному переходу вблизи МБОУ «Центральная ООШ» п.Центральный (п. Центральный, ул. Советская, 10 (возле ДОО)):</text:span></text:p>
            <text:p text:style-name="P19" loext:marker-style-name="T32"><text:span text:style-name="T32">- <text:s/>ул. Советская (установка светофоров Т7, установка пешеходных ограждений, обустройство пешеходного тротуара);</text:span></text:p>
            <text:p text:style-name="P20" loext:marker-style-name="T32"><text:span text:style-name="T32">22. Обустройство подходов к пешеходным переходам вблизи МБОУ «Топкинская ООШ» с. Топки (с. Топки ул. Микрорайон 8 А (возле ДОО)):</text:span></text:p>
            <text:p text:style-name="P19" loext:marker-style-name="T32"><text:span text:style-name="T32">- <text:s/>ул. Микрорайон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23. Обустройство подходов к пешеходным переходам вблизи МБОУ «Топкинская ООШ» с. Топки (с. Топки ул. Микрорайон 8 А (возле ДОО)):</text:span></text:p>
            <text:p text:style-name="P19" loext:marker-style-name="T32"><text:span text:style-name="T32">- ул. Новая (установка светофоров Т7, установка пешеходных ограждений, обустройство пешеходного тротуара, устройство искусственной неровности и уличного освещения);</text:span></text:p>
            <text:p text:style-name="P20" loext:marker-style-name="T32"><text:span text:style-name="T32">24. Обустройство подходов к пешеходному переходу вблизи МБОУ «Трещинская ООШ» п.Трещевский (п. Трещевский ул.Садовая,36 (возле ДОО)):</text:span></text:p>
            <text:p text:style-name="P19" loext:marker-style-name="T32"><text:span text:style-name="T32">- <text:s/>ул. Садовая (установка светофоров Т7, установка пешеходных ограждений, обустройство пешеходного тротуара, устройство искусственной неровности);</text:span></text:p>
            <text:p text:style-name="P20" loext:marker-style-name="T32"><text:span text:style-name="T32">25. Обустройство подходов к пешеходному переходу вблизи МКУОО д/д «Родник» п.Трещевский:</text:span></text:p>
            <text:p text:style-name="P19" loext:marker-style-name="T32"><text:span text:style-name="T32">- <text:s/>ул. Малыхина (установка светофоров Т7)</text:span></text:p>
            <text:p text:style-name="P20" loext:marker-style-name="T32"><text:span text:style-name="T32">26. Обустройство подходов к пешеходному переходу вблизи МБОУ «Магистральная СОШ» п.Магистральный (п.Магистральный, ул. </text:span><text:soft-page-break/><text:span text:style-name="T32">Строителей, 19 (возле ДОО)):</text:span></text:p>
            <text:p text:style-name="P19" loext:marker-style-name="T32"><text:span text:style-name="T32">- <text:s/>ул. Строителей (установка светофоров Т7, установка пешеходных ограждений, обустройство пешеходного тротуара);</text:span></text:p>
            <text:p text:style-name="P20" loext:marker-style-name="T32"><text:span text:style-name="T32">27. Обустройство подходов к пешеходному переходу вблизи МБДОУ д/с «Солнышко» № 13 п.Верх-Падунский (п. Верх-Падунский, ул. Советская, 7 (возле ДОО)):</text:span></text:p>
            <text:p text:style-name="P19" loext:marker-style-name="T32"><text:span text:style-name="T32">- ул. Советская (установка светофоров Т7, установка пешеходных ограждений, обустройство пешеходного тротуара, устройство искусственной неровности, установка дорожных ограждений);</text:span></text:p>
            <text:p text:style-name="P20" loext:marker-style-name="T32"><text:span text:style-name="T32">28. Обустройство подходов к пешеходному переходу вблизи Структурного подразделения Магистральной СОШ п. Верх-Падунский (п. В. Падунский, ул.Школьная, 19 (возле ДОО)):</text:span></text:p>
            <text:p text:style-name="P19" loext:marker-style-name="T32"><text:span text:style-name="T32">- ул. Школьная (установка пешеходных ограждений, обустройство пешеходного тротуара).</text:span></text:p>
            <text:p text:style-name="P19" loext:marker-style-name="T32"><text:span text:style-name="T32">- 2023 г.</text:span></text:p>
            <text:p text:style-name="P19" loext:marker-style-name="T32"><text:span text:style-name="T32">1. Установка светофорных объектов: ул.Революции-ул.Дзержинского, ул.Луначарского - ул.Дзержинского г.Топки</text:span></text:p>
            <text:p text:style-name="P19" loext:marker-style-name="T32"><text:span text:style-name="T32">2. Устройство пешеходного тротуара по ул. Комсомольская, г.Топки (от ул. Топкинская до ул. Чехова)</text:span></text:p>
            <text:p text:style-name="P19" loext:marker-style-name="T32"><text:span text:style-name="T32">3. Обустройство подходов к пешеходным переходам: ул.Революции-ул.Дзержинского, ул.Луначарского - ул.Дзержинского, ул.Чехова - ул.Красногорская г.Топки</text:span></text:p>
            <text:p text:style-name="P19" loext:marker-style-name="T23"><text:span text:style-name="T32">4. Установка пешеходных ограждений и устройство искусственной неровности по ул. Кузнецкая (вблизи МБУ ДО "Дворец творчества детей и молодежи")</text:span></text:p>
          </table:table-cell>
          <table:table-cell table:style-name="Таблица8.B178" office:value-type="string">
            <text:p text:style-name="P19" loext:marker-style-name="T19"><text:span text:style-name="T19">Всего</text:span></text:p>
          </table:table-cell>
          <table:table-cell table:style-name="Таблица8.C178" office:value-type="string">
            <text:p text:style-name="P48" loext:marker-style-name="T21"><text:span text:style-name="T21">0</text:span></text:p>
          </table:table-cell>
          <table:table-cell table:style-name="Таблица8.D178" office:value-type="string">
            <text:p text:style-name="P48" loext:marker-style-name="T21"><text:span text:style-name="T21">48 175,9</text:span></text:p>
          </table:table-cell>
          <table:table-cell table:style-name="Таблица8.E178" office:value-type="string">
            <text:p text:style-name="P48" loext:marker-style-name="T21"><text:span text:style-name="T21">7 732,0</text:span></text:p>
          </table:table-cell>
          <table:table-cell table:style-name="Таблица8.F178" office:value-type="string">
            <text:p text:style-name="P48" loext:marker-style-name="T21"><text:span text:style-name="T21">0</text:span></text:p>
          </table:table-cell>
          <table:table-cell table:style-name="Таблица8.G178" office:value-type="string">
            <text:p text:style-name="P48" loext:marker-style-name="T21"><text:span text:style-name="T21">0</text:span></text:p>
          </table:table-cell>
          <table:table-cell table:style-name="Таблица8.H178" office:value-type="string">
            <text:p text:style-name="P48" loext:marker-style-name="T21"><text:span text:style-name="T21">0</text:span></text:p>
          </table:table-cell>
          <table:table-cell table:style-name="Таблица8.I178" office:value-type="string">
            <text:p text:style-name="P48" loext:marker-style-name="T21"><text:span text:style-name="T21">0</text:span></text:p>
          </table:table-cell>
          <table:table-cell table:style-name="Таблица8.J178" office:value-type="string">
            <text:p text:style-name="P49"/>
          </table:table-cell>
        </table:table-row>
        <table:table-row table:style-name="Таблица8.50">
          <table:covered-table-cell table:style-name="Таблица8.A179"/>
          <table:table-cell table:style-name="Таблица8.B179" office:value-type="string">
            <text:p text:style-name="P19" loext:marker-style-name="T19"><text:span text:style-name="T19">Местный бюджет</text:span></text:p>
          </table:table-cell>
          <table:table-cell table:style-name="Таблица8.C179" office:value-type="string">
            <text:p text:style-name="P48" loext:marker-style-name="T23"><text:span text:style-name="T23">0</text:span></text:p>
          </table:table-cell>
          <table:table-cell table:style-name="Таблица8.D179" office:value-type="string">
            <text:p text:style-name="P48" loext:marker-style-name="T23"><text:span text:style-name="T23">1 475,9</text:span></text:p>
          </table:table-cell>
          <table:table-cell table:style-name="Таблица8.E179" office:value-type="string">
            <text:p text:style-name="P48" loext:marker-style-name="T23"><text:span text:style-name="T23">232,0</text:span></text:p>
          </table:table-cell>
          <table:table-cell table:style-name="Таблица8.F179" office:value-type="string">
            <text:p text:style-name="P48" loext:marker-style-name="T23"><text:span text:style-name="T23">0</text:span></text:p>
          </table:table-cell>
          <table:table-cell table:style-name="Таблица8.G179" office:value-type="string">
            <text:p text:style-name="P48" loext:marker-style-name="T23"><text:span text:style-name="T23">0</text:span></text:p>
          </table:table-cell>
          <table:table-cell table:style-name="Таблица8.H179" office:value-type="string">
            <text:p text:style-name="P48" loext:marker-style-name="T23"><text:span text:style-name="T23">0</text:span></text:p>
          </table:table-cell>
          <table:table-cell table:style-name="Таблица8.I179" office:value-type="string">
            <text:p text:style-name="P48" loext:marker-style-name="T23"><text:span text:style-name="T23">0</text:span></text:p>
          </table:table-cell>
          <table:table-cell table:style-name="Таблица8.J179" office:value-type="string">
            <text:p text:style-name="P49"/>
          </table:table-cell>
        </table:table-row>
        <table:table-row table:style-name="Таблица8.70">
          <table:covered-table-cell table:style-name="Таблица8.A180"/>
          <table:table-cell table:style-name="Таблица8.B180" office:value-type="string">
            <text:p text:style-name="P19" loext:marker-style-name="T19"><text:span text:style-name="T19">Иные не запрещенные законодательством источники</text:span></text:p>
          </table:table-cell>
          <table:table-cell table:style-name="Таблица8.C180" office:value-type="string">
            <text:p text:style-name="P48" loext:marker-style-name="T23"><text:span text:style-name="T23">0</text:span></text:p>
          </table:table-cell>
          <table:table-cell table:style-name="Таблица8.D180" office:value-type="string">
            <text:p text:style-name="P48" loext:marker-style-name="T23"><text:span text:style-name="T23">0</text:span></text:p>
          </table:table-cell>
          <table:table-cell table:style-name="Таблица8.E180" office:value-type="string">
            <text:p text:style-name="P48" loext:marker-style-name="T23"><text:span text:style-name="T23">0</text:span></text:p>
          </table:table-cell>
          <table:table-cell table:style-name="Таблица8.F180" office:value-type="string">
            <text:p text:style-name="P48" loext:marker-style-name="T23"><text:span text:style-name="T23">0</text:span></text:p>
          </table:table-cell>
          <table:table-cell table:style-name="Таблица8.G180" office:value-type="string">
            <text:p text:style-name="P48" loext:marker-style-name="T23"><text:span text:style-name="T23">0</text:span></text:p>
          </table:table-cell>
          <table:table-cell table:style-name="Таблица8.H180" office:value-type="string">
            <text:p text:style-name="P48" loext:marker-style-name="T23"><text:span text:style-name="T23">0</text:span></text:p>
          </table:table-cell>
          <table:table-cell table:style-name="Таблица8.I180" office:value-type="string">
            <text:p text:style-name="P48" loext:marker-style-name="T23"><text:span text:style-name="T23">0</text:span></text:p>
          </table:table-cell>
          <table:table-cell table:style-name="Таблица8.J180" office:value-type="string">
            <text:p text:style-name="P49"/>
          </table:table-cell>
        </table:table-row>
        <table:table-row table:style-name="Таблица8.70">
          <table:covered-table-cell table:style-name="Таблица8.A181"/>
          <table:table-cell table:style-name="Таблица8.B181" office:value-type="string">
            <text:p text:style-name="P19" loext:marker-style-name="T19"><text:span text:style-name="T19">Федеральный бюджет</text:span></text:p>
          </table:table-cell>
          <table:table-cell table:style-name="Таблица8.C181" office:value-type="string">
            <text:p text:style-name="P48" loext:marker-style-name="T23"><text:span text:style-name="T23">0</text:span></text:p>
          </table:table-cell>
          <table:table-cell table:style-name="Таблица8.D181" office:value-type="string">
            <text:p text:style-name="P48" loext:marker-style-name="T23"><text:span text:style-name="T23">0</text:span></text:p>
          </table:table-cell>
          <table:table-cell table:style-name="Таблица8.E181" office:value-type="string">
            <text:p text:style-name="P48" loext:marker-style-name="T23"><text:span text:style-name="T23">0</text:span></text:p>
          </table:table-cell>
          <table:table-cell table:style-name="Таблица8.F181" office:value-type="string">
            <text:p text:style-name="P48" loext:marker-style-name="T23"><text:span text:style-name="T23">0</text:span></text:p>
          </table:table-cell>
          <table:table-cell table:style-name="Таблица8.G181" office:value-type="string">
            <text:p text:style-name="P48" loext:marker-style-name="T23"><text:span text:style-name="T23">0</text:span></text:p>
          </table:table-cell>
          <table:table-cell table:style-name="Таблица8.H181" office:value-type="string">
            <text:p text:style-name="P48" loext:marker-style-name="T23"><text:span text:style-name="T23">0</text:span></text:p>
          </table:table-cell>
          <table:table-cell table:style-name="Таблица8.I181" office:value-type="string">
            <text:p text:style-name="P48" loext:marker-style-name="T23"><text:span text:style-name="T23">0</text:span></text:p>
          </table:table-cell>
          <table:table-cell table:style-name="Таблица8.J181" office:value-type="string">
            <text:p text:style-name="P49"/>
          </table:table-cell>
        </table:table-row>
        <table:table-row table:style-name="Таблица8.53">
          <table:covered-table-cell table:style-name="Таблица8.A182"/>
          <table:table-cell table:style-name="Таблица8.B182" office:value-type="string">
            <text:p text:style-name="P19" loext:marker-style-name="T19"><text:span text:style-name="T19">Областной бюджет</text:span></text:p>
          </table:table-cell>
          <table:table-cell table:style-name="Таблица8.C182" office:value-type="string">
            <text:p text:style-name="P48" loext:marker-style-name="T23"><text:span text:style-name="T23">0</text:span></text:p>
          </table:table-cell>
          <table:table-cell table:style-name="Таблица8.D182" office:value-type="string">
            <text:p text:style-name="P48" loext:marker-style-name="T23"><text:span text:style-name="T23">46 700,0</text:span></text:p>
          </table:table-cell>
          <table:table-cell table:style-name="Таблица8.E182" office:value-type="string">
            <text:p text:style-name="P48" loext:marker-style-name="T23"><text:span text:style-name="T23">7 500,0</text:span></text:p>
          </table:table-cell>
          <table:table-cell table:style-name="Таблица8.F182" office:value-type="string">
            <text:p text:style-name="P48" loext:marker-style-name="T23"><text:span text:style-name="T23">0</text:span></text:p>
          </table:table-cell>
          <table:table-cell table:style-name="Таблица8.G182" office:value-type="string">
            <text:p text:style-name="P48" loext:marker-style-name="T23"><text:span text:style-name="T23">0</text:span></text:p>
          </table:table-cell>
          <table:table-cell table:style-name="Таблица8.H182" office:value-type="string">
            <text:p text:style-name="P48" loext:marker-style-name="T23"><text:span text:style-name="T23">0</text:span></text:p>
          </table:table-cell>
          <table:table-cell table:style-name="Таблица8.I182" office:value-type="string">
            <text:p text:style-name="P48" loext:marker-style-name="T23"><text:span text:style-name="T23">0</text:span></text:p>
          </table:table-cell>
          <table:table-cell table:style-name="Таблица8.J182" office:value-type="string">
            <text:p text:style-name="P49"/>
          </table:table-cell>
        </table:table-row>
        <table:table-row table:style-name="Таблица8.63">
          <table:covered-table-cell table:style-name="Таблица8.A183"/>
          <table:table-cell table:style-name="Таблица8.B183" office:value-type="string">
            <text:p text:style-name="P19" loext:marker-style-name="T19"><text:span text:style-name="T19">Средства бюджетов государственных внебюджетных фондов</text:span></text:p>
          </table:table-cell>
          <table:table-cell table:style-name="Таблица8.C183" office:value-type="string">
            <text:p text:style-name="P48" loext:marker-style-name="T23"><text:span text:style-name="T23">0</text:span></text:p>
          </table:table-cell>
          <table:table-cell table:style-name="Таблица8.D183" office:value-type="string">
            <text:p text:style-name="P48" loext:marker-style-name="T23"><text:span text:style-name="T23">0</text:span></text:p>
          </table:table-cell>
          <table:table-cell table:style-name="Таблица8.E183" office:value-type="string">
            <text:p text:style-name="P48" loext:marker-style-name="T23"><text:span text:style-name="T23">0</text:span></text:p>
          </table:table-cell>
          <table:table-cell table:style-name="Таблица8.F183" office:value-type="string">
            <text:p text:style-name="P48" loext:marker-style-name="T23"><text:span text:style-name="T23">0</text:span></text:p>
          </table:table-cell>
          <table:table-cell table:style-name="Таблица8.G183" office:value-type="string">
            <text:p text:style-name="P48" loext:marker-style-name="T23"><text:span text:style-name="T23">0</text:span></text:p>
          </table:table-cell>
          <table:table-cell table:style-name="Таблица8.H183" office:value-type="string">
            <text:p text:style-name="P48" loext:marker-style-name="T23"><text:span text:style-name="T23">0</text:span></text:p>
          </table:table-cell>
          <table:table-cell table:style-name="Таблица8.I183" office:value-type="string">
            <text:p text:style-name="P48" loext:marker-style-name="T23"><text:span text:style-name="T23">0</text:span></text:p>
          </table:table-cell>
          <table:table-cell table:style-name="Таблица8.J183" office:value-type="string">
            <text:p text:style-name="P49"/>
          </table:table-cell>
        </table:table-row>
        <table:table-row table:style-name="Таблица8.67">
          <table:covered-table-cell table:style-name="Таблица8.A184"/>
          <table:table-cell table:style-name="Таблица8.B184" office:value-type="string">
            <text:p text:style-name="P19" loext:marker-style-name="T19"><text:span text:style-name="T19">Средства юридических и физических ли</text:span></text:p>
          </table:table-cell>
          <table:table-cell table:style-name="Таблица8.C184" office:value-type="string">
            <text:p text:style-name="P48" loext:marker-style-name="T23"><text:span text:style-name="T23">0</text:span></text:p>
          </table:table-cell>
          <table:table-cell table:style-name="Таблица8.D184" office:value-type="string">
            <text:p text:style-name="P48" loext:marker-style-name="T23"><text:span text:style-name="T23">0</text:span></text:p>
          </table:table-cell>
          <table:table-cell table:style-name="Таблица8.E184" office:value-type="string">
            <text:p text:style-name="P48" loext:marker-style-name="T23"><text:span text:style-name="T23">0</text:span></text:p>
          </table:table-cell>
          <table:table-cell table:style-name="Таблица8.F184" office:value-type="string">
            <text:p text:style-name="P48" loext:marker-style-name="T23"><text:span text:style-name="T23">0</text:span></text:p>
          </table:table-cell>
          <table:table-cell table:style-name="Таблица8.G184" office:value-type="string">
            <text:p text:style-name="P48" loext:marker-style-name="T23"><text:span text:style-name="T23">0</text:span></text:p>
          </table:table-cell>
          <table:table-cell table:style-name="Таблица8.H184" office:value-type="string">
            <text:p text:style-name="P48" loext:marker-style-name="T23"><text:span text:style-name="T23">0</text:span></text:p>
          </table:table-cell>
          <table:table-cell table:style-name="Таблица8.I184" office:value-type="string">
            <text:p text:style-name="P48" loext:marker-style-name="T23"><text:span text:style-name="T23">0</text:span></text:p>
          </table:table-cell>
          <table:table-cell table:style-name="Таблица8.J184" office:value-type="string">
            <text:p text:style-name="P49"/>
          </table:table-cell>
        </table:table-row>
        <table:table-row table:style-name="Таблица8.185">
          <table:table-cell table:style-name="Таблица8.A185" table:number-rows-spanned="7" office:value-type="string">
            <text:p text:style-name="P19" loext:marker-style-name="T22"><text:span text:style-name="T22">5.3. Содержание дорог в летний и зимний периоды:</text:span></text:p>
          </table:table-cell>
          <table:table-cell table:style-name="Таблица8.B185" office:value-type="string">
            <text:p text:style-name="P19" loext:marker-style-name="T22"><text:span text:style-name="T22">Всего</text:span></text:p>
          </table:table-cell>
          <table:table-cell table:style-name="Таблица8.C185" office:value-type="string">
            <text:p text:style-name="P48" loext:marker-style-name="T21"><text:span text:style-name="T21">50 128,98</text:span></text:p>
          </table:table-cell>
          <table:table-cell table:style-name="Таблица8.D185" office:value-type="string">
            <text:p text:style-name="P48" loext:marker-style-name="T21"><text:span text:style-name="T21">56 745,0</text:span></text:p>
          </table:table-cell>
          <table:table-cell table:style-name="Таблица8.E185" office:value-type="string">
            <text:p text:style-name="P48" loext:marker-style-name="T21"><text:span text:style-name="T21">80 392,1</text:span></text:p>
          </table:table-cell>
          <table:table-cell table:style-name="Таблица8.F185" office:value-type="string">
            <text:p text:style-name="P48" loext:marker-style-name="T21"><text:span text:style-name="T21">65 332,0</text:span></text:p>
          </table:table-cell>
          <table:table-cell table:style-name="Таблица8.I10" office:value-type="string">
            <text:p text:style-name="P48" loext:marker-style-name="T21"><text:span text:style-name="T26">77 967,6</text:span></text:p>
          </table:table-cell>
          <table:table-cell table:style-name="Таблица8.H10" office:value-type="string">
            <text:p text:style-name="P48" loext:marker-style-name="T21"><text:span text:style-name="T26">60 500,0</text:span></text:p>
          </table:table-cell>
          <table:table-cell table:style-name="Таблица8.H10" office:value-type="string">
            <text:p text:style-name="P48" loext:marker-style-name="T21"><text:span text:style-name="T26">103 500,0</text:span></text:p>
          </table:table-cell>
          <table:table-cell table:style-name="Таблица8.J185" office:value-type="string">
            <text:p text:style-name="P49"/>
          </table:table-cell>
        </table:table-row>
        <table:table-row table:style-name="Таблица8.186">
          <table:covered-table-cell table:style-name="Таблица8.A186"/>
          <table:table-cell table:style-name="Таблица8.B186" office:value-type="string">
            <text:p text:style-name="P19" loext:marker-style-name="T22"><text:span text:style-name="T22">Местный бюджет</text:span></text:p>
          </table:table-cell>
          <table:table-cell table:style-name="Таблица8.C186" office:value-type="string">
            <text:p text:style-name="P48" loext:marker-style-name="T23"><text:span text:style-name="T23">50 128,98</text:span></text:p>
          </table:table-cell>
          <table:table-cell table:style-name="Таблица8.D186" office:value-type="string">
            <text:p text:style-name="P48" loext:marker-style-name="T23"><text:span text:style-name="T23">56 745,0</text:span></text:p>
          </table:table-cell>
          <table:table-cell table:style-name="Таблица8.E186" office:value-type="string">
            <text:p text:style-name="P48" loext:marker-style-name="T23"><text:span text:style-name="T23">80 392,1</text:span></text:p>
          </table:table-cell>
          <table:table-cell table:style-name="Таблица8.F186" office:value-type="string">
            <text:p text:style-name="P48" loext:marker-style-name="T23"><text:span text:style-name="T23">65 332,0</text:span></text:p>
          </table:table-cell>
          <table:table-cell table:style-name="Таблица8.I10" office:value-type="string">
            <text:p text:style-name="P48" loext:marker-style-name="T23"><text:span text:style-name="T29">77 967,6</text:span></text:p>
          </table:table-cell>
          <table:table-cell table:style-name="Таблица8.H10" office:value-type="string">
            <text:p text:style-name="P48" loext:marker-style-name="T23"><text:span text:style-name="T29">60 500,0</text:span></text:p>
          </table:table-cell>
          <table:table-cell table:style-name="Таблица8.H10" office:value-type="string">
            <text:p text:style-name="P48" loext:marker-style-name="T23"><text:span text:style-name="T29">103 500,0</text:span></text:p>
          </table:table-cell>
          <table:table-cell table:style-name="Таблица8.J186" office:value-type="string">
            <text:p text:style-name="P49"/>
          </table:table-cell>
        </table:table-row>
        <table:table-row table:style-name="Таблица8.187">
          <table:covered-table-cell table:style-name="Таблица8.A187"/>
          <table:table-cell table:style-name="Таблица8.B187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187" office:value-type="string">
            <text:p text:style-name="P48" loext:marker-style-name="T23"><text:span text:style-name="T23">0</text:span></text:p>
          </table:table-cell>
          <table:table-cell table:style-name="Таблица8.D187" office:value-type="string">
            <text:p text:style-name="P48" loext:marker-style-name="T23"><text:span text:style-name="T23">0</text:span></text:p>
          </table:table-cell>
          <table:table-cell table:style-name="Таблица8.E187" office:value-type="string">
            <text:p text:style-name="P48" loext:marker-style-name="T23"><text:span text:style-name="T23">0</text:span></text:p>
          </table:table-cell>
          <table:table-cell table:style-name="Таблица8.F187" office:value-type="string">
            <text:p text:style-name="P48" loext:marker-style-name="T23"><text:span text:style-name="T23">0</text:span></text:p>
          </table:table-cell>
          <table:table-cell table:style-name="Таблица8.G187" office:value-type="string">
            <text:p text:style-name="P48" loext:marker-style-name="T23"><text:span text:style-name="T23">0</text:span></text:p>
          </table:table-cell>
          <table:table-cell table:style-name="Таблица8.H187" office:value-type="string">
            <text:p text:style-name="P48" loext:marker-style-name="T23"><text:span text:style-name="T23">0</text:span></text:p>
          </table:table-cell>
          <table:table-cell table:style-name="Таблица8.I187" office:value-type="string">
            <text:p text:style-name="P48" loext:marker-style-name="T23"><text:span text:style-name="T23">0</text:span></text:p>
          </table:table-cell>
          <table:table-cell table:style-name="Таблица8.J187" office:value-type="string">
            <text:p text:style-name="P49"/>
          </table:table-cell>
        </table:table-row>
        <table:table-row table:style-name="Таблица8.38">
          <table:covered-table-cell table:style-name="Таблица8.A188"/>
          <table:table-cell table:style-name="Таблица8.B188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188" office:value-type="string">
            <text:p text:style-name="P48" loext:marker-style-name="T23"><text:span text:style-name="T23">0</text:span></text:p>
          </table:table-cell>
          <table:table-cell table:style-name="Таблица8.D188" office:value-type="string">
            <text:p text:style-name="P48" loext:marker-style-name="T23"><text:span text:style-name="T23">0</text:span></text:p>
          </table:table-cell>
          <table:table-cell table:style-name="Таблица8.E188" office:value-type="string">
            <text:p text:style-name="P48" loext:marker-style-name="T23"><text:span text:style-name="T23">0</text:span></text:p>
          </table:table-cell>
          <table:table-cell table:style-name="Таблица8.F188" office:value-type="string">
            <text:p text:style-name="P48" loext:marker-style-name="T23"><text:span text:style-name="T23">0</text:span></text:p>
          </table:table-cell>
          <table:table-cell table:style-name="Таблица8.G188" office:value-type="string">
            <text:p text:style-name="P48" loext:marker-style-name="T23"><text:span text:style-name="T23">0</text:span></text:p>
          </table:table-cell>
          <table:table-cell table:style-name="Таблица8.H188" office:value-type="string">
            <text:p text:style-name="P48" loext:marker-style-name="T23"><text:span text:style-name="T23">0</text:span></text:p>
          </table:table-cell>
          <table:table-cell table:style-name="Таблица8.I188" office:value-type="string">
            <text:p text:style-name="P48" loext:marker-style-name="T23"><text:span text:style-name="T23">0</text:span></text:p>
          </table:table-cell>
          <table:table-cell table:style-name="Таблица8.J188" office:value-type="string">
            <text:p text:style-name="P49"/>
          </table:table-cell>
        </table:table-row>
        <table:table-row table:style-name="Таблица8.53">
          <table:covered-table-cell table:style-name="Таблица8.A189"/>
          <table:table-cell table:style-name="Таблица8.B189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189" office:value-type="string">
            <text:p text:style-name="P48" loext:marker-style-name="T23"><text:span text:style-name="T23">0</text:span></text:p>
          </table:table-cell>
          <table:table-cell table:style-name="Таблица8.D189" office:value-type="string">
            <text:p text:style-name="P48" loext:marker-style-name="T23"><text:span text:style-name="T23">0</text:span></text:p>
          </table:table-cell>
          <table:table-cell table:style-name="Таблица8.E189" office:value-type="string">
            <text:p text:style-name="P48" loext:marker-style-name="T23"><text:span text:style-name="T23">0</text:span></text:p>
          </table:table-cell>
          <table:table-cell table:style-name="Таблица8.F189" office:value-type="string">
            <text:p text:style-name="P48" loext:marker-style-name="T23"><text:span text:style-name="T23">0</text:span></text:p>
          </table:table-cell>
          <table:table-cell table:style-name="Таблица8.G189" office:value-type="string">
            <text:p text:style-name="P48" loext:marker-style-name="T23"><text:span text:style-name="T23">0</text:span></text:p>
          </table:table-cell>
          <table:table-cell table:style-name="Таблица8.H189" office:value-type="string">
            <text:p text:style-name="P48" loext:marker-style-name="T23"><text:span text:style-name="T23">0</text:span></text:p>
          </table:table-cell>
          <table:table-cell table:style-name="Таблица8.I189" office:value-type="string">
            <text:p text:style-name="P48" loext:marker-style-name="T23"><text:span text:style-name="T23">0</text:span></text:p>
          </table:table-cell>
          <table:table-cell table:style-name="Таблица8.J189" office:value-type="string">
            <text:p text:style-name="P49"/>
          </table:table-cell>
        </table:table-row>
        <table:table-row table:style-name="Таблица8.70">
          <table:covered-table-cell table:style-name="Таблица8.A190"/>
          <table:table-cell table:style-name="Таблица8.B190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190" office:value-type="string">
            <text:p text:style-name="P48" loext:marker-style-name="T23"><text:span text:style-name="T23">0</text:span></text:p>
          </table:table-cell>
          <table:table-cell table:style-name="Таблица8.D190" office:value-type="string">
            <text:p text:style-name="P48" loext:marker-style-name="T23"><text:span text:style-name="T23">0</text:span></text:p>
          </table:table-cell>
          <table:table-cell table:style-name="Таблица8.E190" office:value-type="string">
            <text:p text:style-name="P48" loext:marker-style-name="T23"><text:span text:style-name="T23">0</text:span></text:p>
          </table:table-cell>
          <table:table-cell table:style-name="Таблица8.F190" office:value-type="string">
            <text:p text:style-name="P48" loext:marker-style-name="T23"><text:span text:style-name="T23">0</text:span></text:p>
          </table:table-cell>
          <table:table-cell table:style-name="Таблица8.G190" office:value-type="string">
            <text:p text:style-name="P48" loext:marker-style-name="T23"><text:span text:style-name="T23">0</text:span></text:p>
          </table:table-cell>
          <table:table-cell table:style-name="Таблица8.H190" office:value-type="string">
            <text:p text:style-name="P48" loext:marker-style-name="T23"><text:span text:style-name="T23">0</text:span></text:p>
          </table:table-cell>
          <table:table-cell table:style-name="Таблица8.I190" office:value-type="string">
            <text:p text:style-name="P48" loext:marker-style-name="T23"><text:span text:style-name="T23">0</text:span></text:p>
          </table:table-cell>
          <table:table-cell table:style-name="Таблица8.J190" office:value-type="string">
            <text:p text:style-name="P49"/>
          </table:table-cell>
        </table:table-row>
        <table:table-row table:style-name="Таблица8.191">
          <table:covered-table-cell table:style-name="Таблица8.A191"/>
          <table:table-cell table:style-name="Таблица8.B191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191" office:value-type="string">
            <text:p text:style-name="P48" loext:marker-style-name="T23"><text:span text:style-name="T23">0</text:span></text:p>
          </table:table-cell>
          <table:table-cell table:style-name="Таблица8.D191" office:value-type="string">
            <text:p text:style-name="P48" loext:marker-style-name="T23"><text:span text:style-name="T23">0</text:span></text:p>
          </table:table-cell>
          <table:table-cell table:style-name="Таблица8.E191" office:value-type="string">
            <text:p text:style-name="P48" loext:marker-style-name="T23"><text:span text:style-name="T23">0</text:span></text:p>
          </table:table-cell>
          <table:table-cell table:style-name="Таблица8.F191" office:value-type="string">
            <text:p text:style-name="P48" loext:marker-style-name="T23"><text:span text:style-name="T23">0</text:span></text:p>
          </table:table-cell>
          <table:table-cell table:style-name="Таблица8.G191" office:value-type="string">
            <text:p text:style-name="P48" loext:marker-style-name="T23"><text:span text:style-name="T23">0</text:span></text:p>
          </table:table-cell>
          <table:table-cell table:style-name="Таблица8.H191" office:value-type="string">
            <text:p text:style-name="P48" loext:marker-style-name="T23"><text:span text:style-name="T23">0</text:span></text:p>
          </table:table-cell>
          <table:table-cell table:style-name="Таблица8.I191" office:value-type="string">
            <text:p text:style-name="P48" loext:marker-style-name="T23"><text:span text:style-name="T23">0</text:span></text:p>
          </table:table-cell>
          <table:table-cell table:style-name="Таблица8.J191" office:value-type="string">
            <text:p text:style-name="P49"/>
          </table:table-cell>
        </table:table-row>
        <text:soft-page-break/>
        <table:table-row table:style-name="Таблица8.192">
          <table:table-cell table:style-name="Таблица8.A192" table:number-rows-spanned="7" office:value-type="string">
            <text:p text:style-name="P19" loext:marker-style-name="T22"><text:span text:style-name="T22">5.4. Обеспечение дорожной деятельности в отношении дорог общего пользования местного значения</text:span></text:p>
            <text:p text:style-name="P19" loext:marker-style-name="T35"><text:span text:style-name="T35">по повышению безопасности дорожного движения:</text:span></text:p>
            <text:p text:style-name="P19" loext:marker-style-name="T36"><text:span text:style-name="T36">- </text:span><text:span text:style-name="T37">2024 г.</text:span></text:p>
            <text:p text:style-name="P19" loext:marker-style-name="T36"><text:span text:style-name="T36">1. Устройство пешеходного тротуара по ул. Комсомольская, г. Топки (от ул. Топкинская до ул. Чехова)</text:span></text:p>
            <text:p text:style-name="P19" loext:marker-style-name="T36"><text:span text:style-name="T36">2. Монтаж информационных секций на светофорных объектах:</text:span></text:p>
            <text:p text:style-name="P19" loext:marker-style-name="T36"><text:span text:style-name="T36">ул. Революции-ул. Дзержинского, ул. Луначарского - ул. Дзержинского г. Топки "</text:span></text:p>
            <text:p text:style-name="P19" loext:marker-style-name="T36"><text:span text:style-name="T36">3. Установка светофорных объектов типа Т7 вблизи МАОУ "СОШ №1", г. Топки, ул. Революции, 49</text:span></text:p>
            <text:p text:style-name="P19" loext:marker-style-name="T36"><text:span text:style-name="T36">4. Установка светофорных объектов типа Т7 вблизи МБОУ СОШ № 2", г. Топки, ул. Дзержинского, 8</text:span></text:p>
            <text:p text:style-name="P19" loext:marker-style-name="T36"><text:span text:style-name="T36">5. Установка светофорных объектов типа Т7 вблизи МБОУ СОШ № 6", г. Топки, ул. Революции, 76</text:span></text:p>
            <text:p text:style-name="P19" loext:marker-style-name="T36"><text:span text:style-name="T36">6. Установка светофорного объекта:</text:span></text:p>
            <text:p text:style-name="P19" loext:marker-style-name="T36"><text:span text:style-name="T36">Красногорская - Чехова, г. Топки"</text:span></text:p>
            <text:p text:style-name="P19" loext:marker-style-name="T38"><text:span text:style-name="T38">по ремонту автомобильных дорог общего пользования</text:span></text:p>
            <text:p text:style-name="P19" loext:marker-style-name="T39"><text:span text:style-name="T39">- 2024 г.</text:span></text:p>
            <text:p text:style-name="P19" loext:marker-style-name="T40"><text:span text:style-name="T40">- капитальный ремонт дороги по ул. Горная г. Топки;</text:span></text:p>
            <text:p text:style-name="P19" loext:marker-style-name="T40"><text:span text:style-name="T40">- ремонт асфальтобетонного покрытия по ул. Заводская с устройством пешеходного тротуара (от ул. Чехова до ул. Заводская, 11) г. Топки</text:span></text:p>
          </table:table-cell>
          <table:table-cell table:style-name="Таблица8.B192" office:value-type="string">
            <text:p text:style-name="P19" loext:marker-style-name="T19"><text:span text:style-name="T22">Всего</text:span></text:p>
          </table:table-cell>
          <table:table-cell table:style-name="Таблица8.C192" office:value-type="string">
            <text:p text:style-name="P48" loext:marker-style-name="T21"><text:span text:style-name="T21">0</text:span></text:p>
          </table:table-cell>
          <table:table-cell table:style-name="Таблица8.D192" office:value-type="string">
            <text:p text:style-name="P48" loext:marker-style-name="T21"><text:span text:style-name="T21">0</text:span></text:p>
          </table:table-cell>
          <table:table-cell table:style-name="Таблица8.E192" office:value-type="string">
            <text:p text:style-name="P48" loext:marker-style-name="T21"><text:span text:style-name="T21">0</text:span></text:p>
          </table:table-cell>
          <table:table-cell table:style-name="Таблица8.F192" office:value-type="string">
            <text:p text:style-name="P48" loext:marker-style-name="T21"><text:span text:style-name="T21">54 154,6</text:span></text:p>
          </table:table-cell>
          <table:table-cell table:style-name="Таблица8.G192" office:value-type="string">
            <text:p text:style-name="P48" loext:marker-style-name="T21"><text:span text:style-name="T21">0</text:span></text:p>
          </table:table-cell>
          <table:table-cell table:style-name="Таблица8.H192" office:value-type="string">
            <text:p text:style-name="P48" loext:marker-style-name="T21"><text:span text:style-name="T21">0</text:span></text:p>
          </table:table-cell>
          <table:table-cell table:style-name="Таблица8.I192" office:value-type="string">
            <text:p text:style-name="P48" loext:marker-style-name="T21"><text:span text:style-name="T21">0</text:span></text:p>
          </table:table-cell>
          <table:table-cell table:style-name="Таблица8.J192" office:value-type="string">
            <text:p text:style-name="P49"/>
          </table:table-cell>
        </table:table-row>
        <table:table-row table:style-name="Таблица8.192">
          <table:covered-table-cell table:style-name="Таблица8.A193"/>
          <table:table-cell table:style-name="Таблица8.B193" office:value-type="string">
            <text:p text:style-name="P19" loext:marker-style-name="T19"><text:span text:style-name="T22">Местный бюджет</text:span></text:p>
          </table:table-cell>
          <table:table-cell table:style-name="Таблица8.C193" office:value-type="string">
            <text:p text:style-name="P48" loext:marker-style-name="T21"><text:span text:style-name="T23">0</text:span></text:p>
          </table:table-cell>
          <table:table-cell table:style-name="Таблица8.D193" office:value-type="string">
            <text:p text:style-name="P48" loext:marker-style-name="T21"><text:span text:style-name="T23">0</text:span></text:p>
          </table:table-cell>
          <table:table-cell table:style-name="Таблица8.E193" office:value-type="string">
            <text:p text:style-name="P48" loext:marker-style-name="T21"><text:span text:style-name="T23">0</text:span></text:p>
          </table:table-cell>
          <table:table-cell table:style-name="Таблица8.F193" office:value-type="string">
            <text:p text:style-name="P48" loext:marker-style-name="T23"><text:span text:style-name="T23">1 624,6</text:span></text:p>
          </table:table-cell>
          <table:table-cell table:style-name="Таблица8.G193" office:value-type="string">
            <text:p text:style-name="P48" loext:marker-style-name="T23"><text:span text:style-name="T23">0</text:span></text:p>
          </table:table-cell>
          <table:table-cell table:style-name="Таблица8.H193" office:value-type="string">
            <text:p text:style-name="P48" loext:marker-style-name="T23"><text:span text:style-name="T23">0</text:span></text:p>
          </table:table-cell>
          <table:table-cell table:style-name="Таблица8.I193" office:value-type="string">
            <text:p text:style-name="P48" loext:marker-style-name="T23"><text:span text:style-name="T23">0</text:span></text:p>
          </table:table-cell>
          <table:table-cell table:style-name="Таблица8.J193" office:value-type="string">
            <text:p text:style-name="P49"/>
          </table:table-cell>
        </table:table-row>
        <table:table-row table:style-name="Таблица8.192">
          <table:covered-table-cell table:style-name="Таблица8.A194"/>
          <table:table-cell table:style-name="Таблица8.B194" office:value-type="string">
            <text:p text:style-name="P19" loext:marker-style-name="T19"><text:span text:style-name="T22">Иные не запрещенные законодательством источники</text:span></text:p>
          </table:table-cell>
          <table:table-cell table:style-name="Таблица8.C194" office:value-type="string">
            <text:p text:style-name="P48" loext:marker-style-name="T21"><text:span text:style-name="T23">0</text:span></text:p>
          </table:table-cell>
          <table:table-cell table:style-name="Таблица8.D194" office:value-type="string">
            <text:p text:style-name="P48" loext:marker-style-name="T21"><text:span text:style-name="T23">0</text:span></text:p>
          </table:table-cell>
          <table:table-cell table:style-name="Таблица8.E194" office:value-type="string">
            <text:p text:style-name="P48" loext:marker-style-name="T21"><text:span text:style-name="T23">0</text:span></text:p>
          </table:table-cell>
          <table:table-cell table:style-name="Таблица8.F194" office:value-type="string">
            <text:p text:style-name="P48" loext:marker-style-name="T23"><text:span text:style-name="T23">0</text:span></text:p>
          </table:table-cell>
          <table:table-cell table:style-name="Таблица8.G194" office:value-type="string">
            <text:p text:style-name="P48" loext:marker-style-name="T23"><text:span text:style-name="T23">0</text:span></text:p>
          </table:table-cell>
          <table:table-cell table:style-name="Таблица8.H194" office:value-type="string">
            <text:p text:style-name="P48" loext:marker-style-name="T23"><text:span text:style-name="T23">0</text:span></text:p>
          </table:table-cell>
          <table:table-cell table:style-name="Таблица8.I194" office:value-type="string">
            <text:p text:style-name="P48" loext:marker-style-name="T23"><text:span text:style-name="T23">0</text:span></text:p>
          </table:table-cell>
          <table:table-cell table:style-name="Таблица8.J194" office:value-type="string">
            <text:p text:style-name="P49"/>
          </table:table-cell>
        </table:table-row>
        <table:table-row table:style-name="Таблица8.192">
          <table:covered-table-cell table:style-name="Таблица8.A195"/>
          <table:table-cell table:style-name="Таблица8.B195" office:value-type="string">
            <text:p text:style-name="P19" loext:marker-style-name="T19"><text:span text:style-name="T22">Федеральный бюджет</text:span></text:p>
          </table:table-cell>
          <table:table-cell table:style-name="Таблица8.C195" office:value-type="string">
            <text:p text:style-name="P48" loext:marker-style-name="T21"><text:span text:style-name="T23">0</text:span></text:p>
          </table:table-cell>
          <table:table-cell table:style-name="Таблица8.D195" office:value-type="string">
            <text:p text:style-name="P48" loext:marker-style-name="T21"><text:span text:style-name="T23">0</text:span></text:p>
          </table:table-cell>
          <table:table-cell table:style-name="Таблица8.E195" office:value-type="string">
            <text:p text:style-name="P48" loext:marker-style-name="T21"><text:span text:style-name="T23">0</text:span></text:p>
          </table:table-cell>
          <table:table-cell table:style-name="Таблица8.F195" office:value-type="string">
            <text:p text:style-name="P48" loext:marker-style-name="T23"><text:span text:style-name="T23">0</text:span></text:p>
          </table:table-cell>
          <table:table-cell table:style-name="Таблица8.G195" office:value-type="string">
            <text:p text:style-name="P48" loext:marker-style-name="T23"><text:span text:style-name="T23">0</text:span></text:p>
          </table:table-cell>
          <table:table-cell table:style-name="Таблица8.H195" office:value-type="string">
            <text:p text:style-name="P48" loext:marker-style-name="T23"><text:span text:style-name="T23">0</text:span></text:p>
          </table:table-cell>
          <table:table-cell table:style-name="Таблица8.I195" office:value-type="string">
            <text:p text:style-name="P48" loext:marker-style-name="T23"><text:span text:style-name="T23">0</text:span></text:p>
          </table:table-cell>
          <table:table-cell table:style-name="Таблица8.J195" office:value-type="string">
            <text:p text:style-name="P49"/>
          </table:table-cell>
        </table:table-row>
        <table:table-row table:style-name="Таблица8.192">
          <table:covered-table-cell table:style-name="Таблица8.A196"/>
          <table:table-cell table:style-name="Таблица8.B196" office:value-type="string">
            <text:p text:style-name="P19" loext:marker-style-name="T19"><text:span text:style-name="T22">Областной бюджет</text:span></text:p>
          </table:table-cell>
          <table:table-cell table:style-name="Таблица8.C196" office:value-type="string">
            <text:p text:style-name="P48" loext:marker-style-name="T21"><text:span text:style-name="T23">0</text:span></text:p>
          </table:table-cell>
          <table:table-cell table:style-name="Таблица8.D196" office:value-type="string">
            <text:p text:style-name="P48" loext:marker-style-name="T21"><text:span text:style-name="T23">0</text:span></text:p>
          </table:table-cell>
          <table:table-cell table:style-name="Таблица8.E196" office:value-type="string">
            <text:p text:style-name="P48" loext:marker-style-name="T21"><text:span text:style-name="T23">0</text:span></text:p>
          </table:table-cell>
          <table:table-cell table:style-name="Таблица8.F196" office:value-type="string">
            <text:p text:style-name="P48" loext:marker-style-name="T23"><text:span text:style-name="T23">52 530,0</text:span></text:p>
          </table:table-cell>
          <table:table-cell table:style-name="Таблица8.G196" office:value-type="string">
            <text:p text:style-name="P48" loext:marker-style-name="T23"><text:span text:style-name="T23">0</text:span></text:p>
          </table:table-cell>
          <table:table-cell table:style-name="Таблица8.H196" office:value-type="string">
            <text:p text:style-name="P48" loext:marker-style-name="T23"><text:span text:style-name="T23">0</text:span></text:p>
          </table:table-cell>
          <table:table-cell table:style-name="Таблица8.I196" office:value-type="string">
            <text:p text:style-name="P48" loext:marker-style-name="T23"><text:span text:style-name="T23">0</text:span></text:p>
          </table:table-cell>
          <table:table-cell table:style-name="Таблица8.J196" office:value-type="string">
            <text:p text:style-name="P49"/>
          </table:table-cell>
        </table:table-row>
        <table:table-row table:style-name="Таблица8.192">
          <table:covered-table-cell table:style-name="Таблица8.A197"/>
          <table:table-cell table:style-name="Таблица8.B197" office:value-type="string">
            <text:p text:style-name="P19" loext:marker-style-name="T19"><text:span text:style-name="T22">Средства бюджетов государственных внебюджетных фондов</text:span></text:p>
          </table:table-cell>
          <table:table-cell table:style-name="Таблица8.C197" office:value-type="string">
            <text:p text:style-name="P48" loext:marker-style-name="T21"><text:span text:style-name="T23">0</text:span></text:p>
          </table:table-cell>
          <table:table-cell table:style-name="Таблица8.D197" office:value-type="string">
            <text:p text:style-name="P48" loext:marker-style-name="T21"><text:span text:style-name="T23">0</text:span></text:p>
          </table:table-cell>
          <table:table-cell table:style-name="Таблица8.E197" office:value-type="string">
            <text:p text:style-name="P48" loext:marker-style-name="T21"><text:span text:style-name="T23">0</text:span></text:p>
          </table:table-cell>
          <table:table-cell table:style-name="Таблица8.F197" office:value-type="string">
            <text:p text:style-name="P48" loext:marker-style-name="T23"><text:span text:style-name="T23">0</text:span></text:p>
          </table:table-cell>
          <table:table-cell table:style-name="Таблица8.G197" office:value-type="string">
            <text:p text:style-name="P48" loext:marker-style-name="T23"><text:span text:style-name="T23">0</text:span></text:p>
          </table:table-cell>
          <table:table-cell table:style-name="Таблица8.H197" office:value-type="string">
            <text:p text:style-name="P48" loext:marker-style-name="T23"><text:span text:style-name="T23">0</text:span></text:p>
          </table:table-cell>
          <table:table-cell table:style-name="Таблица8.I197" office:value-type="string">
            <text:p text:style-name="P48" loext:marker-style-name="T23"><text:span text:style-name="T23">0</text:span></text:p>
          </table:table-cell>
          <table:table-cell table:style-name="Таблица8.J197" office:value-type="string">
            <text:p text:style-name="P49"/>
          </table:table-cell>
        </table:table-row>
        <table:table-row table:style-name="Таблица8.192">
          <table:covered-table-cell table:style-name="Таблица8.A198"/>
          <table:table-cell table:style-name="Таблица8.B198" office:value-type="string">
            <text:p text:style-name="P19" loext:marker-style-name="T19"><text:span text:style-name="T22">Средства юридических и физических лиц</text:span></text:p>
          </table:table-cell>
          <table:table-cell table:style-name="Таблица8.C198" office:value-type="string">
            <text:p text:style-name="P48" loext:marker-style-name="T21"><text:span text:style-name="T23">0</text:span></text:p>
          </table:table-cell>
          <table:table-cell table:style-name="Таблица8.D198" office:value-type="string">
            <text:p text:style-name="P48" loext:marker-style-name="T21"><text:span text:style-name="T23">0</text:span></text:p>
          </table:table-cell>
          <table:table-cell table:style-name="Таблица8.E198" office:value-type="string">
            <text:p text:style-name="P48" loext:marker-style-name="T21"><text:span text:style-name="T23">0</text:span></text:p>
          </table:table-cell>
          <table:table-cell table:style-name="Таблица8.F198" office:value-type="string">
            <text:p text:style-name="P48" loext:marker-style-name="T23"><text:span text:style-name="T23">0</text:span></text:p>
          </table:table-cell>
          <table:table-cell table:style-name="Таблица8.G198" office:value-type="string">
            <text:p text:style-name="P48" loext:marker-style-name="T23"><text:span text:style-name="T23">0</text:span></text:p>
          </table:table-cell>
          <table:table-cell table:style-name="Таблица8.H198" office:value-type="string">
            <text:p text:style-name="P48" loext:marker-style-name="T23"><text:span text:style-name="T23">0</text:span></text:p>
          </table:table-cell>
          <table:table-cell table:style-name="Таблица8.I198" office:value-type="string">
            <text:p text:style-name="P48" loext:marker-style-name="T23"><text:span text:style-name="T23">0</text:span></text:p>
          </table:table-cell>
          <table:table-cell table:style-name="Таблица8.J198" office:value-type="string">
            <text:p text:style-name="P49"/>
          </table:table-cell>
        </table:table-row>
        <table:table-row table:style-name="Таблица8.192">
          <table:table-cell table:style-name="Таблица8.A199" table:number-rows-spanned="7" office:value-type="string">
            <text:p text:style-name="P19" loext:marker-style-name="T22"><text:span text:style-name="T22">5.5. Обеспечение дорожной деятельности в отношении автомобильных дорог общего пользования местного значения и искусственных дорожных сооружений на них (за счет средств областного бюджета)</text:span></text:p>
            <text:p text:style-name="P19" loext:marker-style-name="T39"><text:span text:style-name="T39">- 2025 г.</text:span></text:p>
            <text:p text:style-name="P19" loext:marker-style-name="T40"><text:span text:style-name="T40">- ремонт автомобильной дороги, расположенной по адресу: г.Топки, ул.Чехова от ул.Горная до ул.Красногорская</text:span></text:p>
            <text:p text:style-name="P19" loext:marker-style-name="T39"><text:span text:style-name="T39">- 2026 г.</text:span></text:p>
            <text:p text:style-name="P19" loext:marker-style-name="T40"><text:span text:style-name="T40">- ремонт автомобильной дороги, расположенной </text:span><text:soft-page-break/><text:span text:style-name="T40">по адресу: г.Топки, ул.Чехова от ул.Красногоская до ул.Комсомольская</text:span></text:p>
            <text:p text:style-name="P19" loext:marker-style-name="T39"><text:span text:style-name="T39">- 2027 г.</text:span></text:p>
            <text:p text:style-name="P19" loext:marker-style-name="T22"><text:span text:style-name="T36">- ремонт автомобильной дороги, расположенной по адресу: г.Топки, ул.Максима Горького от ул.Пионреская до ул.Элеваторская</text:span></text:p>
          </table:table-cell>
          <table:table-cell table:style-name="Таблица8.B199" office:value-type="string">
            <text:p text:style-name="P19" loext:marker-style-name="T22"><text:span text:style-name="T22">Всего</text:span></text:p>
          </table:table-cell>
          <table:table-cell table:style-name="Таблица8.C199" office:value-type="string">
            <text:p text:style-name="P48" loext:marker-style-name="T21"><text:span text:style-name="T21">0</text:span></text:p>
          </table:table-cell>
          <table:table-cell table:style-name="Таблица8.D199" office:value-type="string">
            <text:p text:style-name="P48" loext:marker-style-name="T21"><text:span text:style-name="T21">0</text:span></text:p>
          </table:table-cell>
          <table:table-cell table:style-name="Таблица8.E199" office:value-type="string">
            <text:p text:style-name="P48" loext:marker-style-name="T21"><text:span text:style-name="T21">0</text:span></text:p>
          </table:table-cell>
          <table:table-cell table:style-name="Таблица8.F199" office:value-type="string">
            <text:p text:style-name="P48" loext:marker-style-name="T21"><text:span text:style-name="T21">0</text:span></text:p>
          </table:table-cell>
          <table:table-cell table:style-name="Таблица8.G199" office:value-type="string">
            <text:p text:style-name="P48" loext:marker-style-name="T21"><text:span text:style-name="T21">31 641,3</text:span></text:p>
          </table:table-cell>
          <table:table-cell table:style-name="Таблица8.H199" office:value-type="string">
            <text:p text:style-name="P48" loext:marker-style-name="T21"><text:span text:style-name="T21">61 855,7</text:span></text:p>
          </table:table-cell>
          <table:table-cell table:style-name="Таблица8.I199" office:value-type="string">
            <text:p text:style-name="P48" loext:marker-style-name="T21"><text:span text:style-name="T21">61 855,7</text:span></text:p>
          </table:table-cell>
          <table:table-cell table:style-name="Таблица8.J199" office:value-type="string">
            <text:p text:style-name="P49"/>
          </table:table-cell>
        </table:table-row>
        <table:table-row table:style-name="Таблица8.192">
          <table:covered-table-cell table:style-name="Таблица8.A200"/>
          <table:table-cell table:style-name="Таблица8.B200" office:value-type="string">
            <text:p text:style-name="P19" loext:marker-style-name="T22"><text:span text:style-name="T22">Местный бюджет</text:span></text:p>
          </table:table-cell>
          <table:table-cell table:style-name="Таблица8.C200" office:value-type="string">
            <text:p text:style-name="P48" loext:marker-style-name="T21"><text:span text:style-name="T23">0</text:span></text:p>
          </table:table-cell>
          <table:table-cell table:style-name="Таблица8.D200" office:value-type="string">
            <text:p text:style-name="P48" loext:marker-style-name="T21"><text:span text:style-name="T23">0</text:span></text:p>
          </table:table-cell>
          <table:table-cell table:style-name="Таблица8.E200" office:value-type="string">
            <text:p text:style-name="P48" loext:marker-style-name="T21"><text:span text:style-name="T23">0</text:span></text:p>
          </table:table-cell>
          <table:table-cell table:style-name="Таблица8.F200" office:value-type="string">
            <text:p text:style-name="P48" loext:marker-style-name="T21"><text:span text:style-name="T23">0</text:span></text:p>
          </table:table-cell>
          <table:table-cell table:style-name="Таблица8.G200" office:value-type="string">
            <text:p text:style-name="P48" loext:marker-style-name="T21"><text:span text:style-name="T23">949,3</text:span></text:p>
          </table:table-cell>
          <table:table-cell table:style-name="Таблица8.H200" office:value-type="string">
            <text:p text:style-name="P48" loext:marker-style-name="T21"><text:span text:style-name="T23">1 855,7</text:span></text:p>
          </table:table-cell>
          <table:table-cell table:style-name="Таблица8.I200" office:value-type="string">
            <text:p text:style-name="P48" loext:marker-style-name="T21"><text:span text:style-name="T23">1 855,7</text:span></text:p>
          </table:table-cell>
          <table:table-cell table:style-name="Таблица8.J200" office:value-type="string">
            <text:p text:style-name="P49"/>
          </table:table-cell>
        </table:table-row>
        <table:table-row table:style-name="Таблица8.192">
          <table:covered-table-cell table:style-name="Таблица8.A201"/>
          <table:table-cell table:style-name="Таблица8.B201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201" office:value-type="string">
            <text:p text:style-name="P48" loext:marker-style-name="T21"><text:span text:style-name="T23">0</text:span></text:p>
          </table:table-cell>
          <table:table-cell table:style-name="Таблица8.D201" office:value-type="string">
            <text:p text:style-name="P48" loext:marker-style-name="T21"><text:span text:style-name="T23">0</text:span></text:p>
          </table:table-cell>
          <table:table-cell table:style-name="Таблица8.E201" office:value-type="string">
            <text:p text:style-name="P48" loext:marker-style-name="T21"><text:span text:style-name="T23">0</text:span></text:p>
          </table:table-cell>
          <table:table-cell table:style-name="Таблица8.F201" office:value-type="string">
            <text:p text:style-name="P48" loext:marker-style-name="T21"><text:span text:style-name="T23">0</text:span></text:p>
          </table:table-cell>
          <table:table-cell table:style-name="Таблица8.G201" office:value-type="string">
            <text:p text:style-name="P48" loext:marker-style-name="T21"><text:span text:style-name="T23">0</text:span></text:p>
          </table:table-cell>
          <table:table-cell table:style-name="Таблица8.H201" office:value-type="string">
            <text:p text:style-name="P48" loext:marker-style-name="T21"><text:span text:style-name="T23">0</text:span></text:p>
          </table:table-cell>
          <table:table-cell table:style-name="Таблица8.I201" office:value-type="string">
            <text:p text:style-name="P48" loext:marker-style-name="T21"><text:span text:style-name="T23">0</text:span></text:p>
          </table:table-cell>
          <table:table-cell table:style-name="Таблица8.J201" office:value-type="string">
            <text:p text:style-name="P49"/>
          </table:table-cell>
        </table:table-row>
        <table:table-row table:style-name="Таблица8.192">
          <table:covered-table-cell table:style-name="Таблица8.A202"/>
          <table:table-cell table:style-name="Таблица8.B202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202" office:value-type="string">
            <text:p text:style-name="P48" loext:marker-style-name="T21"><text:span text:style-name="T23">0</text:span></text:p>
          </table:table-cell>
          <table:table-cell table:style-name="Таблица8.D202" office:value-type="string">
            <text:p text:style-name="P48" loext:marker-style-name="T21"><text:span text:style-name="T23">0</text:span></text:p>
          </table:table-cell>
          <table:table-cell table:style-name="Таблица8.E202" office:value-type="string">
            <text:p text:style-name="P48" loext:marker-style-name="T21"><text:span text:style-name="T23">0</text:span></text:p>
          </table:table-cell>
          <table:table-cell table:style-name="Таблица8.F202" office:value-type="string">
            <text:p text:style-name="P48" loext:marker-style-name="T21"><text:span text:style-name="T23">0</text:span></text:p>
          </table:table-cell>
          <table:table-cell table:style-name="Таблица8.G202" office:value-type="string">
            <text:p text:style-name="P48" loext:marker-style-name="T21"><text:span text:style-name="T23">0</text:span></text:p>
          </table:table-cell>
          <table:table-cell table:style-name="Таблица8.H202" office:value-type="string">
            <text:p text:style-name="P48" loext:marker-style-name="T21"><text:span text:style-name="T23">0</text:span></text:p>
          </table:table-cell>
          <table:table-cell table:style-name="Таблица8.I202" office:value-type="string">
            <text:p text:style-name="P48" loext:marker-style-name="T21"><text:span text:style-name="T23">0</text:span></text:p>
          </table:table-cell>
          <table:table-cell table:style-name="Таблица8.J202" office:value-type="string">
            <text:p text:style-name="P49"/>
          </table:table-cell>
        </table:table-row>
        <table:table-row table:style-name="Таблица8.192">
          <table:covered-table-cell table:style-name="Таблица8.A203"/>
          <table:table-cell table:style-name="Таблица8.B203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203" office:value-type="string">
            <text:p text:style-name="P48" loext:marker-style-name="T21"><text:span text:style-name="T23">0</text:span></text:p>
          </table:table-cell>
          <table:table-cell table:style-name="Таблица8.D203" office:value-type="string">
            <text:p text:style-name="P48" loext:marker-style-name="T21"><text:span text:style-name="T23">0</text:span></text:p>
          </table:table-cell>
          <table:table-cell table:style-name="Таблица8.E203" office:value-type="string">
            <text:p text:style-name="P48" loext:marker-style-name="T21"><text:span text:style-name="T23">0</text:span></text:p>
          </table:table-cell>
          <table:table-cell table:style-name="Таблица8.F203" office:value-type="string">
            <text:p text:style-name="P48" loext:marker-style-name="T21"><text:span text:style-name="T23">0</text:span></text:p>
          </table:table-cell>
          <table:table-cell table:style-name="Таблица8.G203" office:value-type="string">
            <text:p text:style-name="P48" loext:marker-style-name="T21"><text:span text:style-name="T23">30 692,0</text:span></text:p>
          </table:table-cell>
          <table:table-cell table:style-name="Таблица8.H203" office:value-type="string">
            <text:p text:style-name="P48" loext:marker-style-name="T21"><text:span text:style-name="T23">60 000,0</text:span></text:p>
          </table:table-cell>
          <table:table-cell table:style-name="Таблица8.I203" office:value-type="string">
            <text:p text:style-name="P48" loext:marker-style-name="T21"><text:span text:style-name="T23">60 000,0</text:span></text:p>
          </table:table-cell>
          <table:table-cell table:style-name="Таблица8.J203" office:value-type="string">
            <text:p text:style-name="P49"/>
          </table:table-cell>
        </table:table-row>
        <table:table-row table:style-name="Таблица8.192">
          <table:covered-table-cell table:style-name="Таблица8.A204"/>
          <table:table-cell table:style-name="Таблица8.B204" office:value-type="string">
            <text:p text:style-name="P19" loext:marker-style-name="T22"><text:span text:style-name="T22">Средства бюджетов государственных </text:span><text:soft-page-break/><text:span text:style-name="T22">внебюджетных фондов</text:span></text:p>
          </table:table-cell>
          <table:table-cell table:style-name="Таблица8.C204" office:value-type="string">
            <text:p text:style-name="P48" loext:marker-style-name="T21"><text:span text:style-name="T23">0</text:span></text:p>
          </table:table-cell>
          <table:table-cell table:style-name="Таблица8.D204" office:value-type="string">
            <text:p text:style-name="P48" loext:marker-style-name="T21"><text:span text:style-name="T23">0</text:span></text:p>
          </table:table-cell>
          <table:table-cell table:style-name="Таблица8.E204" office:value-type="string">
            <text:p text:style-name="P48" loext:marker-style-name="T21"><text:span text:style-name="T23">0</text:span></text:p>
          </table:table-cell>
          <table:table-cell table:style-name="Таблица8.F204" office:value-type="string">
            <text:p text:style-name="P48" loext:marker-style-name="T21"><text:span text:style-name="T23">0</text:span></text:p>
          </table:table-cell>
          <table:table-cell table:style-name="Таблица8.G204" office:value-type="string">
            <text:p text:style-name="P48" loext:marker-style-name="T21"><text:span text:style-name="T23">0</text:span></text:p>
          </table:table-cell>
          <table:table-cell table:style-name="Таблица8.H204" office:value-type="string">
            <text:p text:style-name="P48" loext:marker-style-name="T21"><text:span text:style-name="T23">0</text:span></text:p>
          </table:table-cell>
          <table:table-cell table:style-name="Таблица8.I204" office:value-type="string">
            <text:p text:style-name="P48" loext:marker-style-name="T21"><text:span text:style-name="T23">0</text:span></text:p>
          </table:table-cell>
          <table:table-cell table:style-name="Таблица8.J204" office:value-type="string">
            <text:p text:style-name="P49"/>
          </table:table-cell>
        </table:table-row>
        <table:table-row table:style-name="Таблица8.192">
          <table:covered-table-cell table:style-name="Таблица8.A205"/>
          <table:table-cell table:style-name="Таблица8.B205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205" office:value-type="string">
            <text:p text:style-name="P48" loext:marker-style-name="T21"><text:span text:style-name="T23">0</text:span></text:p>
          </table:table-cell>
          <table:table-cell table:style-name="Таблица8.D205" office:value-type="string">
            <text:p text:style-name="P48" loext:marker-style-name="T21"><text:span text:style-name="T23">0</text:span></text:p>
          </table:table-cell>
          <table:table-cell table:style-name="Таблица8.E205" office:value-type="string">
            <text:p text:style-name="P48" loext:marker-style-name="T21"><text:span text:style-name="T23">0</text:span></text:p>
          </table:table-cell>
          <table:table-cell table:style-name="Таблица8.F205" office:value-type="string">
            <text:p text:style-name="P48" loext:marker-style-name="T21"><text:span text:style-name="T23">0</text:span></text:p>
          </table:table-cell>
          <table:table-cell table:style-name="Таблица8.G205" office:value-type="string">
            <text:p text:style-name="P48" loext:marker-style-name="T21"><text:span text:style-name="T23">0</text:span></text:p>
          </table:table-cell>
          <table:table-cell table:style-name="Таблица8.H205" office:value-type="string">
            <text:p text:style-name="P48" loext:marker-style-name="T21"><text:span text:style-name="T23">0</text:span></text:p>
          </table:table-cell>
          <table:table-cell table:style-name="Таблица8.I205" office:value-type="string">
            <text:p text:style-name="P48" loext:marker-style-name="T21"><text:span text:style-name="T23">0</text:span></text:p>
          </table:table-cell>
          <table:table-cell table:style-name="Таблица8.J205" office:value-type="string">
            <text:p text:style-name="P49"/>
          </table:table-cell>
        </table:table-row>
        <table:table-row table:style-name="Таблица8.192">
          <table:table-cell table:style-name="Таблица8.A206" table:number-rows-spanned="7" office:value-type="string">
            <text:p text:style-name="P19" loext:marker-style-name="T22"><text:span text:style-name="T22">5.6. Решение суда (предписание)</text:span></text:p>
          </table:table-cell>
          <table:table-cell table:style-name="Таблица8.B206" office:value-type="string">
            <text:p text:style-name="P19" loext:marker-style-name="T22"><text:span text:style-name="T22">Всего</text:span></text:p>
          </table:table-cell>
          <table:table-cell table:style-name="Таблица8.C206" office:value-type="string">
            <text:p text:style-name="P48" loext:marker-style-name="T21"><text:span text:style-name="T21">0</text:span></text:p>
          </table:table-cell>
          <table:table-cell table:style-name="Таблица8.D206" office:value-type="string">
            <text:p text:style-name="P48" loext:marker-style-name="T21"><text:span text:style-name="T21">330,0</text:span></text:p>
          </table:table-cell>
          <table:table-cell table:style-name="Таблица8.E206" office:value-type="string">
            <text:p text:style-name="P48" loext:marker-style-name="T21"><text:span text:style-name="T21">0</text:span></text:p>
          </table:table-cell>
          <table:table-cell table:style-name="Таблица8.F206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J206" office:value-type="string">
            <text:p text:style-name="P49"/>
          </table:table-cell>
        </table:table-row>
        <table:table-row table:style-name="Таблица8.207">
          <table:covered-table-cell table:style-name="Таблица8.A207"/>
          <table:table-cell table:style-name="Таблица8.B207" office:value-type="string">
            <text:p text:style-name="P19" loext:marker-style-name="T22"><text:span text:style-name="T22">Местный бюджет</text:span></text:p>
          </table:table-cell>
          <table:table-cell table:style-name="Таблица8.C207" office:value-type="string">
            <text:p text:style-name="P48" loext:marker-style-name="T23"><text:span text:style-name="T23">0</text:span></text:p>
          </table:table-cell>
          <table:table-cell table:style-name="Таблица8.D207" office:value-type="string">
            <text:p text:style-name="P48" loext:marker-style-name="T23"><text:span text:style-name="T23">330,0</text:span></text:p>
          </table:table-cell>
          <table:table-cell table:style-name="Таблица8.E207" office:value-type="string">
            <text:p text:style-name="P48" loext:marker-style-name="T23"><text:span text:style-name="T23">0</text:span></text:p>
          </table:table-cell>
          <table:table-cell table:style-name="Таблица8.F207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07" office:value-type="string">
            <text:p text:style-name="P49"/>
          </table:table-cell>
        </table:table-row>
        <table:table-row table:style-name="Таблица8.208">
          <table:covered-table-cell table:style-name="Таблица8.A208"/>
          <table:table-cell table:style-name="Таблица8.B208" office:value-type="string">
            <text:p text:style-name="P19" loext:marker-style-name="T22"><text:span text:style-name="T22">Иные не запрещенные законодательством источники</text:span></text:p>
          </table:table-cell>
          <table:table-cell table:style-name="Таблица8.C208" office:value-type="string">
            <text:p text:style-name="P48" loext:marker-style-name="T23"><text:span text:style-name="T23">0</text:span></text:p>
          </table:table-cell>
          <table:table-cell table:style-name="Таблица8.D208" office:value-type="string">
            <text:p text:style-name="P48" loext:marker-style-name="T23"><text:span text:style-name="T23">0</text:span></text:p>
          </table:table-cell>
          <table:table-cell table:style-name="Таблица8.E208" office:value-type="string">
            <text:p text:style-name="P48" loext:marker-style-name="T23"><text:span text:style-name="T23">0</text:span></text:p>
          </table:table-cell>
          <table:table-cell table:style-name="Таблица8.F208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08" office:value-type="string">
            <text:p text:style-name="P49"/>
          </table:table-cell>
        </table:table-row>
        <table:table-row table:style-name="Таблица8.209">
          <table:covered-table-cell table:style-name="Таблица8.A209"/>
          <table:table-cell table:style-name="Таблица8.B209" office:value-type="string">
            <text:p text:style-name="P19" loext:marker-style-name="T22"><text:span text:style-name="T22">Федеральный бюджет</text:span></text:p>
          </table:table-cell>
          <table:table-cell table:style-name="Таблица8.C209" office:value-type="string">
            <text:p text:style-name="P48" loext:marker-style-name="T23"><text:span text:style-name="T23">0</text:span></text:p>
          </table:table-cell>
          <table:table-cell table:style-name="Таблица8.D209" office:value-type="string">
            <text:p text:style-name="P48" loext:marker-style-name="T23"><text:span text:style-name="T23">0</text:span></text:p>
          </table:table-cell>
          <table:table-cell table:style-name="Таблица8.E209" office:value-type="string">
            <text:p text:style-name="P48" loext:marker-style-name="T23"><text:span text:style-name="T23">0</text:span></text:p>
          </table:table-cell>
          <table:table-cell table:style-name="Таблица8.F209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09" office:value-type="string">
            <text:p text:style-name="P49"/>
          </table:table-cell>
        </table:table-row>
        <table:table-row table:style-name="Таблица8.207">
          <table:covered-table-cell table:style-name="Таблица8.A210"/>
          <table:table-cell table:style-name="Таблица8.B210" office:value-type="string">
            <text:p text:style-name="P19" loext:marker-style-name="T22"><text:span text:style-name="T22">Областной бюджет</text:span></text:p>
          </table:table-cell>
          <table:table-cell table:style-name="Таблица8.C210" office:value-type="string">
            <text:p text:style-name="P48" loext:marker-style-name="T23"><text:span text:style-name="T23">0</text:span></text:p>
          </table:table-cell>
          <table:table-cell table:style-name="Таблица8.D210" office:value-type="string">
            <text:p text:style-name="P48" loext:marker-style-name="T23"><text:span text:style-name="T23">0</text:span></text:p>
          </table:table-cell>
          <table:table-cell table:style-name="Таблица8.E210" office:value-type="string">
            <text:p text:style-name="P48" loext:marker-style-name="T23"><text:span text:style-name="T23">0</text:span></text:p>
          </table:table-cell>
          <table:table-cell table:style-name="Таблица8.F210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10" office:value-type="string">
            <text:p text:style-name="P49"/>
          </table:table-cell>
        </table:table-row>
        <table:table-row table:style-name="Таблица8.211">
          <table:covered-table-cell table:style-name="Таблица8.A211"/>
          <table:table-cell table:style-name="Таблица8.B211" office:value-type="string">
            <text:p text:style-name="P19" loext:marker-style-name="T22"><text:span text:style-name="T22">Средства бюджетов государственных внебюджетных фондов</text:span></text:p>
          </table:table-cell>
          <table:table-cell table:style-name="Таблица8.C211" office:value-type="string">
            <text:p text:style-name="P48" loext:marker-style-name="T23"><text:span text:style-name="T23">0</text:span></text:p>
          </table:table-cell>
          <table:table-cell table:style-name="Таблица8.D211" office:value-type="string">
            <text:p text:style-name="P48" loext:marker-style-name="T23"><text:span text:style-name="T23">0</text:span></text:p>
          </table:table-cell>
          <table:table-cell table:style-name="Таблица8.E211" office:value-type="string">
            <text:p text:style-name="P48" loext:marker-style-name="T23"><text:span text:style-name="T23">0</text:span></text:p>
          </table:table-cell>
          <table:table-cell table:style-name="Таблица8.F21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11" office:value-type="string">
            <text:p text:style-name="P49"/>
          </table:table-cell>
        </table:table-row>
        <table:table-row table:style-name="Таблица8.212">
          <table:covered-table-cell table:style-name="Таблица8.A212"/>
          <table:table-cell table:style-name="Таблица8.B212" office:value-type="string">
            <text:p text:style-name="P19" loext:marker-style-name="T22"><text:span text:style-name="T22">Средства юридических и физических лиц</text:span></text:p>
          </table:table-cell>
          <table:table-cell table:style-name="Таблица8.C212" office:value-type="string">
            <text:p text:style-name="P48" loext:marker-style-name="T23"><text:span text:style-name="T23">0</text:span></text:p>
          </table:table-cell>
          <table:table-cell table:style-name="Таблица8.D212" office:value-type="string">
            <text:p text:style-name="P48" loext:marker-style-name="T23"><text:span text:style-name="T23">0</text:span></text:p>
          </table:table-cell>
          <table:table-cell table:style-name="Таблица8.E212" office:value-type="string">
            <text:p text:style-name="P48" loext:marker-style-name="T23"><text:span text:style-name="T23">0</text:span></text:p>
          </table:table-cell>
          <table:table-cell table:style-name="Таблица8.F212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12" office:value-type="string">
            <text:p text:style-name="P49"/>
          </table:table-cell>
        </table:table-row>
        <table:table-row table:style-name="Таблица8.32">
          <table:table-cell table:style-name="Таблица8.A213" table:number-rows-spanned="7" office:value-type="string">
            <text:p text:style-name="P19" loext:marker-style-name="T19"><text:span text:style-name="T19">6. Подпрограмма «Мероприятия в области топливно-энергетического комплекса и жилищно-коммунального хозяйства»</text:span></text:p>
          </table:table-cell>
          <table:table-cell table:style-name="Таблица8.B213" office:value-type="string">
            <text:p text:style-name="P19" loext:marker-style-name="T19"><text:span text:style-name="T19">Всего</text:span></text:p>
          </table:table-cell>
          <table:table-cell table:style-name="Таблица8.C213" office:value-type="string">
            <text:p text:style-name="P48" loext:marker-style-name="T19"><text:span text:style-name="T19">289 644,0</text:span></text:p>
          </table:table-cell>
          <table:table-cell table:style-name="Таблица8.D213" office:value-type="string">
            <text:p text:style-name="P48" loext:marker-style-name="T19"><text:span text:style-name="T19">294 223,5</text:span></text:p>
          </table:table-cell>
          <table:table-cell table:style-name="Таблица8.E213" office:value-type="string">
            <text:p text:style-name="P48" loext:marker-style-name="T19"><text:span text:style-name="T19">348 779,7</text:span></text:p>
          </table:table-cell>
          <table:table-cell table:style-name="Таблица8.F213" office:value-type="string">
            <text:p text:style-name="P48" loext:marker-style-name="T19"><text:span text:style-name="T19">357 180,7</text:span></text:p>
          </table:table-cell>
          <table:table-cell table:style-name="Таблица8.G213" office:value-type="string">
            <text:p text:style-name="P48" loext:marker-style-name="T19"><text:span text:style-name="T19">294 778,8</text:span></text:p>
          </table:table-cell>
          <table:table-cell table:style-name="Таблица8.H213" office:value-type="string">
            <text:p text:style-name="P48" loext:marker-style-name="T19"><text:span text:style-name="T19">296 032,3</text:span></text:p>
          </table:table-cell>
          <table:table-cell table:style-name="Таблица8.I213" office:value-type="string">
            <text:p text:style-name="P48" loext:marker-style-name="T19"><text:span text:style-name="T19">288 023,5</text:span></text:p>
          </table:table-cell>
          <table:table-cell table:style-name="Таблица8.J213" office:value-type="string">
            <text:p text:style-name="P49"><text:bookmark text:name="_Hlk182309878"/></text:p>
          </table:table-cell>
        </table:table-row>
        <table:table-row table:style-name="Таблица8.32">
          <table:covered-table-cell table:style-name="Таблица8.A214"/>
          <table:table-cell table:style-name="Таблица8.B214" office:value-type="string">
            <text:p text:style-name="P19" loext:marker-style-name="T23"><text:span text:style-name="T19">Местный бюджет</text:span></text:p>
          </table:table-cell>
          <table:table-cell table:style-name="Таблица8.C214" office:value-type="string">
            <text:p text:style-name="P48" loext:marker-style-name="T22"><text:span text:style-name="T22">54 984,0</text:span></text:p>
          </table:table-cell>
          <table:table-cell table:style-name="Таблица8.D214" office:value-type="string">
            <text:p text:style-name="P48" loext:marker-style-name="T22"><text:span text:style-name="T22">13 388,2</text:span></text:p>
          </table:table-cell>
          <table:table-cell table:style-name="Таблица8.E214" office:value-type="string">
            <text:p text:style-name="P48" loext:marker-style-name="T22"><text:span text:style-name="T22">13 951,2</text:span></text:p>
          </table:table-cell>
          <table:table-cell table:style-name="Таблица8.F214" office:value-type="string">
            <text:p text:style-name="P48" loext:marker-style-name="T22"><text:span text:style-name="T22">7 285,0</text:span></text:p>
          </table:table-cell>
          <table:table-cell table:style-name="Таблица8.H10" office:value-type="string">
            <text:p text:style-name="P48" loext:marker-style-name="T22"><text:span text:style-name="T25">7 848,5</text:span></text:p>
          </table:table-cell>
          <table:table-cell table:style-name="Таблица8.I10" office:value-type="string">
            <text:p text:style-name="P48" loext:marker-style-name="T22"><text:span text:style-name="T25">5 000,0</text:span></text:p>
          </table:table-cell>
          <table:table-cell table:style-name="Таблица8.I10" office:value-type="string">
            <text:p text:style-name="P48" loext:marker-style-name="T22"><text:span text:style-name="T25">5 000,0</text:span></text:p>
          </table:table-cell>
          <table:table-cell table:style-name="Таблица8.J214" office:value-type="string">
            <text:p text:style-name="P49"/>
          </table:table-cell>
        </table:table-row>
        <table:table-row table:style-name="Таблица8.32">
          <table:covered-table-cell table:style-name="Таблица8.A215"/>
          <table:table-cell table:style-name="Таблица8.B215" office:value-type="string">
            <text:p text:style-name="P19" loext:marker-style-name="T23"><text:span text:style-name="T19">Иные не запрещенные законодательством источники</text:span></text:p>
          </table:table-cell>
          <table:table-cell table:style-name="Таблица8.C215" office:value-type="string">
            <text:p text:style-name="P48" loext:marker-style-name="T22"><text:span text:style-name="T22">0</text:span></text:p>
          </table:table-cell>
          <table:table-cell table:style-name="Таблица8.D215" office:value-type="string">
            <text:p text:style-name="P48" loext:marker-style-name="T22"><text:span text:style-name="T22">0</text:span></text:p>
          </table:table-cell>
          <table:table-cell table:style-name="Таблица8.E215" office:value-type="string">
            <text:p text:style-name="P48" loext:marker-style-name="T22"><text:span text:style-name="T22">0</text:span></text:p>
          </table:table-cell>
          <table:table-cell table:style-name="Таблица8.F215" office:value-type="string">
            <text:p text:style-name="P48" loext:marker-style-name="T22"><text:span text:style-name="T22">0</text:span></text:p>
          </table:table-cell>
          <table:table-cell table:style-name="Таблица8.G215" office:value-type="string">
            <text:p text:style-name="P48" loext:marker-style-name="T22"><text:span text:style-name="T22">0</text:span></text:p>
          </table:table-cell>
          <table:table-cell table:style-name="Таблица8.H215" office:value-type="string">
            <text:p text:style-name="P48" loext:marker-style-name="T22"><text:span text:style-name="T22">0</text:span></text:p>
          </table:table-cell>
          <table:table-cell table:style-name="Таблица8.I215" office:value-type="string">
            <text:p text:style-name="P48" loext:marker-style-name="T22"><text:span text:style-name="T22">0</text:span></text:p>
          </table:table-cell>
          <table:table-cell table:style-name="Таблица8.J215" office:value-type="string">
            <text:p text:style-name="P49"/>
          </table:table-cell>
        </table:table-row>
        <table:table-row table:style-name="Таблица8.32">
          <table:covered-table-cell table:style-name="Таблица8.A216"/>
          <table:table-cell table:style-name="Таблица8.B216" office:value-type="string">
            <text:p text:style-name="P19" loext:marker-style-name="T23"><text:span text:style-name="T19">Федеральный бюджет</text:span></text:p>
          </table:table-cell>
          <table:table-cell table:style-name="Таблица8.C216" office:value-type="string">
            <text:p text:style-name="P48" loext:marker-style-name="T22"><text:span text:style-name="T22">0</text:span></text:p>
          </table:table-cell>
          <table:table-cell table:style-name="Таблица8.D216" office:value-type="string">
            <text:p text:style-name="P48" loext:marker-style-name="T22"><text:span text:style-name="T22">0</text:span></text:p>
          </table:table-cell>
          <table:table-cell table:style-name="Таблица8.E216" office:value-type="string">
            <text:p text:style-name="P48" loext:marker-style-name="T22"><text:span text:style-name="T22">0</text:span></text:p>
          </table:table-cell>
          <table:table-cell table:style-name="Таблица8.F216" office:value-type="string">
            <text:p text:style-name="P48" loext:marker-style-name="T22"><text:span text:style-name="T22">0</text:span></text:p>
          </table:table-cell>
          <table:table-cell table:style-name="Таблица8.G216" office:value-type="string">
            <text:p text:style-name="P48" loext:marker-style-name="T22"><text:span text:style-name="T22">0</text:span></text:p>
          </table:table-cell>
          <table:table-cell table:style-name="Таблица8.H216" office:value-type="string">
            <text:p text:style-name="P48" loext:marker-style-name="T22"><text:span text:style-name="T22">0</text:span></text:p>
          </table:table-cell>
          <table:table-cell table:style-name="Таблица8.I216" office:value-type="string">
            <text:p text:style-name="P48" loext:marker-style-name="T22"><text:span text:style-name="T22">0</text:span></text:p>
          </table:table-cell>
          <table:table-cell table:style-name="Таблица8.J216" office:value-type="string">
            <text:p text:style-name="P49"/>
          </table:table-cell>
        </table:table-row>
        <table:table-row table:style-name="Таблица8.32">
          <table:covered-table-cell table:style-name="Таблица8.A217"/>
          <table:table-cell table:style-name="Таблица8.B217" office:value-type="string">
            <text:p text:style-name="P19" loext:marker-style-name="T23"><text:span text:style-name="T19">Областной бюджет</text:span></text:p>
          </table:table-cell>
          <table:table-cell table:style-name="Таблица8.C217" office:value-type="string">
            <text:p text:style-name="P48" loext:marker-style-name="T22"><text:span text:style-name="T22">234 660,0</text:span></text:p>
          </table:table-cell>
          <table:table-cell table:style-name="Таблица8.D217" office:value-type="string">
            <text:p text:style-name="P48" loext:marker-style-name="T22"><text:span text:style-name="T22">280 835,3</text:span></text:p>
          </table:table-cell>
          <table:table-cell table:style-name="Таблица8.E217" office:value-type="string">
            <text:p text:style-name="P48" loext:marker-style-name="T22"><text:span text:style-name="T22">334 828,5</text:span></text:p>
          </table:table-cell>
          <table:table-cell table:style-name="Таблица8.F217" office:value-type="string">
            <text:p text:style-name="P48" loext:marker-style-name="T22"><text:span text:style-name="T22">349 895,7</text:span></text:p>
          </table:table-cell>
          <table:table-cell table:style-name="Таблица8.G217" office:value-type="string">
            <text:p text:style-name="P48" loext:marker-style-name="T22"><text:span text:style-name="T22">286 930,3</text:span></text:p>
          </table:table-cell>
          <table:table-cell table:style-name="Таблица8.H217" office:value-type="string">
            <text:p text:style-name="P48" loext:marker-style-name="T22"><text:span text:style-name="T22">291 032,3</text:span></text:p>
          </table:table-cell>
          <table:table-cell table:style-name="Таблица8.I217" office:value-type="string">
            <text:p text:style-name="P48" loext:marker-style-name="T22"><text:span text:style-name="T22">283 023,5</text:span></text:p>
          </table:table-cell>
          <table:table-cell table:style-name="Таблица8.J217" office:value-type="string">
            <text:p text:style-name="P49"/>
          </table:table-cell>
        </table:table-row>
        <table:table-row table:style-name="Таблица8.32">
          <table:covered-table-cell table:style-name="Таблица8.A218"/>
          <table:table-cell table:style-name="Таблица8.B218" office:value-type="string">
            <text:p text:style-name="P19" loext:marker-style-name="T23"><text:span text:style-name="T19">Средства бюджетов государственных внебюджетных фондов</text:span></text:p>
          </table:table-cell>
          <table:table-cell table:style-name="Таблица8.C218" office:value-type="string">
            <text:p text:style-name="P48" loext:marker-style-name="T22"><text:span text:style-name="T22">0</text:span></text:p>
          </table:table-cell>
          <table:table-cell table:style-name="Таблица8.D218" office:value-type="string">
            <text:p text:style-name="P48" loext:marker-style-name="T22"><text:span text:style-name="T22">0</text:span></text:p>
          </table:table-cell>
          <table:table-cell table:style-name="Таблица8.E218" office:value-type="string">
            <text:p text:style-name="P48" loext:marker-style-name="T22"><text:span text:style-name="T22">0</text:span></text:p>
          </table:table-cell>
          <table:table-cell table:style-name="Таблица8.F218" office:value-type="string">
            <text:p text:style-name="P48" loext:marker-style-name="T22"><text:span text:style-name="T22">0</text:span></text:p>
          </table:table-cell>
          <table:table-cell table:style-name="Таблица8.G218" office:value-type="string">
            <text:p text:style-name="P48" loext:marker-style-name="T22"><text:span text:style-name="T22">0</text:span></text:p>
          </table:table-cell>
          <table:table-cell table:style-name="Таблица8.H218" office:value-type="string">
            <text:p text:style-name="P48" loext:marker-style-name="T22"><text:span text:style-name="T22">0</text:span></text:p>
          </table:table-cell>
          <table:table-cell table:style-name="Таблица8.I218" office:value-type="string">
            <text:p text:style-name="P48" loext:marker-style-name="T22"><text:span text:style-name="T22">0</text:span></text:p>
          </table:table-cell>
          <table:table-cell table:style-name="Таблица8.J218" office:value-type="string">
            <text:p text:style-name="P49"/>
          </table:table-cell>
        </table:table-row>
        <table:table-row table:style-name="Таблица8.32">
          <table:covered-table-cell table:style-name="Таблица8.A219"/>
          <table:table-cell table:style-name="Таблица8.B219" office:value-type="string">
            <text:p text:style-name="P19" loext:marker-style-name="T23"><text:span text:style-name="T19">Средства юридических и физических лиц</text:span></text:p>
          </table:table-cell>
          <table:table-cell table:style-name="Таблица8.C219" office:value-type="string">
            <text:p text:style-name="P48" loext:marker-style-name="T22"><text:span text:style-name="T22">0</text:span></text:p>
          </table:table-cell>
          <table:table-cell table:style-name="Таблица8.D219" office:value-type="string">
            <text:p text:style-name="P48" loext:marker-style-name="T22"><text:span text:style-name="T22">0</text:span></text:p>
          </table:table-cell>
          <table:table-cell table:style-name="Таблица8.E219" office:value-type="string">
            <text:p text:style-name="P48" loext:marker-style-name="T22"><text:span text:style-name="T22">0</text:span></text:p>
          </table:table-cell>
          <table:table-cell table:style-name="Таблица8.F219" office:value-type="string">
            <text:p text:style-name="P48" loext:marker-style-name="T22"><text:span text:style-name="T22">0</text:span></text:p>
          </table:table-cell>
          <table:table-cell table:style-name="Таблица8.G219" office:value-type="string">
            <text:p text:style-name="P48" loext:marker-style-name="T22"><text:span text:style-name="T22">0</text:span></text:p>
          </table:table-cell>
          <table:table-cell table:style-name="Таблица8.H219" office:value-type="string">
            <text:p text:style-name="P48" loext:marker-style-name="T22"><text:span text:style-name="T22">0</text:span></text:p>
          </table:table-cell>
          <table:table-cell table:style-name="Таблица8.I219" office:value-type="string">
            <text:p text:style-name="P48" loext:marker-style-name="T22"><text:span text:style-name="T22">0</text:span></text:p>
          </table:table-cell>
          <table:table-cell table:style-name="Таблица8.J219" office:value-type="string">
            <text:p text:style-name="P49"/>
          </table:table-cell>
        </table:table-row>
        <table:table-row table:style-name="Таблица8.32">
          <table:table-cell table:style-name="Таблица8.A220" table:number-rows-spanned="7" office:value-type="string">
            <text:p text:style-name="P19" loext:marker-style-name="T23"><text:span text:style-name="T19">7. Благоустройство</text:span></text:p>
          </table:table-cell>
          <table:table-cell table:style-name="Таблица8.B220" office:value-type="string">
            <text:p text:style-name="P19" loext:marker-style-name="T19"><text:span text:style-name="T19">Всего</text:span></text:p>
          </table:table-cell>
          <table:table-cell table:style-name="Таблица8.C220" office:value-type="string">
            <text:p text:style-name="P48" loext:marker-style-name="T19"><text:span text:style-name="T19">51 035,9</text:span></text:p>
          </table:table-cell>
          <table:table-cell table:style-name="Таблица8.D220" office:value-type="string">
            <text:p text:style-name="P48" loext:marker-style-name="T19"><text:span text:style-name="T19">88 615,8</text:span></text:p>
          </table:table-cell>
          <table:table-cell table:style-name="Таблица8.E220" office:value-type="string">
            <text:p text:style-name="P48" loext:marker-style-name="T23"><text:span text:style-name="T19">117 783,6</text:span></text:p>
          </table:table-cell>
          <table:table-cell table:style-name="Таблица8.F220" office:value-type="string">
            <text:p text:style-name="P48" loext:marker-style-name="T19"><text:span text:style-name="T19">108 014,4</text:span></text:p>
          </table:table-cell>
          <table:table-cell table:style-name="Таблица8.G220" office:value-type="string">
            <text:p text:style-name="P48" loext:marker-style-name="T19"><text:span text:style-name="T19">124 090,1</text:span></text:p>
          </table:table-cell>
          <table:table-cell table:style-name="Таблица8.H220" office:value-type="string">
            <text:p text:style-name="P48" loext:marker-style-name="T19"><text:span text:style-name="T19">101 636,8</text:span></text:p>
          </table:table-cell>
          <table:table-cell table:style-name="Таблица8.I220" office:value-type="string">
            <text:p text:style-name="P48" loext:marker-style-name="T19"><text:span text:style-name="T19">75 272,3</text:span></text:p>
          </table:table-cell>
          <table:table-cell table:style-name="Таблица8.J220" office:value-type="string">
            <text:p text:style-name="P49"/>
          </table:table-cell>
        </table:table-row>
        <table:table-row table:style-name="Таблица8.32">
          <table:covered-table-cell table:style-name="Таблица8.A221"/>
          <table:table-cell table:style-name="Таблица8.B221" office:value-type="string">
            <text:p text:style-name="P19" loext:marker-style-name="T23"><text:span text:style-name="T19">Местный бюджет</text:span></text:p>
          </table:table-cell>
          <table:table-cell table:style-name="Таблица8.C221" office:value-type="string">
            <text:p text:style-name="P48" loext:marker-style-name="T22"><text:span text:style-name="T22">49 485,5</text:span></text:p>
          </table:table-cell>
          <table:table-cell table:style-name="Таблица8.D221" office:value-type="string">
            <text:p text:style-name="P48" loext:marker-style-name="T22"><text:span text:style-name="T22">86 224,8</text:span></text:p>
          </table:table-cell>
          <table:table-cell table:style-name="Таблица8.E221" office:value-type="string">
            <text:p text:style-name="P48" loext:marker-style-name="T22"><text:span text:style-name="T22">107 716,3</text:span></text:p>
          </table:table-cell>
          <table:table-cell table:style-name="Таблица8.F221" office:value-type="string">
            <text:p text:style-name="P48" loext:marker-style-name="T22"><text:span text:style-name="T22">94 764,1</text:span></text:p>
          </table:table-cell>
          <table:table-cell table:style-name="Таблица8.G221" office:value-type="string">
            <text:p text:style-name="P48" loext:marker-style-name="T22"><text:span text:style-name="T22">114 327,4</text:span></text:p>
          </table:table-cell>
          <table:table-cell table:style-name="Таблица8.H221" office:value-type="string">
            <text:p text:style-name="P48" loext:marker-style-name="T22"><text:span text:style-name="T22">100 211,8</text:span></text:p>
          </table:table-cell>
          <table:table-cell table:style-name="Таблица8.I221" office:value-type="string">
            <text:p text:style-name="P48" loext:marker-style-name="T22"><text:span text:style-name="T22">73 847,3</text:span></text:p>
          </table:table-cell>
          <table:table-cell table:style-name="Таблица8.J221" office:value-type="string">
            <text:p text:style-name="P49"/>
          </table:table-cell>
        </table:table-row>
        <table:table-row table:style-name="Таблица8.32">
          <table:covered-table-cell table:style-name="Таблица8.A222"/>
          <table:table-cell table:style-name="Таблица8.B222" office:value-type="string">
            <text:p text:style-name="P19" loext:marker-style-name="T23"><text:span text:style-name="T19">Иные не запрещенные законодательством источники</text:span></text:p>
          </table:table-cell>
          <table:table-cell table:style-name="Таблица8.C222" office:value-type="string">
            <text:p text:style-name="P48" loext:marker-style-name="T22"><text:span text:style-name="T22">0</text:span></text:p>
          </table:table-cell>
          <table:table-cell table:style-name="Таблица8.D222" office:value-type="string">
            <text:p text:style-name="P48" loext:marker-style-name="T22"><text:span text:style-name="T22">0</text:span></text:p>
          </table:table-cell>
          <table:table-cell table:style-name="Таблица8.E222" office:value-type="string">
            <text:p text:style-name="P48" loext:marker-style-name="T22"><text:span text:style-name="T22">0</text:span></text:p>
          </table:table-cell>
          <table:table-cell table:style-name="Таблица8.F222" office:value-type="string">
            <text:p text:style-name="P48" loext:marker-style-name="T22"><text:span text:style-name="T22">0</text:span></text:p>
          </table:table-cell>
          <table:table-cell table:style-name="Таблица8.G222" office:value-type="string">
            <text:p text:style-name="P48" loext:marker-style-name="T22"><text:span text:style-name="T22">0</text:span></text:p>
          </table:table-cell>
          <table:table-cell table:style-name="Таблица8.H222" office:value-type="string">
            <text:p text:style-name="P48" loext:marker-style-name="T22"><text:span text:style-name="T22">0</text:span></text:p>
          </table:table-cell>
          <table:table-cell table:style-name="Таблица8.I222" office:value-type="string">
            <text:p text:style-name="P48" loext:marker-style-name="T22"><text:span text:style-name="T22">0</text:span></text:p>
          </table:table-cell>
          <table:table-cell table:style-name="Таблица8.J222" office:value-type="string">
            <text:p text:style-name="P49"/>
          </table:table-cell>
        </table:table-row>
        <table:table-row table:style-name="Таблица8.32">
          <table:covered-table-cell table:style-name="Таблица8.A223"/>
          <table:table-cell table:style-name="Таблица8.B223" office:value-type="string">
            <text:p text:style-name="P19" loext:marker-style-name="T23"><text:span text:style-name="T19">Федеральный бюджет</text:span></text:p>
          </table:table-cell>
          <table:table-cell table:style-name="Таблица8.C223" office:value-type="string">
            <text:p text:style-name="P48" loext:marker-style-name="T22"><text:span text:style-name="T22">0</text:span></text:p>
          </table:table-cell>
          <table:table-cell table:style-name="Таблица8.D223" office:value-type="string">
            <text:p text:style-name="P48" loext:marker-style-name="T22"><text:span text:style-name="T22">0</text:span></text:p>
          </table:table-cell>
          <table:table-cell table:style-name="Таблица8.E223" office:value-type="string">
            <text:p text:style-name="P48" loext:marker-style-name="T22"><text:span text:style-name="T22">0</text:span></text:p>
          </table:table-cell>
          <table:table-cell table:style-name="Таблица8.F223" office:value-type="string">
            <text:p text:style-name="P48" loext:marker-style-name="T22"><text:span text:style-name="T22">0</text:span></text:p>
          </table:table-cell>
          <table:table-cell table:style-name="Таблица8.G223" office:value-type="string">
            <text:p text:style-name="P48" loext:marker-style-name="T22"><text:span text:style-name="T22">0</text:span></text:p>
          </table:table-cell>
          <table:table-cell table:style-name="Таблица8.H223" office:value-type="string">
            <text:p text:style-name="P48" loext:marker-style-name="T22"><text:span text:style-name="T22">0</text:span></text:p>
          </table:table-cell>
          <table:table-cell table:style-name="Таблица8.I223" office:value-type="string">
            <text:p text:style-name="P48" loext:marker-style-name="T22"><text:span text:style-name="T22">0</text:span></text:p>
          </table:table-cell>
          <table:table-cell table:style-name="Таблица8.J223" office:value-type="string">
            <text:p text:style-name="P49"/>
          </table:table-cell>
        </table:table-row>
        <table:table-row table:style-name="Таблица8.32">
          <table:covered-table-cell table:style-name="Таблица8.A224"/>
          <table:table-cell table:style-name="Таблица8.B224" office:value-type="string">
            <text:p text:style-name="P19" loext:marker-style-name="T23"><text:span text:style-name="T19">Областной бюджет</text:span></text:p>
          </table:table-cell>
          <table:table-cell table:style-name="Таблица8.C224" office:value-type="string">
            <text:p text:style-name="P48" loext:marker-style-name="T22"><text:span text:style-name="T22">1 550,4</text:span></text:p>
          </table:table-cell>
          <table:table-cell table:style-name="Таблица8.D224" office:value-type="string">
            <text:p text:style-name="P48" loext:marker-style-name="T22"><text:span text:style-name="T22">2 391,0</text:span></text:p>
          </table:table-cell>
          <table:table-cell table:style-name="Таблица8.E224" office:value-type="string">
            <text:p text:style-name="P48" loext:marker-style-name="T22"><text:span text:style-name="T23">10 067,3</text:span></text:p>
          </table:table-cell>
          <table:table-cell table:style-name="Таблица8.F224" office:value-type="string">
            <text:p text:style-name="P48" loext:marker-style-name="T22"><text:span text:style-name="T23">13 250,3</text:span></text:p>
          </table:table-cell>
          <table:table-cell table:style-name="Таблица8.G224" office:value-type="string">
            <text:p text:style-name="P48" loext:marker-style-name="T22"><text:span text:style-name="T23">9 762,7</text:span></text:p>
          </table:table-cell>
          <table:table-cell table:style-name="Таблица8.H224" office:value-type="string">
            <text:p text:style-name="P48" loext:marker-style-name="T23"><text:span text:style-name="T23">1 425,0</text:span></text:p>
          </table:table-cell>
          <table:table-cell table:style-name="Таблица8.I224" office:value-type="string">
            <text:p text:style-name="P48" loext:marker-style-name="T23"><text:span text:style-name="T23">1 425,0</text:span></text:p>
          </table:table-cell>
          <table:table-cell table:style-name="Таблица8.J224" office:value-type="string">
            <text:p text:style-name="P49"/>
          </table:table-cell>
        </table:table-row>
        <table:table-row table:style-name="Таблица8.32">
          <table:covered-table-cell table:style-name="Таблица8.A225"/>
          <table:table-cell table:style-name="Таблица8.B225" office:value-type="string">
            <text:p text:style-name="P19" loext:marker-style-name="T23"><text:span text:style-name="T19">Средства бюджетов государственных внебюджетных фондов</text:span></text:p>
          </table:table-cell>
          <table:table-cell table:style-name="Таблица8.C225" office:value-type="string">
            <text:p text:style-name="P48" loext:marker-style-name="T22"><text:span text:style-name="T22">0</text:span></text:p>
          </table:table-cell>
          <table:table-cell table:style-name="Таблица8.D225" office:value-type="string">
            <text:p text:style-name="P48" loext:marker-style-name="T22"><text:span text:style-name="T22">0</text:span></text:p>
          </table:table-cell>
          <table:table-cell table:style-name="Таблица8.E225" office:value-type="string">
            <text:p text:style-name="P48" loext:marker-style-name="T22"><text:span text:style-name="T22">0</text:span></text:p>
          </table:table-cell>
          <table:table-cell table:style-name="Таблица8.F225" office:value-type="string">
            <text:p text:style-name="P48" loext:marker-style-name="T22"><text:span text:style-name="T22">0</text:span></text:p>
          </table:table-cell>
          <table:table-cell table:style-name="Таблица8.G225" office:value-type="string">
            <text:p text:style-name="P48" loext:marker-style-name="T22"><text:span text:style-name="T22">0</text:span></text:p>
          </table:table-cell>
          <table:table-cell table:style-name="Таблица8.H225" office:value-type="string">
            <text:p text:style-name="P48" loext:marker-style-name="T22"><text:span text:style-name="T22">0</text:span></text:p>
          </table:table-cell>
          <table:table-cell table:style-name="Таблица8.I225" office:value-type="string">
            <text:p text:style-name="P48" loext:marker-style-name="T22"><text:span text:style-name="T22">0</text:span></text:p>
          </table:table-cell>
          <table:table-cell table:style-name="Таблица8.J225" office:value-type="string">
            <text:p text:style-name="P49"/>
          </table:table-cell>
        </table:table-row>
        <table:table-row table:style-name="Таблица8.32">
          <table:covered-table-cell table:style-name="Таблица8.A226"/>
          <table:table-cell table:style-name="Таблица8.B226" office:value-type="string">
            <text:p text:style-name="P19" loext:marker-style-name="T23"><text:span text:style-name="T19">Средства юридических и физических лиц</text:span></text:p>
          </table:table-cell>
          <table:table-cell table:style-name="Таблица8.C226" office:value-type="string">
            <text:p text:style-name="P48" loext:marker-style-name="T22"><text:span text:style-name="T22">0</text:span></text:p>
          </table:table-cell>
          <table:table-cell table:style-name="Таблица8.D226" office:value-type="string">
            <text:p text:style-name="P48" loext:marker-style-name="T22"><text:span text:style-name="T22">0</text:span></text:p>
          </table:table-cell>
          <table:table-cell table:style-name="Таблица8.E226" office:value-type="string">
            <text:p text:style-name="P48" loext:marker-style-name="T22"><text:span text:style-name="T22">0</text:span></text:p>
          </table:table-cell>
          <table:table-cell table:style-name="Таблица8.F226" office:value-type="string">
            <text:p text:style-name="P48" loext:marker-style-name="T22"><text:span text:style-name="T22">0</text:span></text:p>
          </table:table-cell>
          <table:table-cell table:style-name="Таблица8.G226" office:value-type="string">
            <text:p text:style-name="P48" loext:marker-style-name="T22"><text:span text:style-name="T22">0</text:span></text:p>
          </table:table-cell>
          <table:table-cell table:style-name="Таблица8.H226" office:value-type="string">
            <text:p text:style-name="P48" loext:marker-style-name="T22"><text:span text:style-name="T22">0</text:span></text:p>
          </table:table-cell>
          <table:table-cell table:style-name="Таблица8.I226" office:value-type="string">
            <text:p text:style-name="P48" loext:marker-style-name="T22"><text:span text:style-name="T22">0</text:span></text:p>
          </table:table-cell>
          <table:table-cell table:style-name="Таблица8.J226" office:value-type="string">
            <text:p text:style-name="P49"><text:bookmark text:name="_Hlk182310468"/></text:p>
          </table:table-cell>
        </table:table-row>
        <table:table-row table:style-name="Таблица8.32">
          <table:table-cell table:style-name="Таблица8.A227" table:number-rows-spanned="10" office:value-type="string">
            <text:p text:style-name="P19" loext:marker-style-name="T23"><text:span text:style-name="T23">7.1. Реализация проектов инициативного бюджетирования «Твой Кузбасс – твоя инициатива»</text:span></text:p>
            <text:p text:style-name="P53" loext:marker-style-name="T23"/>
          </table:table-cell>
          <table:table-cell table:style-name="Таблица8.B227" office:value-type="string">
            <text:p text:style-name="P19" loext:marker-style-name="T23"><text:span text:style-name="T23">Всего</text:span></text:p>
          </table:table-cell>
          <table:table-cell table:style-name="Таблица8.C227" office:value-type="string">
            <text:p text:style-name="P48" loext:marker-style-name="T19"><text:span text:style-name="T19">1 383,3</text:span></text:p>
          </table:table-cell>
          <table:table-cell table:style-name="Таблица8.D227" office:value-type="string">
            <text:p text:style-name="P48" loext:marker-style-name="T19"><text:span text:style-name="T19">675,8</text:span></text:p>
          </table:table-cell>
          <table:table-cell table:style-name="Таблица8.E227" office:value-type="string">
            <text:p text:style-name="P48" loext:marker-style-name="T19"><text:span text:style-name="T19">8 968,1</text:span></text:p>
          </table:table-cell>
          <table:table-cell table:style-name="Таблица8.F227" office:value-type="string">
            <text:p text:style-name="P48" loext:marker-style-name="T19"><text:span text:style-name="T19">14 178,1</text:span></text:p>
          </table:table-cell>
          <table:table-cell table:style-name="Таблица8.G227" office:value-type="string">
            <text:p text:style-name="P48" loext:marker-style-name="T19"><text:span text:style-name="T19">15 858,9</text:span></text:p>
          </table:table-cell>
          <table:table-cell table:style-name="Таблица8.H227" office:value-type="string">
            <text:p text:style-name="P48" loext:marker-style-name="T19"><text:span text:style-name="T19">0</text:span></text:p>
          </table:table-cell>
          <table:table-cell table:style-name="Таблица8.H227" office:value-type="string">
            <text:p text:style-name="P48" loext:marker-style-name="T19"><text:span text:style-name="T19">0</text:span></text:p>
          </table:table-cell>
          <table:table-cell table:style-name="Таблица8.J227" office:value-type="string">
            <text:p text:style-name="P49"/>
          </table:table-cell>
        </table:table-row>
        <table:table-row table:style-name="Таблица8.32">
          <table:covered-table-cell table:style-name="Таблица8.A228"/>
          <table:table-cell table:style-name="Таблица8.B228" office:value-type="string">
            <text:p text:style-name="P19" loext:marker-style-name="T23"><text:span text:style-name="T23">Местный бюджет</text:span></text:p>
          </table:table-cell>
          <table:table-cell table:style-name="Таблица8.C228" office:value-type="string">
            <text:p text:style-name="P48" loext:marker-style-name="T23"><text:span text:style-name="T23">318,6</text:span></text:p>
          </table:table-cell>
          <table:table-cell table:style-name="Таблица8.D228" office:value-type="string">
            <text:p text:style-name="P48" loext:marker-style-name="T23"><text:span text:style-name="T23">168,5</text:span></text:p>
          </table:table-cell>
          <table:table-cell table:style-name="Таблица8.E228" office:value-type="string">
            <text:p text:style-name="P48" loext:marker-style-name="T23"><text:span text:style-name="T23">2 400,8</text:span></text:p>
          </table:table-cell>
          <table:table-cell table:style-name="Таблица8.F228" office:value-type="string">
            <text:p text:style-name="P48" loext:marker-style-name="T23"><text:span text:style-name="T23">4 827,8</text:span></text:p>
          </table:table-cell>
          <table:table-cell table:style-name="Таблица8.G228" office:value-type="string">
            <text:p text:style-name="P48" loext:marker-style-name="T23"><text:span text:style-name="T23">7 521,2</text:span></text:p>
          </table:table-cell>
          <table:table-cell table:style-name="Таблица8.H227" office:value-type="string">
            <text:p text:style-name="P48" loext:marker-style-name="T23"><text:span text:style-name="T23">0</text:span></text:p>
          </table:table-cell>
          <table:table-cell table:style-name="Таблица8.H227" office:value-type="string">
            <text:p text:style-name="P48" loext:marker-style-name="T23"><text:span text:style-name="T23">0</text:span></text:p>
          </table:table-cell>
          <table:table-cell table:style-name="Таблица8.J228" office:value-type="string">
            <text:p text:style-name="P49"/>
          </table:table-cell>
        </table:table-row>
        <table:table-row table:style-name="Таблица8.32">
          <table:covered-table-cell table:style-name="Таблица8.A229"/>
          <table:table-cell table:style-name="Таблица8.B229" office:value-type="string">
            <text:p text:style-name="P19" loext:marker-style-name="T23"><text:span text:style-name="T23">Иные не запрещенные законодательством источники</text:span></text:p>
          </table:table-cell>
          <table:table-cell table:style-name="Таблица8.C229" office:value-type="string">
            <text:p text:style-name="P48" loext:marker-style-name="T23"><text:span text:style-name="T23">0</text:span></text:p>
          </table:table-cell>
          <table:table-cell table:style-name="Таблица8.D229" office:value-type="string">
            <text:p text:style-name="P48" loext:marker-style-name="T23"><text:span text:style-name="T23">0</text:span></text:p>
          </table:table-cell>
          <table:table-cell table:style-name="Таблица8.E229" office:value-type="string">
            <text:p text:style-name="P48" loext:marker-style-name="T23"><text:span text:style-name="T23">0</text:span></text:p>
          </table:table-cell>
          <table:table-cell table:style-name="Таблица8.F229" office:value-type="string">
            <text:p text:style-name="P48" loext:marker-style-name="T23"><text:span text:style-name="T23">0</text:span></text:p>
          </table:table-cell>
          <table:table-cell table:style-name="Таблица8.G229" office:value-type="string">
            <text:p text:style-name="P48" loext:marker-style-name="T23"><text:span text:style-name="T23">0</text:span></text:p>
          </table:table-cell>
          <table:table-cell table:style-name="Таблица8.H229" office:value-type="string">
            <text:p text:style-name="P48" loext:marker-style-name="T23"><text:span text:style-name="T23">0</text:span></text:p>
          </table:table-cell>
          <table:table-cell table:style-name="Таблица8.I229" office:value-type="string">
            <text:p text:style-name="P48" loext:marker-style-name="T23"><text:span text:style-name="T23">0</text:span></text:p>
          </table:table-cell>
          <table:table-cell table:style-name="Таблица8.J229" office:value-type="string">
            <text:p text:style-name="P49"/>
          </table:table-cell>
        </table:table-row>
        <table:table-row table:style-name="Таблица8.32">
          <table:covered-table-cell table:style-name="Таблица8.A230"/>
          <table:table-cell table:style-name="Таблица8.B230" office:value-type="string">
            <text:p text:style-name="P19" loext:marker-style-name="T23"><text:span text:style-name="T23">Федеральный бюджет</text:span></text:p>
          </table:table-cell>
          <table:table-cell table:style-name="Таблица8.C230" office:value-type="string">
            <text:p text:style-name="P48" loext:marker-style-name="T23"><text:span text:style-name="T23">0</text:span></text:p>
          </table:table-cell>
          <table:table-cell table:style-name="Таблица8.D230" office:value-type="string">
            <text:p text:style-name="P48" loext:marker-style-name="T23"><text:span text:style-name="T23">0</text:span></text:p>
          </table:table-cell>
          <table:table-cell table:style-name="Таблица8.E230" office:value-type="string">
            <text:p text:style-name="P48" loext:marker-style-name="T23"><text:span text:style-name="T23">0</text:span></text:p>
          </table:table-cell>
          <table:table-cell table:style-name="Таблица8.F230" office:value-type="string">
            <text:p text:style-name="P48" loext:marker-style-name="T23"><text:span text:style-name="T23">0</text:span></text:p>
          </table:table-cell>
          <table:table-cell table:style-name="Таблица8.G230" office:value-type="string">
            <text:p text:style-name="P48" loext:marker-style-name="T23"><text:span text:style-name="T23">0</text:span></text:p>
          </table:table-cell>
          <table:table-cell table:style-name="Таблица8.H230" office:value-type="string">
            <text:p text:style-name="P48" loext:marker-style-name="T23"><text:span text:style-name="T23">0</text:span></text:p>
          </table:table-cell>
          <table:table-cell table:style-name="Таблица8.I230" office:value-type="string">
            <text:p text:style-name="P48" loext:marker-style-name="T23"><text:span text:style-name="T23">0</text:span></text:p>
          </table:table-cell>
          <table:table-cell table:style-name="Таблица8.J230" office:value-type="string">
            <text:p text:style-name="P49"/>
          </table:table-cell>
        </table:table-row>
        <table:table-row table:style-name="Таблица8.32">
          <table:covered-table-cell table:style-name="Таблица8.A231"/>
          <table:table-cell table:style-name="Таблица8.B231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C231" office:value-type="string">
            <text:p text:style-name="P48" loext:marker-style-name="T23"><text:span text:style-name="T23">1 064,683</text:span></text:p>
          </table:table-cell>
          <table:table-cell table:style-name="Таблица8.D231" office:value-type="string">
            <text:p text:style-name="P48" loext:marker-style-name="T23"><text:span text:style-name="T23">507, 3</text:span></text:p>
          </table:table-cell>
          <table:table-cell table:style-name="Таблица8.E231" office:value-type="string">
            <text:p text:style-name="P48" loext:marker-style-name="T23"><text:span text:style-name="T23">6 567,3</text:span></text:p>
          </table:table-cell>
          <table:table-cell table:style-name="Таблица8.F231" office:value-type="string">
            <text:p text:style-name="P48" loext:marker-style-name="T23"><text:span text:style-name="T23">9 350,3</text:span></text:p>
          </table:table-cell>
          <table:table-cell table:style-name="Таблица8.G231" office:value-type="string">
            <text:p text:style-name="P48" loext:marker-style-name="T23"><text:span text:style-name="T23">8 337,7</text:span></text:p>
          </table:table-cell>
          <table:table-cell table:style-name="Таблица8.H231" office:value-type="string">
            <text:p text:style-name="P48" loext:marker-style-name="T23"><text:span text:style-name="T23">0</text:span></text:p>
          </table:table-cell>
          <table:table-cell table:style-name="Таблица8.I231" office:value-type="string">
            <text:p text:style-name="P48" loext:marker-style-name="T23"><text:span text:style-name="T23">0</text:span></text:p>
          </table:table-cell>
          <table:table-cell table:style-name="Таблица8.J231" office:value-type="string">
            <text:p text:style-name="P49"/>
          </table:table-cell>
        </table:table-row>
        <table:table-row table:style-name="Таблица8.32">
          <table:covered-table-cell table:style-name="Таблица8.A232"/>
          <table:table-cell table:style-name="Таблица8.B232" office:value-type="string">
            <text:p text:style-name="P19" loext:marker-style-name="T23"><text:span text:style-name="T23">Средства бюджетов государственных внебюджетных фондов</text:span></text:p>
          </table:table-cell>
          <table:table-cell table:style-name="Таблица8.C232" office:value-type="string">
            <text:p text:style-name="P48" loext:marker-style-name="T23"><text:span text:style-name="T23">0</text:span></text:p>
          </table:table-cell>
          <table:table-cell table:style-name="Таблица8.D232" office:value-type="string">
            <text:p text:style-name="P48" loext:marker-style-name="T23"><text:span text:style-name="T23">0</text:span></text:p>
          </table:table-cell>
          <table:table-cell table:style-name="Таблица8.E232" office:value-type="string">
            <text:p text:style-name="P48" loext:marker-style-name="T23"><text:span text:style-name="T23">0</text:span></text:p>
          </table:table-cell>
          <table:table-cell table:style-name="Таблица8.F232" office:value-type="string">
            <text:p text:style-name="P48" loext:marker-style-name="T23"><text:span text:style-name="T23">0</text:span></text:p>
          </table:table-cell>
          <table:table-cell table:style-name="Таблица8.G232" office:value-type="string">
            <text:p text:style-name="P48" loext:marker-style-name="T23"><text:span text:style-name="T23">0</text:span></text:p>
          </table:table-cell>
          <table:table-cell table:style-name="Таблица8.H232" office:value-type="string">
            <text:p text:style-name="P48" loext:marker-style-name="T23"><text:span text:style-name="T23">0</text:span></text:p>
          </table:table-cell>
          <table:table-cell table:style-name="Таблица8.I232" office:value-type="string">
            <text:p text:style-name="P48" loext:marker-style-name="T23"><text:span text:style-name="T23">0</text:span></text:p>
          </table:table-cell>
          <table:table-cell table:style-name="Таблица8.J232" office:value-type="string">
            <text:p text:style-name="P49"/>
          </table:table-cell>
        </table:table-row>
        <table:table-row table:style-name="Таблица8.32">
          <table:covered-table-cell table:style-name="Таблица8.A233"/>
          <table:table-cell table:style-name="Таблица8.B233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C233" office:value-type="string">
            <text:p text:style-name="P48" loext:marker-style-name="T23"><text:span text:style-name="T23">0</text:span></text:p>
          </table:table-cell>
          <table:table-cell table:style-name="Таблица8.D233" office:value-type="string">
            <text:p text:style-name="P48" loext:marker-style-name="T23"><text:span text:style-name="T23">0</text:span></text:p>
          </table:table-cell>
          <table:table-cell table:style-name="Таблица8.E233" office:value-type="string">
            <text:p text:style-name="P48" loext:marker-style-name="T23"><text:span text:style-name="T23">0</text:span></text:p>
          </table:table-cell>
          <table:table-cell table:style-name="Таблица8.F233" office:value-type="string">
            <text:p text:style-name="P48" loext:marker-style-name="T23"><text:span text:style-name="T23">0</text:span></text:p>
          </table:table-cell>
          <table:table-cell table:style-name="Таблица8.G233" office:value-type="string">
            <text:p text:style-name="P48" loext:marker-style-name="T23"><text:span text:style-name="T23">0</text:span></text:p>
          </table:table-cell>
          <table:table-cell table:style-name="Таблица8.H233" office:value-type="string">
            <text:p text:style-name="P48" loext:marker-style-name="T23"><text:span text:style-name="T23">0</text:span></text:p>
          </table:table-cell>
          <table:table-cell table:style-name="Таблица8.I233" office:value-type="string">
            <text:p text:style-name="P48" loext:marker-style-name="T23"><text:span text:style-name="T23">0</text:span></text:p>
          </table:table-cell>
          <table:table-cell table:style-name="Таблица8.J233" office:value-type="string">
            <text:p text:style-name="P49"/>
          </table:table-cell>
        </table:table-row>
        <table:table-row table:style-name="Таблица8.32">
          <table:covered-table-cell table:style-name="Таблица8.A234"/>
          <table:table-cell table:style-name="Таблица8.B234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C234" office:value-type="string">
            <text:p text:style-name="P48" loext:marker-style-name="T23"><text:span text:style-name="T23">0</text:span></text:p>
          </table:table-cell>
          <table:table-cell table:style-name="Таблица8.D234" office:value-type="string">
            <text:p text:style-name="P48" loext:marker-style-name="T23"><text:span text:style-name="T23">0</text:span></text:p>
          </table:table-cell>
          <table:table-cell table:style-name="Таблица8.E234" office:value-type="string">
            <text:p text:style-name="P48" loext:marker-style-name="T23"><text:span text:style-name="T23">0</text:span></text:p>
          </table:table-cell>
          <table:table-cell table:style-name="Таблица8.F234" office:value-type="string">
            <text:p text:style-name="P48" loext:marker-style-name="T23"><text:span text:style-name="T23">0</text:span></text:p>
          </table:table-cell>
          <table:table-cell table:style-name="Таблица8.G234" office:value-type="string">
            <text:p text:style-name="P48" loext:marker-style-name="T23"><text:span text:style-name="T23">0</text:span></text:p>
          </table:table-cell>
          <table:table-cell table:style-name="Таблица8.H234" office:value-type="string">
            <text:p text:style-name="P48" loext:marker-style-name="T23"><text:span text:style-name="T23">0</text:span></text:p>
          </table:table-cell>
          <table:table-cell table:style-name="Таблица8.I234" office:value-type="string">
            <text:p text:style-name="P48" loext:marker-style-name="T23"><text:span text:style-name="T23">0</text:span></text:p>
          </table:table-cell>
          <table:table-cell table:style-name="Таблица8.J234" office:value-type="string">
            <text:p text:style-name="P49"/>
          </table:table-cell>
        </table:table-row>
        <table:table-row table:style-name="Таблица8.32">
          <table:covered-table-cell table:style-name="Таблица8.A235"/>
          <table:table-cell table:style-name="Таблица8.B235" office:value-type="string">
            <text:p text:style-name="P19" loext:marker-style-name="T23"><text:span text:style-name="T23">Средства бюджетов государственных внебюджетных фондов</text:span></text:p>
          </table:table-cell>
          <table:table-cell table:style-name="Таблица8.C235" office:value-type="string">
            <text:p text:style-name="P48" loext:marker-style-name="T23"><text:span text:style-name="T23">0</text:span></text:p>
          </table:table-cell>
          <table:table-cell table:style-name="Таблица8.D235" office:value-type="string">
            <text:p text:style-name="P48" loext:marker-style-name="T23"><text:span text:style-name="T23">0</text:span></text:p>
          </table:table-cell>
          <table:table-cell table:style-name="Таблица8.E235" office:value-type="string">
            <text:p text:style-name="P48" loext:marker-style-name="T23"><text:span text:style-name="T23">0</text:span></text:p>
          </table:table-cell>
          <table:table-cell table:style-name="Таблица8.F235" office:value-type="string">
            <text:p text:style-name="P48" loext:marker-style-name="T23"><text:span text:style-name="T23">0</text:span></text:p>
          </table:table-cell>
          <table:table-cell table:style-name="Таблица8.G235" office:value-type="string">
            <text:p text:style-name="P48" loext:marker-style-name="T23"><text:span text:style-name="T23">0</text:span></text:p>
          </table:table-cell>
          <table:table-cell table:style-name="Таблица8.H235" office:value-type="string">
            <text:p text:style-name="P48" loext:marker-style-name="T23"><text:span text:style-name="T23">0</text:span></text:p>
          </table:table-cell>
          <table:table-cell table:style-name="Таблица8.I235" office:value-type="string">
            <text:p text:style-name="P48" loext:marker-style-name="T23"><text:span text:style-name="T23">0</text:span></text:p>
          </table:table-cell>
          <table:table-cell table:style-name="Таблица8.J235" office:value-type="string">
            <text:p text:style-name="P49"/>
          </table:table-cell>
        </table:table-row>
        <table:table-row table:style-name="Таблица8.32">
          <table:covered-table-cell table:style-name="Таблица8.A236"/>
          <table:table-cell table:style-name="Таблица8.B236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C236" office:value-type="string">
            <text:p text:style-name="P48" loext:marker-style-name="T23"><text:span text:style-name="T23">0</text:span></text:p>
          </table:table-cell>
          <table:table-cell table:style-name="Таблица8.D236" office:value-type="string">
            <text:p text:style-name="P48" loext:marker-style-name="T23"><text:span text:style-name="T23">0</text:span></text:p>
          </table:table-cell>
          <table:table-cell table:style-name="Таблица8.E236" office:value-type="string">
            <text:p text:style-name="P48" loext:marker-style-name="T23"><text:span text:style-name="T23">0</text:span></text:p>
          </table:table-cell>
          <table:table-cell table:style-name="Таблица8.F236" office:value-type="string">
            <text:p text:style-name="P48" loext:marker-style-name="T23"><text:span text:style-name="T23">0</text:span></text:p>
          </table:table-cell>
          <table:table-cell table:style-name="Таблица8.G236" office:value-type="string">
            <text:p text:style-name="P48" loext:marker-style-name="T23"><text:span text:style-name="T23">0</text:span></text:p>
          </table:table-cell>
          <table:table-cell table:style-name="Таблица8.H236" office:value-type="string">
            <text:p text:style-name="P48" loext:marker-style-name="T23"><text:span text:style-name="T23">0</text:span></text:p>
          </table:table-cell>
          <table:table-cell table:style-name="Таблица8.I236" office:value-type="string">
            <text:p text:style-name="P48" loext:marker-style-name="T23"><text:span text:style-name="T23">0</text:span></text:p>
          </table:table-cell>
          <table:table-cell table:style-name="Таблица8.J236" office:value-type="string">
            <text:p text:style-name="P49"/>
          </table:table-cell>
        </table:table-row>
        <table:table-row table:style-name="Таблица8.237">
          <table:table-cell table:style-name="Таблица8.A237" table:number-rows-spanned="7" office:value-type="string">
            <text:p text:style-name="P19" loext:marker-style-name="T23"><text:span text:style-name="T23">7.2 Организация мероприятий при осуществлении деятельности по обращению с животными без </text:span><text:soft-page-break/><text:span text:style-name="T23">владельцев</text:span></text:p>
            <text:p text:style-name="P53" loext:marker-style-name="T23"/>
            <text:p text:style-name="P53" loext:marker-style-name="T23"/>
          </table:table-cell>
          <table:table-cell table:style-name="Таблица8.B237" office:value-type="string">
            <text:p text:style-name="P19" loext:marker-style-name="T23"><text:span text:style-name="T23">Всего</text:span></text:p>
          </table:table-cell>
          <table:table-cell table:style-name="Таблица8.C237" office:value-type="string">
            <text:p text:style-name="P48" loext:marker-style-name="T19"><text:span text:style-name="T19">485,7</text:span></text:p>
          </table:table-cell>
          <table:table-cell table:style-name="Таблица8.D237" office:value-type="string">
            <text:p text:style-name="P48" loext:marker-style-name="T23"><text:span text:style-name="T19">1 883,7</text:span></text:p>
          </table:table-cell>
          <table:table-cell table:style-name="Таблица8.E237" office:value-type="string">
            <text:p text:style-name="P48" loext:marker-style-name="T23"><text:span text:style-name="T19">3 500,0</text:span></text:p>
          </table:table-cell>
          <table:table-cell table:style-name="Таблица8.F237" office:value-type="string">
            <text:p text:style-name="P48" loext:marker-style-name="T23"><text:span text:style-name="T19">3 900,0</text:span></text:p>
          </table:table-cell>
          <table:table-cell table:style-name="Таблица8.H10" office:value-type="string">
            <text:p text:style-name="P48" loext:marker-style-name="T21"><text:span text:style-name="T24">1 837,6</text:span></text:p>
          </table:table-cell>
          <table:table-cell table:style-name="Таблица8.I10" office:value-type="string">
            <text:p text:style-name="P48" loext:marker-style-name="T21"><text:span text:style-name="T24">1 425,0</text:span></text:p>
          </table:table-cell>
          <table:table-cell table:style-name="Таблица8.I10" office:value-type="string">
            <text:p text:style-name="P48" loext:marker-style-name="T21"><text:span text:style-name="T24">1 425,0</text:span></text:p>
          </table:table-cell>
          <table:table-cell table:style-name="Таблица8.J237" office:value-type="string">
            <text:p text:style-name="P49"/>
          </table:table-cell>
        </table:table-row>
        <table:table-row table:style-name="Таблица8.47">
          <table:covered-table-cell table:style-name="Таблица8.A238"/>
          <table:table-cell table:style-name="Таблица8.B238" office:value-type="string">
            <text:p text:style-name="P19" loext:marker-style-name="T23"><text:span text:style-name="T23">Местный бюджет</text:span></text:p>
          </table:table-cell>
          <table:table-cell table:style-name="Таблица8.C238" office:value-type="string">
            <text:p text:style-name="P48" loext:marker-style-name="T23"><text:span text:style-name="T23">0</text:span></text:p>
          </table:table-cell>
          <table:table-cell table:style-name="Таблица8.D238" office:value-type="string">
            <text:p text:style-name="P48" loext:marker-style-name="T23"><text:span text:style-name="T23">0</text:span></text:p>
          </table:table-cell>
          <table:table-cell table:style-name="Таблица8.E238" office:value-type="string">
            <text:p text:style-name="P48" loext:marker-style-name="T23"><text:span text:style-name="T23">0</text:span></text:p>
          </table:table-cell>
          <table:table-cell table:style-name="Таблица8.F238" office:value-type="string">
            <text:p text:style-name="P48" loext:marker-style-name="T23"><text:span text:style-name="T23">0</text:span></text:p>
          </table:table-cell>
          <table:table-cell table:style-name="Таблица8.G238" office:value-type="string">
            <text:p text:style-name="P48" loext:marker-style-name="T23"><text:span text:style-name="T23">412,6</text:span></text:p>
          </table:table-cell>
          <table:table-cell table:style-name="Таблица8.H238" office:value-type="string">
            <text:p text:style-name="P48" loext:marker-style-name="T23"><text:span text:style-name="T23">0</text:span></text:p>
          </table:table-cell>
          <table:table-cell table:style-name="Таблица8.I238" office:value-type="string">
            <text:p text:style-name="P48" loext:marker-style-name="T23"><text:span text:style-name="T23">0</text:span></text:p>
          </table:table-cell>
          <table:table-cell table:style-name="Таблица8.J238" office:value-type="string">
            <text:p text:style-name="P49"/>
          </table:table-cell>
        </table:table-row>
        <table:table-row table:style-name="Таблица8.69">
          <table:covered-table-cell table:style-name="Таблица8.A239"/>
          <table:table-cell table:style-name="Таблица8.B239" office:value-type="string">
            <text:p text:style-name="P19" loext:marker-style-name="T23"><text:span text:style-name="T23">Иные не запрещенные законодательством источники</text:span></text:p>
          </table:table-cell>
          <table:table-cell table:style-name="Таблица8.C239" office:value-type="string">
            <text:p text:style-name="P48" loext:marker-style-name="T23"><text:span text:style-name="T23">0</text:span></text:p>
          </table:table-cell>
          <table:table-cell table:style-name="Таблица8.D239" office:value-type="string">
            <text:p text:style-name="P48" loext:marker-style-name="T23"><text:span text:style-name="T23">0</text:span></text:p>
          </table:table-cell>
          <table:table-cell table:style-name="Таблица8.E239" office:value-type="string">
            <text:p text:style-name="P48" loext:marker-style-name="T23"><text:span text:style-name="T23">0</text:span></text:p>
          </table:table-cell>
          <table:table-cell table:style-name="Таблица8.F239" office:value-type="string">
            <text:p text:style-name="P48" loext:marker-style-name="T23"><text:span text:style-name="T23">0</text:span></text:p>
          </table:table-cell>
          <table:table-cell table:style-name="Таблица8.G239" office:value-type="string">
            <text:p text:style-name="P48" loext:marker-style-name="T23"><text:span text:style-name="T23">0</text:span></text:p>
          </table:table-cell>
          <table:table-cell table:style-name="Таблица8.H239" office:value-type="string">
            <text:p text:style-name="P48" loext:marker-style-name="T23"><text:span text:style-name="T23">0</text:span></text:p>
          </table:table-cell>
          <table:table-cell table:style-name="Таблица8.I239" office:value-type="string">
            <text:p text:style-name="P48" loext:marker-style-name="T23"><text:span text:style-name="T23">0</text:span></text:p>
          </table:table-cell>
          <table:table-cell table:style-name="Таблица8.J239" office:value-type="string">
            <text:p text:style-name="P49"/>
          </table:table-cell>
        </table:table-row>
        <table:table-row table:style-name="Таблица8.240">
          <table:covered-table-cell table:style-name="Таблица8.A240"/>
          <table:table-cell table:style-name="Таблица8.B240" office:value-type="string">
            <text:p text:style-name="P19" loext:marker-style-name="T23"><text:span text:style-name="T23">Федеральный бюджет</text:span></text:p>
          </table:table-cell>
          <table:table-cell table:style-name="Таблица8.C240" office:value-type="string">
            <text:p text:style-name="P48" loext:marker-style-name="T23"><text:span text:style-name="T23">0</text:span></text:p>
          </table:table-cell>
          <table:table-cell table:style-name="Таблица8.D240" office:value-type="string">
            <text:p text:style-name="P48" loext:marker-style-name="T23"><text:span text:style-name="T23">0</text:span></text:p>
          </table:table-cell>
          <table:table-cell table:style-name="Таблица8.E240" office:value-type="string">
            <text:p text:style-name="P48" loext:marker-style-name="T23"><text:span text:style-name="T23">0</text:span></text:p>
          </table:table-cell>
          <table:table-cell table:style-name="Таблица8.F240" office:value-type="string">
            <text:p text:style-name="P48" loext:marker-style-name="T23"><text:span text:style-name="T23">0</text:span></text:p>
          </table:table-cell>
          <table:table-cell table:style-name="Таблица8.G240" office:value-type="string">
            <text:p text:style-name="P48" loext:marker-style-name="T23"><text:span text:style-name="T23">0</text:span></text:p>
          </table:table-cell>
          <table:table-cell table:style-name="Таблица8.H240" office:value-type="string">
            <text:p text:style-name="P48" loext:marker-style-name="T23"><text:span text:style-name="T23">0</text:span></text:p>
          </table:table-cell>
          <table:table-cell table:style-name="Таблица8.I240" office:value-type="string">
            <text:p text:style-name="P48" loext:marker-style-name="T23"><text:span text:style-name="T23">0</text:span></text:p>
          </table:table-cell>
          <table:table-cell table:style-name="Таблица8.J240" office:value-type="string">
            <text:p text:style-name="P49"/>
          </table:table-cell>
        </table:table-row>
        <table:table-row table:style-name="Таблица8.241">
          <table:covered-table-cell table:style-name="Таблица8.A241"/>
          <table:table-cell table:style-name="Таблица8.B241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C241" office:value-type="string">
            <text:p text:style-name="P48" loext:marker-style-name="T23"><text:span text:style-name="T23">485,7</text:span></text:p>
          </table:table-cell>
          <table:table-cell table:style-name="Таблица8.D241" office:value-type="string">
            <text:p text:style-name="P48" loext:marker-style-name="T23"><text:span text:style-name="T23">1 883,7</text:span></text:p>
          </table:table-cell>
          <table:table-cell table:style-name="Таблица8.E241" office:value-type="string">
            <text:p text:style-name="P48" loext:marker-style-name="T23"><text:span text:style-name="T23">3 500,0</text:span></text:p>
          </table:table-cell>
          <table:table-cell table:style-name="Таблица8.F241" office:value-type="string">
            <text:p text:style-name="P48" loext:marker-style-name="T23"><text:span text:style-name="T23">3 900,0</text:span></text:p>
          </table:table-cell>
          <table:table-cell table:style-name="Таблица8.H10" office:value-type="string">
            <text:p text:style-name="P48" loext:marker-style-name="T23"><text:span text:style-name="T25">1 425,0</text:span></text:p>
          </table:table-cell>
          <table:table-cell table:style-name="Таблица8.I10" office:value-type="string">
            <text:p text:style-name="P48" loext:marker-style-name="T23"><text:span text:style-name="T25">1 425,0</text:span></text:p>
          </table:table-cell>
          <table:table-cell table:style-name="Таблица8.I10" office:value-type="string">
            <text:p text:style-name="P48" loext:marker-style-name="T23"><text:span text:style-name="T25">1 425,0</text:span></text:p>
          </table:table-cell>
          <table:table-cell table:style-name="Таблица8.J241" office:value-type="string">
            <text:p text:style-name="P49"/>
          </table:table-cell>
        </table:table-row>
        <table:table-row table:style-name="Таблица8.64">
          <table:covered-table-cell table:style-name="Таблица8.A242"/>
          <table:table-cell table:style-name="Таблица8.B242" office:value-type="string">
            <text:p text:style-name="P19" loext:marker-style-name="T23"><text:span text:style-name="T23">Средства бюджетов государственных внебюджетных фондов</text:span></text:p>
          </table:table-cell>
          <table:table-cell table:style-name="Таблица8.C242" office:value-type="string">
            <text:p text:style-name="P48" loext:marker-style-name="T23"><text:span text:style-name="T23">0</text:span></text:p>
          </table:table-cell>
          <table:table-cell table:style-name="Таблица8.D242" office:value-type="string">
            <text:p text:style-name="P48" loext:marker-style-name="T23"><text:span text:style-name="T23">0</text:span></text:p>
          </table:table-cell>
          <table:table-cell table:style-name="Таблица8.E242" office:value-type="string">
            <text:p text:style-name="P48" loext:marker-style-name="T23"><text:span text:style-name="T23">0</text:span></text:p>
          </table:table-cell>
          <table:table-cell table:style-name="Таблица8.F242" office:value-type="string">
            <text:p text:style-name="P48" loext:marker-style-name="T23"><text:span text:style-name="T23">0</text:span></text:p>
          </table:table-cell>
          <table:table-cell table:style-name="Таблица8.G242" office:value-type="string">
            <text:p text:style-name="P48" loext:marker-style-name="T23"><text:span text:style-name="T23">0</text:span></text:p>
          </table:table-cell>
          <table:table-cell table:style-name="Таблица8.H242" office:value-type="string">
            <text:p text:style-name="P48" loext:marker-style-name="T23"><text:span text:style-name="T23">0</text:span></text:p>
          </table:table-cell>
          <table:table-cell table:style-name="Таблица8.I242" office:value-type="string">
            <text:p text:style-name="P48" loext:marker-style-name="T23"><text:span text:style-name="T23">0</text:span></text:p>
          </table:table-cell>
          <table:table-cell table:style-name="Таблица8.J242" office:value-type="string">
            <text:p text:style-name="P49"/>
          </table:table-cell>
        </table:table-row>
        <table:table-row table:style-name="Таблица8.243">
          <table:covered-table-cell table:style-name="Таблица8.A243"/>
          <table:table-cell table:style-name="Таблица8.B243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C243" office:value-type="string">
            <text:p text:style-name="P48" loext:marker-style-name="T23"><text:span text:style-name="T23">0</text:span></text:p>
          </table:table-cell>
          <table:table-cell table:style-name="Таблица8.D243" office:value-type="string">
            <text:p text:style-name="P48" loext:marker-style-name="T23"><text:span text:style-name="T23">0</text:span></text:p>
          </table:table-cell>
          <table:table-cell table:style-name="Таблица8.E243" office:value-type="string">
            <text:p text:style-name="P48" loext:marker-style-name="T23"><text:span text:style-name="T23">0</text:span></text:p>
          </table:table-cell>
          <table:table-cell table:style-name="Таблица8.F243" office:value-type="string">
            <text:p text:style-name="P48" loext:marker-style-name="T23"><text:span text:style-name="T23">0</text:span></text:p>
          </table:table-cell>
          <table:table-cell table:style-name="Таблица8.G243" office:value-type="string">
            <text:p text:style-name="P48" loext:marker-style-name="T23"><text:span text:style-name="T23">0</text:span></text:p>
          </table:table-cell>
          <table:table-cell table:style-name="Таблица8.H243" office:value-type="string">
            <text:p text:style-name="P48" loext:marker-style-name="T23"><text:span text:style-name="T23">0</text:span></text:p>
          </table:table-cell>
          <table:table-cell table:style-name="Таблица8.I243" office:value-type="string">
            <text:p text:style-name="P48" loext:marker-style-name="T23"><text:span text:style-name="T23">0</text:span></text:p>
          </table:table-cell>
          <table:table-cell table:style-name="Таблица8.J243" office:value-type="string">
            <text:p text:style-name="P49"/>
          </table:table-cell>
        </table:table-row>
        <table:table-row table:style-name="Таблица8.244">
          <table:table-cell table:style-name="Таблица8.A244" table:number-rows-spanned="7" office:value-type="string">
            <text:p text:style-name="P19" loext:marker-style-name="T23"><text:span text:style-name="T23">7.3. Содержание уличного освещения</text:span></text:p>
          </table:table-cell>
          <table:table-cell table:style-name="Таблица8.B244" office:value-type="string">
            <text:p text:style-name="P19" loext:marker-style-name="T23"><text:span text:style-name="T23">Всего</text:span></text:p>
          </table:table-cell>
          <table:table-cell table:style-name="Таблица8.C244" office:value-type="string">
            <text:p text:style-name="P48" loext:marker-style-name="T21"><text:span text:style-name="T21">12 395,7</text:span></text:p>
          </table:table-cell>
          <table:table-cell table:style-name="Таблица8.D244" office:value-type="string">
            <text:p text:style-name="P48" loext:marker-style-name="T21"><text:span text:style-name="T21">30 635,1</text:span></text:p>
          </table:table-cell>
          <table:table-cell table:style-name="Таблица8.E244" office:value-type="string">
            <text:p text:style-name="P48" loext:marker-style-name="T21"><text:span text:style-name="T21">32 922,0</text:span></text:p>
          </table:table-cell>
          <table:table-cell table:style-name="Таблица8.F244" office:value-type="string">
            <text:p text:style-name="P48" loext:marker-style-name="T21"><text:span text:style-name="T21">20 004,9</text:span></text:p>
          </table:table-cell>
          <table:table-cell table:style-name="Таблица8.G244" office:value-type="string">
            <text:p text:style-name="P48" loext:marker-style-name="T21"><text:span text:style-name="T24">23 450,6</text:span></text:p>
          </table:table-cell>
          <table:table-cell table:style-name="Таблица8.H244" office:value-type="string">
            <text:p text:style-name="P48" loext:marker-style-name="T21"><text:span text:style-name="T24">19 000,0</text:span></text:p>
          </table:table-cell>
          <table:table-cell table:style-name="Таблица8.H244" office:value-type="string">
            <text:p text:style-name="P48" loext:marker-style-name="T21"><text:span text:style-name="T24">19 000,0</text:span></text:p>
          </table:table-cell>
          <table:table-cell table:style-name="Таблица8.J244" office:value-type="string">
            <text:p text:style-name="P49"/>
          </table:table-cell>
        </table:table-row>
        <table:table-row table:style-name="Таблица8.7">
          <table:covered-table-cell table:style-name="Таблица8.A245"/>
          <table:table-cell table:style-name="Таблица8.B245" office:value-type="string">
            <text:p text:style-name="P19" loext:marker-style-name="T23"><text:span text:style-name="T23">Местный бюджет</text:span></text:p>
          </table:table-cell>
          <table:table-cell table:style-name="Таблица8.C245" office:value-type="string">
            <text:p text:style-name="P48" loext:marker-style-name="T23"><text:span text:style-name="T23">12 395,7</text:span></text:p>
          </table:table-cell>
          <table:table-cell table:style-name="Таблица8.D245" office:value-type="string">
            <text:p text:style-name="P48" loext:marker-style-name="T23"><text:span text:style-name="T23">30 635,1</text:span></text:p>
          </table:table-cell>
          <table:table-cell table:style-name="Таблица8.E245" office:value-type="string">
            <text:p text:style-name="P48" loext:marker-style-name="T23"><text:span text:style-name="T23">32 922,0</text:span></text:p>
          </table:table-cell>
          <table:table-cell table:style-name="Таблица8.F245" office:value-type="string">
            <text:p text:style-name="P48" loext:marker-style-name="T23"><text:span text:style-name="T23">20 004,9</text:span></text:p>
          </table:table-cell>
          <table:table-cell table:style-name="Таблица8.G244" office:value-type="string">
            <text:p text:style-name="P48" loext:marker-style-name="T23"><text:span text:style-name="T25">23 450,6</text:span></text:p>
          </table:table-cell>
          <table:table-cell table:style-name="Таблица8.H244" office:value-type="string">
            <text:p text:style-name="P48" loext:marker-style-name="T23"><text:span text:style-name="T25">19 000,0</text:span></text:p>
          </table:table-cell>
          <table:table-cell table:style-name="Таблица8.H244" office:value-type="string">
            <text:p text:style-name="P48" loext:marker-style-name="T23"><text:span text:style-name="T25">19 000,0</text:span></text:p>
          </table:table-cell>
          <table:table-cell table:style-name="Таблица8.J245" office:value-type="string">
            <text:p text:style-name="P49"/>
          </table:table-cell>
        </table:table-row>
        <table:table-row table:style-name="Таблица8.246">
          <table:covered-table-cell table:style-name="Таблица8.A246"/>
          <table:table-cell table:style-name="Таблица8.B246" office:value-type="string">
            <text:p text:style-name="P19" loext:marker-style-name="T23"><text:span text:style-name="T23">Иные не запрещенные законодательством источники</text:span></text:p>
          </table:table-cell>
          <table:table-cell table:style-name="Таблица8.C246" office:value-type="string">
            <text:p text:style-name="P48" loext:marker-style-name="T23"><text:span text:style-name="T23">0</text:span></text:p>
          </table:table-cell>
          <table:table-cell table:style-name="Таблица8.D246" office:value-type="string">
            <text:p text:style-name="P48" loext:marker-style-name="T23"><text:span text:style-name="T23">0</text:span></text:p>
          </table:table-cell>
          <table:table-cell table:style-name="Таблица8.E246" office:value-type="string">
            <text:p text:style-name="P48" loext:marker-style-name="T23"><text:span text:style-name="T23">0</text:span></text:p>
          </table:table-cell>
          <table:table-cell table:style-name="Таблица8.F246" office:value-type="string">
            <text:p text:style-name="P48" loext:marker-style-name="T23"><text:span text:style-name="T23">0</text:span></text:p>
          </table:table-cell>
          <table:table-cell table:style-name="Таблица8.G246" office:value-type="string">
            <text:p text:style-name="P48" loext:marker-style-name="T23"><text:span text:style-name="T23">0</text:span></text:p>
          </table:table-cell>
          <table:table-cell table:style-name="Таблица8.H246" office:value-type="string">
            <text:p text:style-name="P48" loext:marker-style-name="T23"><text:span text:style-name="T23">0</text:span></text:p>
          </table:table-cell>
          <table:table-cell table:style-name="Таблица8.I246" office:value-type="string">
            <text:p text:style-name="P48" loext:marker-style-name="T23"><text:span text:style-name="T23">0</text:span></text:p>
          </table:table-cell>
          <table:table-cell table:style-name="Таблица8.J246" office:value-type="string">
            <text:p text:style-name="P49"/>
          </table:table-cell>
        </table:table-row>
        <table:table-row table:style-name="Таблица8.76">
          <table:covered-table-cell table:style-name="Таблица8.A247"/>
          <table:table-cell table:style-name="Таблица8.B247" office:value-type="string">
            <text:p text:style-name="P19" loext:marker-style-name="T23"><text:span text:style-name="T23">Федеральный бюджет</text:span></text:p>
          </table:table-cell>
          <table:table-cell table:style-name="Таблица8.C247" office:value-type="string">
            <text:p text:style-name="P48" loext:marker-style-name="T23"><text:span text:style-name="T23">0</text:span></text:p>
          </table:table-cell>
          <table:table-cell table:style-name="Таблица8.D247" office:value-type="string">
            <text:p text:style-name="P48" loext:marker-style-name="T23"><text:span text:style-name="T23">0</text:span></text:p>
          </table:table-cell>
          <table:table-cell table:style-name="Таблица8.E247" office:value-type="string">
            <text:p text:style-name="P48" loext:marker-style-name="T23"><text:span text:style-name="T23">0</text:span></text:p>
          </table:table-cell>
          <table:table-cell table:style-name="Таблица8.F247" office:value-type="string">
            <text:p text:style-name="P48" loext:marker-style-name="T23"><text:span text:style-name="T23">0</text:span></text:p>
          </table:table-cell>
          <table:table-cell table:style-name="Таблица8.G247" office:value-type="string">
            <text:p text:style-name="P48" loext:marker-style-name="T23"><text:span text:style-name="T23">0</text:span></text:p>
          </table:table-cell>
          <table:table-cell table:style-name="Таблица8.H247" office:value-type="string">
            <text:p text:style-name="P48" loext:marker-style-name="T23"><text:span text:style-name="T23">0</text:span></text:p>
          </table:table-cell>
          <table:table-cell table:style-name="Таблица8.I247" office:value-type="string">
            <text:p text:style-name="P48" loext:marker-style-name="T23"><text:span text:style-name="T23">0</text:span></text:p>
          </table:table-cell>
          <table:table-cell table:style-name="Таблица8.J247" office:value-type="string">
            <text:p text:style-name="P49"/>
          </table:table-cell>
        </table:table-row>
        <table:table-row table:style-name="Таблица8.74">
          <table:covered-table-cell table:style-name="Таблица8.A248"/>
          <table:table-cell table:style-name="Таблица8.B248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C248" office:value-type="string">
            <text:p text:style-name="P48" loext:marker-style-name="T23"><text:span text:style-name="T23">0</text:span></text:p>
          </table:table-cell>
          <table:table-cell table:style-name="Таблица8.D248" office:value-type="string">
            <text:p text:style-name="P48" loext:marker-style-name="T23"><text:span text:style-name="T23">0</text:span></text:p>
          </table:table-cell>
          <table:table-cell table:style-name="Таблица8.E248" office:value-type="string">
            <text:p text:style-name="P48" loext:marker-style-name="T23"><text:span text:style-name="T23">0</text:span></text:p>
          </table:table-cell>
          <table:table-cell table:style-name="Таблица8.F248" office:value-type="string">
            <text:p text:style-name="P48" loext:marker-style-name="T23"><text:span text:style-name="T23">0</text:span></text:p>
          </table:table-cell>
          <table:table-cell table:style-name="Таблица8.G248" office:value-type="string">
            <text:p text:style-name="P48" loext:marker-style-name="T23"><text:span text:style-name="T23">0</text:span></text:p>
          </table:table-cell>
          <table:table-cell table:style-name="Таблица8.H248" office:value-type="string">
            <text:p text:style-name="P48" loext:marker-style-name="T23"><text:span text:style-name="T23">0</text:span></text:p>
          </table:table-cell>
          <table:table-cell table:style-name="Таблица8.I248" office:value-type="string">
            <text:p text:style-name="P48" loext:marker-style-name="T23"><text:span text:style-name="T23">0</text:span></text:p>
          </table:table-cell>
          <table:table-cell table:style-name="Таблица8.J248" office:value-type="string">
            <text:p text:style-name="P49"/>
          </table:table-cell>
        </table:table-row>
        <table:table-row table:style-name="Таблица8.249">
          <table:covered-table-cell table:style-name="Таблица8.A249"/>
          <table:table-cell table:style-name="Таблица8.B249" office:value-type="string">
            <text:p text:style-name="P19" loext:marker-style-name="T23"><text:span text:style-name="T23">Средства бюджетов государственных внебюджетных фондов</text:span></text:p>
          </table:table-cell>
          <table:table-cell table:style-name="Таблица8.C249" office:value-type="string">
            <text:p text:style-name="P48" loext:marker-style-name="T23"><text:span text:style-name="T23">0</text:span></text:p>
          </table:table-cell>
          <table:table-cell table:style-name="Таблица8.D249" office:value-type="string">
            <text:p text:style-name="P48" loext:marker-style-name="T23"><text:span text:style-name="T23">0</text:span></text:p>
          </table:table-cell>
          <table:table-cell table:style-name="Таблица8.E249" office:value-type="string">
            <text:p text:style-name="P48" loext:marker-style-name="T23"><text:span text:style-name="T23">0</text:span></text:p>
          </table:table-cell>
          <table:table-cell table:style-name="Таблица8.F249" office:value-type="string">
            <text:p text:style-name="P48" loext:marker-style-name="T23"><text:span text:style-name="T23">0</text:span></text:p>
          </table:table-cell>
          <table:table-cell table:style-name="Таблица8.G249" office:value-type="string">
            <text:p text:style-name="P48" loext:marker-style-name="T23"><text:span text:style-name="T23">0</text:span></text:p>
          </table:table-cell>
          <table:table-cell table:style-name="Таблица8.H249" office:value-type="string">
            <text:p text:style-name="P48" loext:marker-style-name="T23"><text:span text:style-name="T23">0</text:span></text:p>
          </table:table-cell>
          <table:table-cell table:style-name="Таблица8.I249" office:value-type="string">
            <text:p text:style-name="P48" loext:marker-style-name="T23"><text:span text:style-name="T23">0</text:span></text:p>
          </table:table-cell>
          <table:table-cell table:style-name="Таблица8.J249" office:value-type="string">
            <text:p text:style-name="P49"/>
          </table:table-cell>
        </table:table-row>
        <table:table-row table:style-name="Таблица8.250">
          <table:covered-table-cell table:style-name="Таблица8.A250"/>
          <table:table-cell table:style-name="Таблица8.B250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C250" office:value-type="string">
            <text:p text:style-name="P48" loext:marker-style-name="T23"><text:span text:style-name="T23">0</text:span></text:p>
          </table:table-cell>
          <table:table-cell table:style-name="Таблица8.D250" office:value-type="string">
            <text:p text:style-name="P48" loext:marker-style-name="T23"><text:span text:style-name="T23">0</text:span></text:p>
          </table:table-cell>
          <table:table-cell table:style-name="Таблица8.E250" office:value-type="string">
            <text:p text:style-name="P48" loext:marker-style-name="T23"><text:span text:style-name="T23">0</text:span></text:p>
          </table:table-cell>
          <table:table-cell table:style-name="Таблица8.F250" office:value-type="string">
            <text:p text:style-name="P48" loext:marker-style-name="T23"><text:span text:style-name="T23">0</text:span></text:p>
          </table:table-cell>
          <table:table-cell table:style-name="Таблица8.G250" office:value-type="string">
            <text:p text:style-name="P48" loext:marker-style-name="T23"><text:span text:style-name="T23">0</text:span></text:p>
          </table:table-cell>
          <table:table-cell table:style-name="Таблица8.H250" office:value-type="string">
            <text:p text:style-name="P48" loext:marker-style-name="T23"><text:span text:style-name="T23">0</text:span></text:p>
          </table:table-cell>
          <table:table-cell table:style-name="Таблица8.I250" office:value-type="string">
            <text:p text:style-name="P48" loext:marker-style-name="T23"><text:span text:style-name="T23">0</text:span></text:p>
          </table:table-cell>
          <table:table-cell table:style-name="Таблица8.J250" office:value-type="string">
            <text:p text:style-name="P49"/>
          </table:table-cell>
        </table:table-row>
        <table:table-row table:style-name="Таблица8.251">
          <table:table-cell table:style-name="Таблица8.A251" table:number-rows-spanned="7" office:value-type="string">
            <text:p text:style-name="P19" loext:marker-style-name="T23"><text:span text:style-name="T23">7.4. Другие расходы на благоустройство</text:span></text:p>
          </table:table-cell>
          <table:table-cell table:style-name="Таблица8.B251" office:value-type="string">
            <text:p text:style-name="P19" loext:marker-style-name="T23"><text:span text:style-name="T23">Всего</text:span></text:p>
          </table:table-cell>
          <table:table-cell table:style-name="Таблица8.C251" office:value-type="string">
            <text:p text:style-name="P48" loext:marker-style-name="T21"><text:span text:style-name="T21">36 771,2</text:span></text:p>
          </table:table-cell>
          <table:table-cell table:style-name="Таблица8.D251" office:value-type="string">
            <text:p text:style-name="P48" loext:marker-style-name="T21"><text:span text:style-name="T21">55 421,2</text:span></text:p>
          </table:table-cell>
          <table:table-cell table:style-name="Таблица8.E251" office:value-type="string">
            <text:p text:style-name="P48" loext:marker-style-name="T21"><text:span text:style-name="T21">72 393,5</text:span></text:p>
          </table:table-cell>
          <table:table-cell table:style-name="Таблица8.F251" office:value-type="string">
            <text:p text:style-name="P48" loext:marker-style-name="T21"><text:span text:style-name="T21">69 931,4</text:span></text:p>
          </table:table-cell>
          <table:table-cell table:style-name="Таблица8.G251" office:value-type="string">
            <text:p text:style-name="P48" loext:marker-style-name="T21"><text:span text:style-name="T26">82 943,0</text:span></text:p>
          </table:table-cell>
          <table:table-cell table:style-name="Таблица8.H251" office:value-type="string">
            <text:p text:style-name="P48" loext:marker-style-name="T21"><text:span text:style-name="T26">81 211,8</text:span></text:p>
          </table:table-cell>
          <table:table-cell table:style-name="Таблица8.I251" office:value-type="string">
            <text:p text:style-name="P48" loext:marker-style-name="T21"><text:span text:style-name="T26">54 847,3</text:span></text:p>
          </table:table-cell>
          <table:table-cell table:style-name="Таблица8.J251" office:value-type="string">
            <text:p text:style-name="P49"/>
          </table:table-cell>
        </table:table-row>
        <table:table-row table:style-name="Таблица8.252">
          <table:covered-table-cell table:style-name="Таблица8.A252"/>
          <table:table-cell table:style-name="Таблица8.B252" office:value-type="string">
            <text:p text:style-name="P19" loext:marker-style-name="T23"><text:span text:style-name="T23">Местный бюджет</text:span></text:p>
          </table:table-cell>
          <table:table-cell table:style-name="Таблица8.C252" office:value-type="string">
            <text:p text:style-name="P48" loext:marker-style-name="T23"><text:span text:style-name="T23">36 771,2</text:span></text:p>
          </table:table-cell>
          <table:table-cell table:style-name="Таблица8.D252" office:value-type="string">
            <text:p text:style-name="P48" loext:marker-style-name="T23"><text:span text:style-name="T23">55 421,2</text:span></text:p>
          </table:table-cell>
          <table:table-cell table:style-name="Таблица8.E252" office:value-type="string">
            <text:p text:style-name="P48" loext:marker-style-name="T23"><text:span text:style-name="T23">72 393,5</text:span></text:p>
          </table:table-cell>
          <table:table-cell table:style-name="Таблица8.F252" office:value-type="string">
            <text:p text:style-name="P48" loext:marker-style-name="T23"><text:span text:style-name="T23">69 931,4</text:span></text:p>
          </table:table-cell>
          <table:table-cell table:style-name="Таблица8.G252" office:value-type="string">
            <text:p text:style-name="P48" loext:marker-style-name="T23"><text:span text:style-name="T29">82 943,0</text:span></text:p>
          </table:table-cell>
          <table:table-cell table:style-name="Таблица8.H252" office:value-type="string">
            <text:p text:style-name="P48" loext:marker-style-name="T23"><text:span text:style-name="T29">81 211,8</text:span></text:p>
          </table:table-cell>
          <table:table-cell table:style-name="Таблица8.I252" office:value-type="string">
            <text:p text:style-name="P48" loext:marker-style-name="T23"><text:span text:style-name="T29">54 847,3</text:span></text:p>
          </table:table-cell>
          <table:table-cell table:style-name="Таблица8.J252" office:value-type="string">
            <text:p text:style-name="P49"/>
          </table:table-cell>
        </table:table-row>
        <table:table-row table:style-name="Таблица8.75">
          <table:covered-table-cell table:style-name="Таблица8.A253"/>
          <table:table-cell table:style-name="Таблица8.B253" office:value-type="string">
            <text:p text:style-name="P19" loext:marker-style-name="T23"><text:span text:style-name="T23">Иные не запрещенные законодательством источники</text:span></text:p>
          </table:table-cell>
          <table:table-cell table:style-name="Таблица8.C253" office:value-type="string">
            <text:p text:style-name="P48" loext:marker-style-name="T23"><text:span text:style-name="T23">0</text:span></text:p>
          </table:table-cell>
          <table:table-cell table:style-name="Таблица8.D253" office:value-type="string">
            <text:p text:style-name="P48" loext:marker-style-name="T23"><text:span text:style-name="T23">0</text:span></text:p>
          </table:table-cell>
          <table:table-cell table:style-name="Таблица8.E253" office:value-type="string">
            <text:p text:style-name="P48" loext:marker-style-name="T23"><text:span text:style-name="T23">0</text:span></text:p>
          </table:table-cell>
          <table:table-cell table:style-name="Таблица8.F253" office:value-type="string">
            <text:p text:style-name="P48" loext:marker-style-name="T23"><text:span text:style-name="T23">0</text:span></text:p>
          </table:table-cell>
          <table:table-cell table:style-name="Таблица8.G253" office:value-type="string">
            <text:p text:style-name="P48" loext:marker-style-name="T23"><text:span text:style-name="T23">0</text:span></text:p>
          </table:table-cell>
          <table:table-cell table:style-name="Таблица8.H253" office:value-type="string">
            <text:p text:style-name="P48" loext:marker-style-name="T23"><text:span text:style-name="T23">0</text:span></text:p>
          </table:table-cell>
          <table:table-cell table:style-name="Таблица8.I253" office:value-type="string">
            <text:p text:style-name="P48" loext:marker-style-name="T23"><text:span text:style-name="T23">0</text:span></text:p>
          </table:table-cell>
          <table:table-cell table:style-name="Таблица8.J253" office:value-type="string">
            <text:p text:style-name="P49"/>
          </table:table-cell>
        </table:table-row>
        <table:table-row table:style-name="Таблица8.75">
          <table:covered-table-cell table:style-name="Таблица8.A254"/>
          <table:table-cell table:style-name="Таблица8.B254" office:value-type="string">
            <text:p text:style-name="P19" loext:marker-style-name="T23"><text:span text:style-name="T23">Федеральный бюджет</text:span></text:p>
          </table:table-cell>
          <table:table-cell table:style-name="Таблица8.C254" office:value-type="string">
            <text:p text:style-name="P48" loext:marker-style-name="T23"><text:span text:style-name="T23">0</text:span></text:p>
          </table:table-cell>
          <table:table-cell table:style-name="Таблица8.D254" office:value-type="string">
            <text:p text:style-name="P48" loext:marker-style-name="T23"><text:span text:style-name="T23">0</text:span></text:p>
          </table:table-cell>
          <table:table-cell table:style-name="Таблица8.E254" office:value-type="string">
            <text:p text:style-name="P48" loext:marker-style-name="T23"><text:span text:style-name="T23">0</text:span></text:p>
          </table:table-cell>
          <table:table-cell table:style-name="Таблица8.F254" office:value-type="string">
            <text:p text:style-name="P48" loext:marker-style-name="T23"><text:span text:style-name="T23">0</text:span></text:p>
          </table:table-cell>
          <table:table-cell table:style-name="Таблица8.G254" office:value-type="string">
            <text:p text:style-name="P48" loext:marker-style-name="T23"><text:span text:style-name="T23">0</text:span></text:p>
          </table:table-cell>
          <table:table-cell table:style-name="Таблица8.H254" office:value-type="string">
            <text:p text:style-name="P48" loext:marker-style-name="T23"><text:span text:style-name="T23">0</text:span></text:p>
          </table:table-cell>
          <table:table-cell table:style-name="Таблица8.I254" office:value-type="string">
            <text:p text:style-name="P48" loext:marker-style-name="T23"><text:span text:style-name="T23">0</text:span></text:p>
          </table:table-cell>
          <table:table-cell table:style-name="Таблица8.J254" office:value-type="string">
            <text:p text:style-name="P49"/>
          </table:table-cell>
        </table:table-row>
        <table:table-row table:style-name="Таблица8.255">
          <table:covered-table-cell table:style-name="Таблица8.A255"/>
          <table:table-cell table:style-name="Таблица8.B255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C255" office:value-type="string">
            <text:p text:style-name="P48" loext:marker-style-name="T23"><text:span text:style-name="T23">0</text:span></text:p>
          </table:table-cell>
          <table:table-cell table:style-name="Таблица8.D255" office:value-type="string">
            <text:p text:style-name="P48" loext:marker-style-name="T23"><text:span text:style-name="T23">0</text:span></text:p>
          </table:table-cell>
          <table:table-cell table:style-name="Таблица8.E255" office:value-type="string">
            <text:p text:style-name="P48" loext:marker-style-name="T23"><text:span text:style-name="T23">0</text:span></text:p>
          </table:table-cell>
          <table:table-cell table:style-name="Таблица8.F255" office:value-type="string">
            <text:p text:style-name="P48" loext:marker-style-name="T23"><text:span text:style-name="T23">0</text:span></text:p>
          </table:table-cell>
          <table:table-cell table:style-name="Таблица8.G255" office:value-type="string">
            <text:p text:style-name="P48" loext:marker-style-name="T23"><text:span text:style-name="T23">0</text:span></text:p>
          </table:table-cell>
          <table:table-cell table:style-name="Таблица8.H255" office:value-type="string">
            <text:p text:style-name="P48" loext:marker-style-name="T23"><text:span text:style-name="T23">0</text:span></text:p>
          </table:table-cell>
          <table:table-cell table:style-name="Таблица8.I255" office:value-type="string">
            <text:p text:style-name="P48" loext:marker-style-name="T23"><text:span text:style-name="T23">0</text:span></text:p>
          </table:table-cell>
          <table:table-cell table:style-name="Таблица8.J255" office:value-type="string">
            <text:p text:style-name="P49"/>
          </table:table-cell>
        </table:table-row>
        <table:table-row table:style-name="Таблица8.255">
          <table:covered-table-cell table:style-name="Таблица8.A256"/>
          <table:table-cell table:style-name="Таблица8.B256" office:value-type="string">
            <text:p text:style-name="P19" loext:marker-style-name="T23"><text:span text:style-name="T23">Средства бюджетов </text:span><text:soft-page-break/><text:span text:style-name="T23">государственных внебюджетных фондов</text:span></text:p>
          </table:table-cell>
          <table:table-cell table:style-name="Таблица8.C256" office:value-type="string">
            <text:p text:style-name="P48" loext:marker-style-name="T23"><text:span text:style-name="T23">0</text:span></text:p>
          </table:table-cell>
          <table:table-cell table:style-name="Таблица8.D256" office:value-type="string">
            <text:p text:style-name="P48" loext:marker-style-name="T23"><text:span text:style-name="T23">0</text:span></text:p>
          </table:table-cell>
          <table:table-cell table:style-name="Таблица8.E256" office:value-type="string">
            <text:p text:style-name="P48" loext:marker-style-name="T23"><text:span text:style-name="T23">0</text:span></text:p>
          </table:table-cell>
          <table:table-cell table:style-name="Таблица8.F256" office:value-type="string">
            <text:p text:style-name="P48" loext:marker-style-name="T23"><text:span text:style-name="T23">0</text:span></text:p>
          </table:table-cell>
          <table:table-cell table:style-name="Таблица8.G256" office:value-type="string">
            <text:p text:style-name="P48" loext:marker-style-name="T23"><text:span text:style-name="T23">0</text:span></text:p>
          </table:table-cell>
          <table:table-cell table:style-name="Таблица8.H256" office:value-type="string">
            <text:p text:style-name="P48" loext:marker-style-name="T23"><text:span text:style-name="T23">0</text:span></text:p>
          </table:table-cell>
          <table:table-cell table:style-name="Таблица8.I256" office:value-type="string">
            <text:p text:style-name="P48" loext:marker-style-name="T23"><text:span text:style-name="T23">0</text:span></text:p>
          </table:table-cell>
          <table:table-cell table:style-name="Таблица8.J256" office:value-type="string">
            <text:p text:style-name="P49"/>
          </table:table-cell>
        </table:table-row>
        <table:table-row table:style-name="Таблица8.257">
          <table:covered-table-cell table:style-name="Таблица8.A257"/>
          <table:table-cell table:style-name="Таблица8.B257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C257" office:value-type="string">
            <text:p text:style-name="P48" loext:marker-style-name="T23"><text:span text:style-name="T23">0</text:span></text:p>
          </table:table-cell>
          <table:table-cell table:style-name="Таблица8.D257" office:value-type="string">
            <text:p text:style-name="P48" loext:marker-style-name="T23"><text:span text:style-name="T23">0</text:span></text:p>
          </table:table-cell>
          <table:table-cell table:style-name="Таблица8.E257" office:value-type="string">
            <text:p text:style-name="P48" loext:marker-style-name="T23"><text:span text:style-name="T23">0</text:span></text:p>
          </table:table-cell>
          <table:table-cell table:style-name="Таблица8.F257" office:value-type="string">
            <text:p text:style-name="P48" loext:marker-style-name="T23"><text:span text:style-name="T23">0</text:span></text:p>
          </table:table-cell>
          <table:table-cell table:style-name="Таблица8.G257" office:value-type="string">
            <text:p text:style-name="P48" loext:marker-style-name="T23"><text:span text:style-name="T23">0</text:span></text:p>
          </table:table-cell>
          <table:table-cell table:style-name="Таблица8.H257" office:value-type="string">
            <text:p text:style-name="P48" loext:marker-style-name="T23"><text:span text:style-name="T23">0</text:span></text:p>
          </table:table-cell>
          <table:table-cell table:style-name="Таблица8.I257" office:value-type="string">
            <text:p text:style-name="P48" loext:marker-style-name="T23"><text:span text:style-name="T23">0</text:span></text:p>
          </table:table-cell>
          <table:table-cell table:style-name="Таблица8.J257" office:value-type="string">
            <text:p text:style-name="P49"/>
          </table:table-cell>
        </table:table-row>
        <table:table-row table:style-name="Таблица8.4">
          <table:table-cell table:style-name="Таблица8.A1" table:number-rows-spanned="7" office:value-type="string">
            <text:p text:style-name="P19" loext:marker-style-name="T21"><text:span text:style-name="T21">8. </text:span><text:bookmark-start text:name="_Hlk171947722"/><text:span text:style-name="T21">Подпрограмма «Обеспечение деятельности муниципального автономного учреждения «Специализированная служба по вопросам похоронного дела»</text:span><text:bookmark-end text:name="_Hlk171947722"/></text:p>
          </table:table-cell>
          <table:table-cell table:style-name="Таблица8.A1" office:value-type="string">
            <text:p text:style-name="P19" loext:marker-style-name="T23"><text:span text:style-name="T23">Всего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168,8</text:span></text:p>
          </table:table-cell>
          <table:table-cell table:style-name="Таблица8.A1" office:value-type="string">
            <text:p text:style-name="P48" loext:marker-style-name="T21"><text:span text:style-name="T21">441,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J258" office:value-type="string">
            <text:p text:style-name="P49"/>
          </table:table-cell>
        </table:table-row>
        <table:table-row table:style-name="Таблица8.259">
          <table:covered-table-cell table:style-name="Таблица8.A259"/>
          <table:table-cell table:style-name="Таблица8.A1" office:value-type="string">
            <text:p text:style-name="P19" loext:marker-style-name="T23"><text:span text:style-name="T23">Местный бюджет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168,8</text:span></text:p>
          </table:table-cell>
          <table:table-cell table:style-name="Таблица8.A1" office:value-type="string">
            <text:p text:style-name="P48" loext:marker-style-name="T21"><text:span text:style-name="T21">441,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A1" office:value-type="string">
            <text:p text:style-name="P48" loext:marker-style-name="T21"><text:span text:style-name="T21">0</text:span></text:p>
          </table:table-cell>
          <table:table-cell table:style-name="Таблица8.J259" office:value-type="string">
            <text:p text:style-name="P49"/>
          </table:table-cell>
        </table:table-row>
        <table:table-row table:style-name="Таблица8.257">
          <table:covered-table-cell table:style-name="Таблица8.A260"/>
          <table:table-cell table:style-name="Таблица8.A1" office:value-type="string">
            <text:p text:style-name="P19" loext:marker-style-name="T23"><text:span text:style-name="T23">Иные не запрещенные законодательством источники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60" office:value-type="string">
            <text:p text:style-name="P49"/>
          </table:table-cell>
        </table:table-row>
        <table:table-row table:style-name="Таблица8.261">
          <table:covered-table-cell table:style-name="Таблица8.A261"/>
          <table:table-cell table:style-name="Таблица8.A1" office:value-type="string">
            <text:p text:style-name="P19" loext:marker-style-name="T23"><text:span text:style-name="T23">Федеральны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61" office:value-type="string">
            <text:p text:style-name="P49"/>
          </table:table-cell>
        </table:table-row>
        <table:table-row table:style-name="Таблица8.262">
          <table:covered-table-cell table:style-name="Таблица8.A262"/>
          <table:table-cell table:style-name="Таблица8.A1" office:value-type="string">
            <text:p text:style-name="P19" loext:marker-style-name="T23"><text:span text:style-name="T23">Областной бюджет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62" office:value-type="string">
            <text:p text:style-name="P49"/>
          </table:table-cell>
        </table:table-row>
        <table:table-row table:style-name="Таблица8.257">
          <table:covered-table-cell table:style-name="Таблица8.A263"/>
          <table:table-cell table:style-name="Таблица8.A1" office:value-type="string">
            <text:p text:style-name="P19" loext:marker-style-name="T23"><text:span text:style-name="T23">Средства бюджетов государственных внебюджетных фондов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63" office:value-type="string">
            <text:p text:style-name="P49"/>
          </table:table-cell>
        </table:table-row>
        <table:table-row table:style-name="Таблица8.257">
          <table:covered-table-cell table:style-name="Таблица8.A264"/>
          <table:table-cell table:style-name="Таблица8.A1" office:value-type="string">
            <text:p text:style-name="P19" loext:marker-style-name="T23"><text:span text:style-name="T23">Средства юридических и физических лиц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A1" office:value-type="string">
            <text:p text:style-name="P48" loext:marker-style-name="T23"><text:span text:style-name="T23">0</text:span></text:p>
          </table:table-cell>
          <table:table-cell table:style-name="Таблица8.J264" office:value-type="string">
            <text:p text:style-name="P49"/>
          </table:table-cell>
        </table:table-row>
      </table:table>
      <text:p text:style-name="P55" loext:marker-style-name="T41"><text:bookmark text:name="_Hlk93923603 Копия 1"/></text:p>
      <text:h text:style-name="P56" text:outline-level="1" loext:marker-style-name="T14"><text:span text:style-name="T14"><text:s/></text:span></text:h>
      <text:p text:style-name="P57" loext:marker-style-name="T14"/>
      <text:p text:style-name="P58" loext:marker-style-name="T13"/>
      <text:h text:style-name="P11" text:outline-level="1" loext:marker-style-name="T6"><text:span text:style-name="T6">Приложение № 9</text:span></text:h>
      <text:h text:style-name="P12" text:outline-level="1" loext:marker-style-name="T6"><text:span text:style-name="T6">к постановлению администрации</text:span></text:h>
      <text:h text:style-name="P12" text:outline-level="1" loext:marker-style-name="T6"><text:span text:style-name="T6">Топкинского муниципального округа</text:span></text:h>
      <text:p text:style-name="P13" loext:marker-style-name="T6"><text:span text:style-name="T6">от 09 декабря 2025 года № 2420-п</text:span></text:p>
      <text:p text:style-name="P59" loext:marker-style-name="T3"/>
      <text:p text:style-name="P59" loext:marker-style-name="T3"/>
      <text:h text:style-name="P60" text:outline-level="1" loext:marker-style-name="T42"><text:span text:style-name="T42">5. Сведения о планируемых значениях целевых показателей (индикаторов) Программы</text:span></text:h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column table:style-name="Таблица9.E"/>
        <table:table-column table:style-name="Таблица9.F"/>
        <table:table-column table:style-name="Таблица9.G"/>
        <table:table-column table:style-name="Таблица9.H"/>
        <table:table-column table:style-name="Таблица9.I"/>
        <table:table-column table:style-name="Таблица9.E"/>
        <table:table-column table:style-name="Таблица9.F"/>
        <table:table-row table:style-name="Таблица9.1">
          <table:table-cell table:style-name="Таблица9.A1" table:number-rows-spanned="2" office:value-type="string">
            <text:p text:style-name="P61" loext:marker-style-name="T43"><text:span text:style-name="T43">№ п/п</text:span></text:p>
          </table:table-cell>
          <table:table-cell table:style-name="Таблица9.A1" table:number-rows-spanned="2" table:number-columns-spanned="2" office:value-type="string">
            <text:p text:style-name="P61" loext:marker-style-name="T43"><text:span text:style-name="T43">Наименование целевого показателя (индикатора)</text:span></text:p>
          </table:table-cell>
          <table:covered-table-cell/>
          <table:table-cell table:style-name="Таблица9.A1" table:number-rows-spanned="2" office:value-type="string">
            <text:p text:style-name="P61" loext:marker-style-name="T43"><text:span text:style-name="T43">Единица измерен.</text:span></text:p>
          </table:table-cell>
          <table:table-cell table:style-name="Таблица9.A1" table:number-columns-spanned="7" office:value-type="string">
            <text:p text:style-name="P61" loext:marker-style-name="T43"><text:span text:style-name="T43">Значение целевого показателя(индикатора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2">
          <table:covered-table-cell table:style-name="Таблица9.A1"/>
          <table:covered-table-cell table:style-name="Таблица9.A1"/>
          <table:covered-table-cell/>
          <table:covered-table-cell table:style-name="Таблица9.A1"/>
          <table:table-cell table:style-name="Таблица9.A1" office:value-type="string">
            <text:p text:style-name="P61" loext:marker-style-name="T44"><text:span text:style-name="T44">2021</text:span></text:p>
          </table:table-cell>
          <table:table-cell table:style-name="Таблица9.A1" office:value-type="string">
            <text:p text:style-name="P61" loext:marker-style-name="T44"><text:span text:style-name="T44">2022</text:span></text:p>
          </table:table-cell>
          <table:table-cell table:style-name="Таблица9.A1" office:value-type="string">
            <text:p text:style-name="P61" loext:marker-style-name="T44"><text:span text:style-name="T44">2023</text:span></text:p>
          </table:table-cell>
          <table:table-cell table:style-name="Таблица9.A1" office:value-type="string">
            <text:p text:style-name="P61" loext:marker-style-name="T43"><text:span text:style-name="T44">2024</text:span></text:p>
          </table:table-cell>
          <table:table-cell table:style-name="Таблица9.A1" office:value-type="string">
            <text:p text:style-name="P61" loext:marker-style-name="T43"><text:span text:style-name="T43">2025</text:span></text:p>
          </table:table-cell>
          <table:table-cell table:style-name="Таблица9.A1" office:value-type="string">
            <text:p text:style-name="P61" loext:marker-style-name="T43"><text:span text:style-name="T43">2026</text:span></text:p>
          </table:table-cell>
          <table:table-cell table:style-name="Таблица9.K2" office:value-type="string">
            <text:p text:style-name="P61" loext:marker-style-name="T43"><text:span text:style-name="T43">2027</text:span></text:p>
          </table:table-cell>
        </table:table-row>
        <table:table-row table:style-name="Таблица9.3">
          <table:table-cell table:style-name="Таблица9.A1" table:number-columns-spanned="11" office:value-type="string">
            <text:p text:style-name="P61" loext:marker-style-name="T45"><text:span text:style-name="T45">«Жилищно-коммунальный и дорожный комплекс, энергосбережение и повышение энергетической эффективности Топкинского муниципального округа» на 2021-2027 год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4">
          <table:table-cell table:style-name="Таблица9.A1" table:number-columns-spanned="11" office:value-type="string">
            <text:p text:style-name="P61" loext:marker-style-name="T45"><text:span text:style-name="T45">Подпрограмма «Энергосбережение и повышение энергоэффективности экономики»</text:span></text:p>
            <text:p text:style-name="P61" loext:marker-style-name="T45"><text:span text:style-name="T45">Общие целевые показател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5">
          <table:table-cell table:style-name="Таблица9.A1" office:value-type="string">
            <text:p text:style-name="P61" loext:marker-style-name="T43"><text:span text:style-name="T43">1.</text:span></text:p>
          </table:table-cell>
          <table:table-cell table:style-name="Таблица9.A1" table:number-columns-spanned="2" office:value-type="string">
            <text:p text:style-name="P62" loext:marker-style-name="T46"><text:span text:style-name="T46">Доля объема ЭЭ, расчеты за которую осуществляются с использованием приборов учета, в общем объеме ЭЭ, потребляемой (используемой) на территории МО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%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K5" office:value-type="string">
            <text:p text:style-name="P61" loext:marker-style-name="T43"><text:span text:style-name="T43">100</text:span></text:p>
          </table:table-cell>
        </table:table-row>
        <table:table-row table:style-name="Таблица9.6">
          <table:table-cell table:style-name="Таблица9.A1" office:value-type="string">
            <text:p text:style-name="P61" loext:marker-style-name="T43"><text:span text:style-name="T43">2.</text:span></text:p>
          </table:table-cell>
          <table:table-cell table:style-name="Таблица9.A1" table:number-columns-spanned="2" office:value-type="string">
            <text:p text:style-name="P62" loext:marker-style-name="T47"><text:span text:style-name="T47">Доля объемов ТЭ, расчеты за которую осуществляются с использованием приборов учета, в общем объеме ТЭ, потребляемой на территории МО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%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K6" office:value-type="string">
            <text:p text:style-name="P61" loext:marker-style-name="T43"><text:span text:style-name="T43">100</text:span></text:p>
          </table:table-cell>
        </table:table-row>
        <table:table-row table:style-name="Таблица9.7">
          <table:table-cell table:style-name="Таблица9.A1" office:value-type="string">
            <text:p text:style-name="P61" loext:marker-style-name="T43"><text:span text:style-name="T43">3.</text:span></text:p>
          </table:table-cell>
          <table:table-cell table:style-name="Таблица9.A1" table:number-columns-spanned="2" office:value-type="string">
            <text:p text:style-name="P62" loext:marker-style-name="T47"><text:span text:style-name="T47">Доля объемов холодной воды, расчеты за которую осуществляются с использованием приборов учета, в общем объеме воды, потребляемой на территории МО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%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K7" office:value-type="string">
            <text:p text:style-name="P61" loext:marker-style-name="T43"><text:span text:style-name="T43">100</text:span></text:p>
          </table:table-cell>
        </table:table-row>
        <table:table-row table:style-name="Таблица9.8">
          <table:table-cell table:style-name="Таблица9.A1" office:value-type="string">
            <text:p text:style-name="P61" loext:marker-style-name="T43"><text:span text:style-name="T43">4.</text:span></text:p>
          </table:table-cell>
          <table:table-cell table:style-name="Таблица9.A1" table:number-columns-spanned="2" office:value-type="string">
            <text:p text:style-name="P62" loext:marker-style-name="T47"><text:span text:style-name="T47">Доля объемов горячей воды, расчеты за которую осуществляются с использованием приборов учета, в общем объеме воды, потребляемой на территории МО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%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K8" office:value-type="string">
            <text:p text:style-name="P61" loext:marker-style-name="T43"><text:span text:style-name="T43">100</text:span></text:p>
          </table:table-cell>
        </table:table-row>
        <table:table-row table:style-name="Таблица9.9">
          <table:table-cell table:style-name="Таблица9.A1" office:value-type="string">
            <text:p text:style-name="P61" loext:marker-style-name="T43"><text:span text:style-name="T43">5.</text:span></text:p>
          </table:table-cell>
          <table:table-cell table:style-name="Таблица9.A1" table:number-columns-spanned="2" office:value-type="string">
            <text:p text:style-name="P62" loext:marker-style-name="T46"><text:span text:style-name="T46">Доля объемов природного газа, расчеты за который осуществляются с использованием приборов учета, в общем объеме природного газа, потребляемого на территории МО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%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A1" office:value-type="string">
            <text:p text:style-name="P61" loext:marker-style-name="T43"><text:span text:style-name="T43">100</text:span></text:p>
          </table:table-cell>
          <table:table-cell table:style-name="Таблица9.K9" office:value-type="string">
            <text:p text:style-name="P61" loext:marker-style-name="T43"><text:span text:style-name="T43">100</text:span></text:p>
          </table:table-cell>
        </table:table-row>
        <table:table-row table:style-name="Таблица9.10">
          <table:table-cell table:style-name="Таблица9.A10" office:value-type="string">
            <text:p text:style-name="P61" loext:marker-style-name="T43"><text:span text:style-name="T43">6.</text:span></text:p>
          </table:table-cell>
          <table:table-cell table:style-name="Таблица9.B10" table:number-columns-spanned="2" office:value-type="string">
            <text:p text:style-name="P61" loext:marker-style-name="T47"><text:span text:style-name="T47">Доля энергетических ресурсов, производимых с использованием возобновляемых источников энергии и (или) вторичных энергетических ресурсов, в общем объеме энергетических ресурсов, производимых на территории МО</text:span></text:p>
          </table:table-cell>
          <table:covered-table-cell/>
          <table:table-cell table:style-name="Таблица9.D10" office:value-type="string">
            <text:p text:style-name="P61" loext:marker-style-name="T43"><text:span text:style-name="T43">%</text:span></text:p>
          </table:table-cell>
          <table:table-cell table:style-name="Таблица9.E10" office:value-type="string">
            <text:p text:style-name="P61" loext:marker-style-name="T43"><text:span text:style-name="T43">0</text:span></text:p>
          </table:table-cell>
          <table:table-cell table:style-name="Таблица9.F10" office:value-type="string">
            <text:p text:style-name="P61" loext:marker-style-name="T43"><text:span text:style-name="T43">0</text:span></text:p>
          </table:table-cell>
          <table:table-cell table:style-name="Таблица9.G10" office:value-type="string">
            <text:p text:style-name="P61" loext:marker-style-name="T43"><text:span text:style-name="T43">0</text:span></text:p>
          </table:table-cell>
          <table:table-cell table:style-name="Таблица9.H10" office:value-type="string">
            <text:p text:style-name="P61" loext:marker-style-name="T43"><text:span text:style-name="T43">0</text:span></text:p>
          </table:table-cell>
          <table:table-cell table:style-name="Таблица9.I10" office:value-type="string">
            <text:p text:style-name="P61" loext:marker-style-name="T43"><text:span text:style-name="T43">0</text:span></text:p>
          </table:table-cell>
          <table:table-cell table:style-name="Таблица9.J10" office:value-type="string">
            <text:p text:style-name="P61" loext:marker-style-name="T43"><text:span text:style-name="T43">0</text:span></text:p>
          </table:table-cell>
          <table:table-cell table:style-name="Таблица9.K10" office:value-type="string">
            <text:p text:style-name="P61" loext:marker-style-name="T43"><text:span text:style-name="T43">0</text:span></text:p>
          </table:table-cell>
        </table:table-row>
        <text:soft-page-break/>
        <table:table-row table:style-name="Таблица9.11">
          <table:table-cell table:style-name="Таблица9.A11" table:number-columns-spanned="11" office:value-type="string">
            <text:p text:style-name="P61" loext:marker-style-name="T48"><text:span text:style-name="T48">Целевые показатели в области энергосбережения и повышения энергетической эффективности в муниципальном сектор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12">
          <table:table-cell table:style-name="Таблица9.A12" office:value-type="string">
            <text:p text:style-name="P61" loext:marker-style-name="T43"><text:span text:style-name="T43">7.</text:span></text:p>
          </table:table-cell>
          <table:table-cell table:style-name="Таблица9.B12" table:number-columns-spanned="2" office:value-type="string">
            <text:p text:style-name="P62" loext:marker-style-name="T47"><text:span text:style-name="T47">Удельный расход электрической энергии на снабжение органов местного самоуправления и муниципальных учреждений (в расчете на 1 кв. метр общей площади)</text:span></text:p>
          </table:table-cell>
          <table:covered-table-cell/>
          <table:table-cell table:style-name="Таблица9.D12" office:value-type="string">
            <text:p text:style-name="P61" loext:marker-style-name="T43"><text:span text:style-name="T43">кВт*ч/кв.м</text:span></text:p>
          </table:table-cell>
          <table:table-cell table:style-name="Таблица9.E12" office:value-type="string">
            <text:p text:style-name="P61" loext:marker-style-name="T43"><text:span text:style-name="T43">22,52</text:span></text:p>
          </table:table-cell>
          <table:table-cell table:style-name="Таблица9.F12" office:value-type="string">
            <text:p text:style-name="P61" loext:marker-style-name="T43"><text:span text:style-name="T43">21,84</text:span></text:p>
          </table:table-cell>
          <table:table-cell table:style-name="Таблица9.G12" office:value-type="string">
            <text:p text:style-name="P61" loext:marker-style-name="T43"><text:span text:style-name="T43">21,84</text:span></text:p>
          </table:table-cell>
          <table:table-cell table:style-name="Таблица9.H12" office:value-type="string">
            <text:p text:style-name="P61" loext:marker-style-name="T43"><text:span text:style-name="T43">21,20</text:span></text:p>
          </table:table-cell>
          <table:table-cell table:style-name="Таблица9.I12" office:value-type="string">
            <text:p text:style-name="P61" loext:marker-style-name="T43"><text:span text:style-name="T43">20,6</text:span></text:p>
          </table:table-cell>
          <table:table-cell table:style-name="Таблица9.J12" office:value-type="string">
            <text:p text:style-name="P61" loext:marker-style-name="T43"><text:span text:style-name="T43">19,98</text:span></text:p>
          </table:table-cell>
          <table:table-cell table:style-name="Таблица9.K12" office:value-type="string">
            <text:p text:style-name="P61" loext:marker-style-name="T43"><text:span text:style-name="T44">19,38</text:span></text:p>
          </table:table-cell>
        </table:table-row>
        <table:table-row table:style-name="Таблица9.13">
          <table:table-cell table:style-name="Таблица9.A1" office:value-type="string">
            <text:p text:style-name="P61" loext:marker-style-name="T15"><text:span text:style-name="T15">8.</text:span></text:p>
          </table:table-cell>
          <table:table-cell table:style-name="Таблица9.A1" table:number-columns-spanned="2" office:value-type="string">
            <text:p text:style-name="P62" loext:marker-style-name="T47"><text:span text:style-name="T47">Удельный расход тепловой энергии на снабжение органов местного самоуправления и муниципальных учреждений (в расчете на 1 кв. метр общей площади)</text:span></text:p>
          </table:table-cell>
          <table:covered-table-cell/>
          <table:table-cell table:style-name="Таблица9.A1" office:value-type="string">
            <text:p text:style-name="P61" loext:marker-style-name="T43"><text:span text:style-name="T43">Гкал/кв.м.</text:span></text:p>
          </table:table-cell>
          <table:table-cell table:style-name="Таблица9.A1" office:value-type="string">
            <text:p text:style-name="P61" loext:marker-style-name="T43"><text:span text:style-name="T43">0,21</text:span></text:p>
          </table:table-cell>
          <table:table-cell table:style-name="Таблица9.A1" office:value-type="string">
            <text:p text:style-name="P61" loext:marker-style-name="T43"><text:span text:style-name="T43">0,2</text:span></text:p>
          </table:table-cell>
          <table:table-cell table:style-name="Таблица9.A1" office:value-type="string">
            <text:p text:style-name="P61" loext:marker-style-name="T43"><text:span text:style-name="T43">0,19</text:span></text:p>
          </table:table-cell>
          <table:table-cell table:style-name="Таблица9.A1" office:value-type="string">
            <text:p text:style-name="P61" loext:marker-style-name="T43"><text:span text:style-name="T43">0,19</text:span></text:p>
          </table:table-cell>
          <table:table-cell table:style-name="Таблица9.A1" office:value-type="string">
            <text:p text:style-name="P61" loext:marker-style-name="T43"><text:span text:style-name="T43">0,18</text:span></text:p>
          </table:table-cell>
          <table:table-cell table:style-name="Таблица9.A1" office:value-type="string">
            <text:p text:style-name="P61" loext:marker-style-name="T43"><text:span text:style-name="T43">0,18</text:span></text:p>
          </table:table-cell>
          <table:table-cell table:style-name="Таблица9.K12" office:value-type="string">
            <text:p text:style-name="P61" loext:marker-style-name="T43"><text:span text:style-name="T49">0,17</text:span></text:p>
          </table:table-cell>
        </table:table-row>
        <table:table-row table:style-name="Таблица9.14">
          <table:table-cell table:style-name="Таблица9.A14" office:value-type="string">
            <text:p text:style-name="P61" loext:marker-style-name="T15"><text:span text:style-name="T15">9.</text:span></text:p>
          </table:table-cell>
          <table:table-cell table:style-name="Таблица9.B14" table:number-columns-spanned="2" office:value-type="string">
            <text:p text:style-name="P62" loext:marker-style-name="T46"><text:span text:style-name="T46">Удельный расход холодной воды на снабжение органов местного самоуправления и муниципальных учреждений (в расчете на 1 человека)</text:span></text:p>
          </table:table-cell>
          <table:covered-table-cell/>
          <table:table-cell table:style-name="Таблица9.D14" office:value-type="string">
            <text:p text:style-name="P61" loext:marker-style-name="T15"><text:span text:style-name="T15">куб.м./чел.</text:span></text:p>
          </table:table-cell>
          <table:table-cell table:style-name="Таблица9.E14" office:value-type="string">
            <text:p text:style-name="P61" loext:marker-style-name="T43"><text:span text:style-name="T43">1,25</text:span></text:p>
          </table:table-cell>
          <table:table-cell table:style-name="Таблица9.F14" office:value-type="string">
            <text:p text:style-name="P61" loext:marker-style-name="T43"><text:span text:style-name="T43">1,25</text:span></text:p>
          </table:table-cell>
          <table:table-cell table:style-name="Таблица9.G14" office:value-type="string">
            <text:p text:style-name="P61" loext:marker-style-name="T43"><text:span text:style-name="T43">1,21</text:span></text:p>
          </table:table-cell>
          <table:table-cell table:style-name="Таблица9.H14" office:value-type="string">
            <text:p text:style-name="P61" loext:marker-style-name="T43"><text:span text:style-name="T43">1,18</text:span></text:p>
          </table:table-cell>
          <table:table-cell table:style-name="Таблица9.I14" office:value-type="string">
            <text:p text:style-name="P61" loext:marker-style-name="T43"><text:span text:style-name="T43">1,14</text:span></text:p>
          </table:table-cell>
          <table:table-cell table:style-name="Таблица9.J14" office:value-type="string">
            <text:p text:style-name="P61" loext:marker-style-name="T43"><text:span text:style-name="T43">1,11</text:span></text:p>
          </table:table-cell>
          <table:table-cell table:style-name="Таблица9.K12" office:value-type="string">
            <text:p text:style-name="P61" loext:marker-style-name="T43"><text:span text:style-name="T49">1,08</text:span></text:p>
          </table:table-cell>
        </table:table-row>
        <table:table-row table:style-name="Таблица9.15">
          <table:table-cell table:style-name="Таблица9.A15" office:value-type="string">
            <text:p text:style-name="P61" loext:marker-style-name="T15"><text:span text:style-name="T15">10.</text:span></text:p>
          </table:table-cell>
          <table:table-cell table:style-name="Таблица9.B15" table:number-columns-spanned="2" office:value-type="string">
            <text:p text:style-name="P62" loext:marker-style-name="T46"><text:span text:style-name="T46">Удельный расход горячей воды на снабжение органов местного самоуправления и муниципальных учреждений (в расчете на 1 человека)</text:span></text:p>
          </table:table-cell>
          <table:covered-table-cell/>
          <table:table-cell table:style-name="Таблица9.D15" office:value-type="string">
            <text:p text:style-name="P61" loext:marker-style-name="T15"><text:span text:style-name="T15">куб.м./чел.</text:span></text:p>
          </table:table-cell>
          <table:table-cell table:style-name="Таблица9.E15" office:value-type="string">
            <text:p text:style-name="P61" loext:marker-style-name="T43"><text:span text:style-name="T43">0,44</text:span></text:p>
          </table:table-cell>
          <table:table-cell table:style-name="Таблица9.F15" office:value-type="string">
            <text:p text:style-name="P61" loext:marker-style-name="T43"><text:span text:style-name="T43">0,44</text:span></text:p>
          </table:table-cell>
          <table:table-cell table:style-name="Таблица9.G15" office:value-type="string">
            <text:p text:style-name="P61" loext:marker-style-name="T43"><text:span text:style-name="T43">0,43</text:span></text:p>
          </table:table-cell>
          <table:table-cell table:style-name="Таблица9.H15" office:value-type="string">
            <text:p text:style-name="P61" loext:marker-style-name="T43"><text:span text:style-name="T43">0,41</text:span></text:p>
          </table:table-cell>
          <table:table-cell table:style-name="Таблица9.I15" office:value-type="string">
            <text:p text:style-name="P61" loext:marker-style-name="T43"><text:span text:style-name="T43">0,40</text:span></text:p>
          </table:table-cell>
          <table:table-cell table:style-name="Таблица9.J15" office:value-type="string">
            <text:p text:style-name="P61" loext:marker-style-name="T43"><text:span text:style-name="T43">0,40</text:span></text:p>
          </table:table-cell>
          <table:table-cell table:style-name="Таблица9.K12" office:value-type="string">
            <text:p text:style-name="P61" loext:marker-style-name="T43"><text:span text:style-name="T49">0,39</text:span></text:p>
          </table:table-cell>
        </table:table-row>
        <table:table-row table:style-name="Таблица9.16">
          <table:table-cell table:style-name="Таблица9.A16" office:value-type="string">
            <text:p text:style-name="P61" loext:marker-style-name="T15"><text:span text:style-name="T15">11.</text:span></text:p>
          </table:table-cell>
          <table:table-cell table:style-name="Таблица9.B16" table:number-columns-spanned="2" office:value-type="string">
            <text:p text:style-name="P62" loext:marker-style-name="T46"><text:span text:style-name="T46">Удельный расход природного газа на снабжение органов местного самоуправления и муниципальных учреждений (в расчете на 1 человека)</text:span></text:p>
          </table:table-cell>
          <table:covered-table-cell/>
          <table:table-cell table:style-name="Таблица9.D16" office:value-type="string">
            <text:p text:style-name="P61" loext:marker-style-name="T15"><text:span text:style-name="T15">куб.м./чел.</text:span></text:p>
          </table:table-cell>
          <table:table-cell table:style-name="Таблица9.E16" office:value-type="string">
            <text:p text:style-name="P61" loext:marker-style-name="T43"><text:span text:style-name="T43">0</text:span></text:p>
          </table:table-cell>
          <table:table-cell table:style-name="Таблица9.F16" office:value-type="string">
            <text:p text:style-name="P61" loext:marker-style-name="T43"><text:span text:style-name="T43">0</text:span></text:p>
          </table:table-cell>
          <table:table-cell table:style-name="Таблица9.G16" office:value-type="string">
            <text:p text:style-name="P61" loext:marker-style-name="T43"><text:span text:style-name="T43">0</text:span></text:p>
          </table:table-cell>
          <table:table-cell table:style-name="Таблица9.H16" office:value-type="string">
            <text:p text:style-name="P61" loext:marker-style-name="T43"><text:span text:style-name="T43">0</text:span></text:p>
          </table:table-cell>
          <table:table-cell table:style-name="Таблица9.I16" office:value-type="string">
            <text:p text:style-name="P61" loext:marker-style-name="T43"><text:span text:style-name="T43">0</text:span></text:p>
          </table:table-cell>
          <table:table-cell table:style-name="Таблица9.J16" office:value-type="string">
            <text:p text:style-name="P61" loext:marker-style-name="T43"><text:span text:style-name="T43">0</text:span></text:p>
          </table:table-cell>
          <table:table-cell table:style-name="Таблица9.K16" office:value-type="string">
            <text:p text:style-name="P61" loext:marker-style-name="T43"><text:span text:style-name="T43">0</text:span></text:p>
          </table:table-cell>
        </table:table-row>
        <table:table-row table:style-name="Таблица9.17">
          <table:table-cell table:style-name="Таблица9.A17" office:value-type="string">
            <text:p text:style-name="P61" loext:marker-style-name="T15"><text:span text:style-name="T15">12.</text:span></text:p>
          </table:table-cell>
          <table:table-cell table:style-name="Таблица9.B17" table:number-columns-spanned="2" office:value-type="string">
            <text:p text:style-name="P62" loext:marker-style-name="T46"><text:span text:style-name="T46">Отношение экономии энергетических ресурсов и воды в стоимостном выражении, достижение которой планируется в результате реализации энергосервисных договоров (контрактов), заключенных органами местного самоуправления и муниципальными учреждениями, к общему объему финансирования муниципальной программы</text:span></text:p>
          </table:table-cell>
          <table:covered-table-cell/>
          <table:table-cell table:style-name="Таблица9.D17" office:value-type="string">
            <text:p text:style-name="P61" loext:marker-style-name="T15"><text:span text:style-name="T15">руб.</text:span></text:p>
          </table:table-cell>
          <table:table-cell table:style-name="Таблица9.E17" office:value-type="string">
            <text:p text:style-name="P61" loext:marker-style-name="T43"><text:span text:style-name="T43">0</text:span></text:p>
          </table:table-cell>
          <table:table-cell table:style-name="Таблица9.F17" office:value-type="string">
            <text:p text:style-name="P61" loext:marker-style-name="T43"><text:span text:style-name="T43">0</text:span></text:p>
          </table:table-cell>
          <table:table-cell table:style-name="Таблица9.G17" office:value-type="string">
            <text:p text:style-name="P61" loext:marker-style-name="T43"><text:span text:style-name="T43">0</text:span></text:p>
          </table:table-cell>
          <table:table-cell table:style-name="Таблица9.H17" office:value-type="string">
            <text:p text:style-name="P61" loext:marker-style-name="T43"><text:span text:style-name="T43">0</text:span></text:p>
          </table:table-cell>
          <table:table-cell table:style-name="Таблица9.I17" office:value-type="string">
            <text:p text:style-name="P61" loext:marker-style-name="T43"><text:span text:style-name="T43">0</text:span></text:p>
          </table:table-cell>
          <table:table-cell table:style-name="Таблица9.J17" office:value-type="string">
            <text:p text:style-name="P61" loext:marker-style-name="T43"><text:span text:style-name="T43">0</text:span></text:p>
          </table:table-cell>
          <table:table-cell table:style-name="Таблица9.K17" office:value-type="string">
            <text:p text:style-name="P61" loext:marker-style-name="T43"><text:span text:style-name="T43">0</text:span></text:p>
          </table:table-cell>
        </table:table-row>
        <table:table-row table:style-name="Таблица9.18">
          <table:table-cell table:style-name="Таблица9.A18" office:value-type="string">
            <text:p text:style-name="P61" loext:marker-style-name="T15"><text:span text:style-name="T15">13.</text:span></text:p>
          </table:table-cell>
          <table:table-cell table:style-name="Таблица9.B18" table:number-columns-spanned="2" office:value-type="string">
            <text:p text:style-name="P62" loext:marker-style-name="T46"><text:span text:style-name="T46">Количество энергосервисных договоров (контрактов), заключенных органами местного самоуправления и муниципальными учреждениями</text:span></text:p>
          </table:table-cell>
          <table:covered-table-cell/>
          <table:table-cell table:style-name="Таблица9.D18" office:value-type="string">
            <text:p text:style-name="P61" loext:marker-style-name="T15"><text:span text:style-name="T15">шт.</text:span></text:p>
          </table:table-cell>
          <table:table-cell table:style-name="Таблица9.E18" office:value-type="string">
            <text:p text:style-name="P61" loext:marker-style-name="T43"><text:span text:style-name="T43">0</text:span></text:p>
          </table:table-cell>
          <table:table-cell table:style-name="Таблица9.F18" office:value-type="string">
            <text:p text:style-name="P61" loext:marker-style-name="T43"><text:span text:style-name="T43">0</text:span></text:p>
          </table:table-cell>
          <table:table-cell table:style-name="Таблица9.G18" office:value-type="string">
            <text:p text:style-name="P61" loext:marker-style-name="T43"><text:span text:style-name="T43">0</text:span></text:p>
          </table:table-cell>
          <table:table-cell table:style-name="Таблица9.H18" office:value-type="string">
            <text:p text:style-name="P61" loext:marker-style-name="T43"><text:span text:style-name="T43">0</text:span></text:p>
          </table:table-cell>
          <table:table-cell table:style-name="Таблица9.I18" office:value-type="string">
            <text:p text:style-name="P61" loext:marker-style-name="T43"><text:span text:style-name="T43">0</text:span></text:p>
          </table:table-cell>
          <table:table-cell table:style-name="Таблица9.J18" office:value-type="string">
            <text:p text:style-name="P61" loext:marker-style-name="T43"><text:span text:style-name="T43">0</text:span></text:p>
          </table:table-cell>
          <table:table-cell table:style-name="Таблица9.K18" office:value-type="string">
            <text:p text:style-name="P61" loext:marker-style-name="T43"><text:span text:style-name="T43">0</text:span></text:p>
          </table:table-cell>
        </table:table-row>
        <table:table-row table:style-name="Таблица9.19">
          <table:table-cell table:style-name="Таблица9.A19" table:number-columns-spanned="11" office:value-type="string">
            <text:p text:style-name="P61" loext:marker-style-name="T48"><text:span text:style-name="T48">Целевые показатели в области энергосбережения и повышения энергетической эффективности в жилищном фонд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20">
          <table:table-cell table:style-name="Таблица9.A20" office:value-type="string">
            <text:p text:style-name="P61" loext:marker-style-name="T15"><text:span text:style-name="T15">14.</text:span></text:p>
          </table:table-cell>
          <table:table-cell table:style-name="Таблица9.B20" table:number-columns-spanned="2" office:value-type="string">
            <text:p text:style-name="P62" loext:marker-style-name="T15"><text:span text:style-name="T15">Удельный расход тепловой энергии в МКД (в расчёте на 1 кв.метр общей площади)</text:span></text:p>
          </table:table-cell>
          <table:covered-table-cell/>
          <table:table-cell table:style-name="Таблица9.D20" office:value-type="string">
            <text:p text:style-name="P61" loext:marker-style-name="T15"><text:span text:style-name="T15">Гкал/кв.м.</text:span></text:p>
          </table:table-cell>
          <table:table-cell table:style-name="Таблица9.E20" office:value-type="string">
            <text:p text:style-name="P61" loext:marker-style-name="T43"><text:span text:style-name="T43">0,24</text:span></text:p>
          </table:table-cell>
          <table:table-cell table:style-name="Таблица9.F20" office:value-type="string">
            <text:p text:style-name="P61" loext:marker-style-name="T43"><text:span text:style-name="T43">0,24</text:span></text:p>
          </table:table-cell>
          <table:table-cell table:style-name="Таблица9.G20" office:value-type="string">
            <text:p text:style-name="P61" loext:marker-style-name="T43"><text:span text:style-name="T43">0,23</text:span></text:p>
          </table:table-cell>
          <table:table-cell table:style-name="Таблица9.H20" office:value-type="string">
            <text:p text:style-name="P61" loext:marker-style-name="T43"><text:span text:style-name="T43">0,22</text:span></text:p>
          </table:table-cell>
          <table:table-cell table:style-name="Таблица9.I20" office:value-type="string">
            <text:p text:style-name="P61" loext:marker-style-name="T43"><text:span text:style-name="T43">0,22</text:span></text:p>
          </table:table-cell>
          <table:table-cell table:style-name="Таблица9.J20" office:value-type="string">
            <text:p text:style-name="P61" loext:marker-style-name="T43"><text:span text:style-name="T43">0,21</text:span></text:p>
          </table:table-cell>
          <table:table-cell table:style-name="Таблица9.K20" office:value-type="string">
            <text:p text:style-name="P61" loext:marker-style-name="T43"><text:span text:style-name="T43">0,2</text:span></text:p>
          </table:table-cell>
        </table:table-row>
        <table:table-row table:style-name="Таблица9.21">
          <table:table-cell table:style-name="Таблица9.A21" office:value-type="string">
            <text:p text:style-name="P61" loext:marker-style-name="T15"><text:span text:style-name="T15">15.</text:span></text:p>
          </table:table-cell>
          <table:table-cell table:style-name="Таблица9.B21" table:number-columns-spanned="2" office:value-type="string">
            <text:p text:style-name="P62" loext:marker-style-name="T43"><text:span text:style-name="T43">Удельный расход холодной воды в МКД (в расчете на 1 жителя)</text:span></text:p>
          </table:table-cell>
          <table:covered-table-cell/>
          <table:table-cell table:style-name="Таблица9.D21" office:value-type="string">
            <text:p text:style-name="P61" loext:marker-style-name="T15"><text:span text:style-name="T15">куб.м./чел.</text:span></text:p>
          </table:table-cell>
          <table:table-cell table:style-name="Таблица9.E21" office:value-type="string">
            <text:p text:style-name="P61" loext:marker-style-name="T43"><text:span text:style-name="T43">28,47</text:span></text:p>
          </table:table-cell>
          <table:table-cell table:style-name="Таблица9.F21" office:value-type="string">
            <text:p text:style-name="P61" loext:marker-style-name="T43"><text:span text:style-name="T43">27,61</text:span></text:p>
          </table:table-cell>
          <table:table-cell table:style-name="Таблица9.G21" office:value-type="string">
            <text:p text:style-name="P61" loext:marker-style-name="T43"><text:span text:style-name="T43">26,78</text:span></text:p>
          </table:table-cell>
          <table:table-cell table:style-name="Таблица9.H21" office:value-type="string">
            <text:p text:style-name="P61" loext:marker-style-name="T43"><text:span text:style-name="T43">25,98</text:span></text:p>
          </table:table-cell>
          <table:table-cell table:style-name="Таблица9.I21" office:value-type="string">
            <text:p text:style-name="P61" loext:marker-style-name="T43"><text:span text:style-name="T43">25,20</text:span></text:p>
          </table:table-cell>
          <table:table-cell table:style-name="Таблица9.J21" office:value-type="string">
            <text:p text:style-name="P61" loext:marker-style-name="T43"><text:span text:style-name="T43">24,44</text:span></text:p>
          </table:table-cell>
          <table:table-cell table:style-name="Таблица9.K21" office:value-type="string">
            <text:p text:style-name="P61" loext:marker-style-name="T43"><text:span text:style-name="T43">23,71</text:span></text:p>
          </table:table-cell>
        </table:table-row>
        <table:table-row table:style-name="Таблица9.22">
          <table:table-cell table:style-name="Таблица9.A22" office:value-type="string">
            <text:p text:style-name="P61" loext:marker-style-name="T15"><text:span text:style-name="T15">16.</text:span></text:p>
          </table:table-cell>
          <table:table-cell table:style-name="Таблица9.B22" table:number-columns-spanned="2" office:value-type="string">
            <text:p text:style-name="P62" loext:marker-style-name="T43"><text:span text:style-name="T43">Удельный расход горячей воды в МКД (в расчете на 1 жителя)</text:span></text:p>
          </table:table-cell>
          <table:covered-table-cell/>
          <table:table-cell table:style-name="Таблица9.D22" office:value-type="string">
            <text:p text:style-name="P61" loext:marker-style-name="T15"><text:span text:style-name="T15">куб.м./чел.</text:span></text:p>
          </table:table-cell>
          <table:table-cell table:style-name="Таблица9.E22" office:value-type="string">
            <text:p text:style-name="P61" loext:marker-style-name="T43"><text:span text:style-name="T43">15,69</text:span></text:p>
          </table:table-cell>
          <table:table-cell table:style-name="Таблица9.F22" office:value-type="string">
            <text:p text:style-name="P61" loext:marker-style-name="T43"><text:span text:style-name="T43">15,69</text:span></text:p>
          </table:table-cell>
          <table:table-cell table:style-name="Таблица9.G22" office:value-type="string">
            <text:p text:style-name="P61" loext:marker-style-name="T43"><text:span text:style-name="T43">15,22</text:span></text:p>
          </table:table-cell>
          <table:table-cell table:style-name="Таблица9.H22" office:value-type="string">
            <text:p text:style-name="P61" loext:marker-style-name="T43"><text:span text:style-name="T43">14,76</text:span></text:p>
          </table:table-cell>
          <table:table-cell table:style-name="Таблица9.I22" office:value-type="string">
            <text:p text:style-name="P61" loext:marker-style-name="T43"><text:span text:style-name="T43">14,32</text:span></text:p>
          </table:table-cell>
          <table:table-cell table:style-name="Таблица9.J22" office:value-type="string">
            <text:p text:style-name="P61" loext:marker-style-name="T43"><text:span text:style-name="T43">13,89</text:span></text:p>
          </table:table-cell>
          <table:table-cell table:style-name="Таблица9.K22" office:value-type="string">
            <text:p text:style-name="P61" loext:marker-style-name="T43"><text:span text:style-name="T43">13,47</text:span></text:p>
          </table:table-cell>
        </table:table-row>
        <table:table-row table:style-name="Таблица9.23">
          <table:table-cell table:style-name="Таблица9.A1" office:value-type="string">
            <text:p text:style-name="P61" loext:marker-style-name="T15"><text:span text:style-name="T15">17.</text:span></text:p>
          </table:table-cell>
          <table:table-cell table:style-name="Таблица9.A1" table:number-columns-spanned="2" office:value-type="string">
            <text:p text:style-name="P62" loext:marker-style-name="T43"><text:span text:style-name="T43">Удельный расход электрической энергии в многоквартирных домах (в расчете на 1 кв. метр общей площади)</text:span></text:p>
          </table:table-cell>
          <table:covered-table-cell/>
          <table:table-cell table:style-name="Таблица9.A1" office:value-type="string">
            <text:p text:style-name="P61" loext:marker-style-name="T43"><text:span text:style-name="T43">кВтч/кв.м</text:span></text:p>
          </table:table-cell>
          <table:table-cell table:style-name="Таблица9.A1" office:value-type="string">
            <text:p text:style-name="P61" loext:marker-style-name="T43"><text:span text:style-name="T43">40,9</text:span></text:p>
          </table:table-cell>
          <table:table-cell table:style-name="Таблица9.A1" office:value-type="string">
            <text:p text:style-name="P61" loext:marker-style-name="T43"><text:span text:style-name="T43">39,67</text:span></text:p>
          </table:table-cell>
          <table:table-cell table:style-name="Таблица9.A1" office:value-type="string">
            <text:p text:style-name="P61" loext:marker-style-name="T43"><text:span text:style-name="T43">39,67</text:span></text:p>
          </table:table-cell>
          <table:table-cell table:style-name="Таблица9.A1" office:value-type="string">
            <text:p text:style-name="P61" loext:marker-style-name="T43"><text:span text:style-name="T43">38,48</text:span></text:p>
          </table:table-cell>
          <table:table-cell table:style-name="Таблица9.A1" office:value-type="string">
            <text:p text:style-name="P61" loext:marker-style-name="T43"><text:span text:style-name="T43">37,33</text:span></text:p>
          </table:table-cell>
          <table:table-cell table:style-name="Таблица9.A1" office:value-type="string">
            <text:p text:style-name="P61" loext:marker-style-name="T43"><text:span text:style-name="T43">36,21</text:span></text:p>
          </table:table-cell>
          <table:table-cell table:style-name="Таблица9.K23" office:value-type="string">
            <text:p text:style-name="P61" loext:marker-style-name="T43"><text:span text:style-name="T43">35,12</text:span></text:p>
          </table:table-cell>
        </table:table-row>
        <table:table-row table:style-name="Таблица9.24">
          <table:table-cell table:style-name="Таблица9.A1" office:value-type="string">
            <text:p text:style-name="P61" loext:marker-style-name="T15"><text:span text:style-name="T15">18.</text:span></text:p>
          </table:table-cell>
          <table:table-cell table:style-name="Таблица9.A1" table:number-columns-spanned="2" office:value-type="string">
            <text:p text:style-name="P62" loext:marker-style-name="T15"><text:span text:style-name="T15">Удельный расход природного газа в многоквартирных домах с индивидуальными системами газового отопления (в расчете на 1 кв. метр общей площади)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куб.м./кв.м.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K24" office:value-type="string">
            <text:p text:style-name="P61" loext:marker-style-name="T43"><text:span text:style-name="T43">0</text:span></text:p>
          </table:table-cell>
        </table:table-row>
        <table:table-row table:style-name="Таблица9.25">
          <table:table-cell table:style-name="Таблица9.A1" office:value-type="string">
            <text:p text:style-name="P61" loext:marker-style-name="T15"><text:span text:style-name="T15">19.</text:span></text:p>
          </table:table-cell>
          <table:table-cell table:style-name="Таблица9.A1" table:number-columns-spanned="2" office:value-type="string">
            <text:p text:style-name="P62" loext:marker-style-name="T15"><text:span text:style-name="T15">Удельный расход природного газа в многоквартирных домах с иными </text:span><text:soft-page-break/><text:span text:style-name="T15">системами теплоснабжения (в расчете на 1 жителя)</text:span></text:p>
          </table:table-cell>
          <table:covered-table-cell/>
          <table:table-cell table:style-name="Таблица9.A1" office:value-type="string">
            <text:p text:style-name="P61" loext:marker-style-name="T15"><text:span text:style-name="T15">куб.м./</text:span><text:soft-page-break/><text:span text:style-name="T15">чел.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A1" office:value-type="string">
            <text:p text:style-name="P61" loext:marker-style-name="T43"><text:span text:style-name="T43">0</text:span></text:p>
          </table:table-cell>
          <table:table-cell table:style-name="Таблица9.K25" office:value-type="string">
            <text:p text:style-name="P61" loext:marker-style-name="T43"><text:span text:style-name="T43">0</text:span></text:p>
          </table:table-cell>
        </table:table-row>
        <table:table-row table:style-name="Таблица9.26">
          <table:table-cell table:style-name="Таблица9.A1" office:value-type="string">
            <text:p text:style-name="P61" loext:marker-style-name="T15"><text:span text:style-name="T15">20.</text:span></text:p>
          </table:table-cell>
          <table:table-cell table:style-name="Таблица9.A1" table:number-columns-spanned="2" office:value-type="string">
            <text:p text:style-name="P62" loext:marker-style-name="T43"><text:span text:style-name="T43">Удельный суммарный расход энергетических ресурсов в многоквартирных домах</text:span></text:p>
          </table:table-cell>
          <table:covered-table-cell/>
          <table:table-cell table:style-name="Таблица9.A1" office:value-type="string">
            <text:p text:style-name="P61" loext:marker-style-name="T43"><text:span text:style-name="T43">т.у.т./ кв.м. в год</text:span></text:p>
          </table:table-cell>
          <table:table-cell table:style-name="Таблица9.A1" office:value-type="string">
            <text:p text:style-name="P61" loext:marker-style-name="T43"><text:span text:style-name="T43">0,06</text:span></text:p>
          </table:table-cell>
          <table:table-cell table:style-name="Таблица9.A1" office:value-type="string">
            <text:p text:style-name="P61" loext:marker-style-name="T43"><text:span text:style-name="T43">0,06</text:span></text:p>
          </table:table-cell>
          <table:table-cell table:style-name="Таблица9.A1" office:value-type="string">
            <text:p text:style-name="P61" loext:marker-style-name="T43"><text:span text:style-name="T43">0,06</text:span></text:p>
          </table:table-cell>
          <table:table-cell table:style-name="Таблица9.A1" office:value-type="string">
            <text:p text:style-name="P61" loext:marker-style-name="T43"><text:span text:style-name="T43">0,058</text:span></text:p>
          </table:table-cell>
          <table:table-cell table:style-name="Таблица9.A1" office:value-type="string">
            <text:p text:style-name="P61" loext:marker-style-name="T43"><text:span text:style-name="T43">0,057</text:span></text:p>
          </table:table-cell>
          <table:table-cell table:style-name="Таблица9.A1" office:value-type="string">
            <text:p text:style-name="P61" loext:marker-style-name="T43"><text:span text:style-name="T43">0,057</text:span></text:p>
          </table:table-cell>
          <table:table-cell table:style-name="Таблица9.K26" office:value-type="string">
            <text:p text:style-name="P61" loext:marker-style-name="T43"><text:span text:style-name="T43">0,056</text:span></text:p>
          </table:table-cell>
        </table:table-row>
        <table:table-row table:style-name="Таблица9.27">
          <table:table-cell table:style-name="Таблица9.A27" table:number-columns-spanned="11" office:value-type="string">
            <text:p text:style-name="P61" loext:marker-style-name="T48"><text:span text:style-name="T48">Целевые показатели в области энергосбережения и повышения энергетической эффективности в системах коммунальной инфраструктур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28">
          <table:table-cell table:style-name="Таблица9.A28" office:value-type="string">
            <text:p text:style-name="P61" loext:marker-style-name="T43"><text:span text:style-name="T43">21.</text:span></text:p>
          </table:table-cell>
          <table:table-cell table:style-name="Таблица9.B28" table:number-columns-spanned="2" office:value-type="string">
            <text:p text:style-name="P62" loext:marker-style-name="T43"><text:span text:style-name="T43">Удельный расход топлива на выработку тепловой энергии на тепловых электростанциях</text:span></text:p>
          </table:table-cell>
          <table:covered-table-cell/>
          <table:table-cell table:style-name="Таблица9.D28" office:value-type="string">
            <text:p text:style-name="P61" loext:marker-style-name="T43"><text:span text:style-name="T43">т. у. т./кВтч</text:span></text:p>
          </table:table-cell>
          <table:table-cell table:style-name="Таблица9.E28" office:value-type="string">
            <text:p text:style-name="P61" loext:marker-style-name="T43"><text:span text:style-name="T43">0</text:span></text:p>
          </table:table-cell>
          <table:table-cell table:style-name="Таблица9.F28" office:value-type="string">
            <text:p text:style-name="P61" loext:marker-style-name="T43"><text:span text:style-name="T43">0</text:span></text:p>
          </table:table-cell>
          <table:table-cell table:style-name="Таблица9.G28" office:value-type="string">
            <text:p text:style-name="P61" loext:marker-style-name="T43"><text:span text:style-name="T43">0</text:span></text:p>
          </table:table-cell>
          <table:table-cell table:style-name="Таблица9.H28" office:value-type="string">
            <text:p text:style-name="P61" loext:marker-style-name="T43"><text:span text:style-name="T43">0</text:span></text:p>
          </table:table-cell>
          <table:table-cell table:style-name="Таблица9.I28" office:value-type="string">
            <text:p text:style-name="P61" loext:marker-style-name="T43"><text:span text:style-name="T43">0</text:span></text:p>
          </table:table-cell>
          <table:table-cell table:style-name="Таблица9.J28" office:value-type="string">
            <text:p text:style-name="P61" loext:marker-style-name="T43"><text:span text:style-name="T43">0</text:span></text:p>
          </table:table-cell>
          <table:table-cell table:style-name="Таблица9.K28" office:value-type="string">
            <text:p text:style-name="P61" loext:marker-style-name="T43"><text:span text:style-name="T43">0</text:span></text:p>
          </table:table-cell>
        </table:table-row>
        <table:table-row table:style-name="Таблица9.29">
          <table:table-cell table:style-name="Таблица9.A29" office:value-type="string">
            <text:p text:style-name="P61" loext:marker-style-name="T43"><text:span text:style-name="T43">22.</text:span></text:p>
          </table:table-cell>
          <table:table-cell table:style-name="Таблица9.B29" table:number-columns-spanned="2" office:value-type="string">
            <text:p text:style-name="P62" loext:marker-style-name="T43"><text:span text:style-name="T43">Удельный расход топлива на выработку тепловой энергии на котельных</text:span></text:p>
          </table:table-cell>
          <table:covered-table-cell/>
          <table:table-cell table:style-name="Таблица9.D29" office:value-type="string">
            <text:p text:style-name="P61" loext:marker-style-name="T43"><text:span text:style-name="T43">т. у. т./Гкал</text:span></text:p>
          </table:table-cell>
          <table:table-cell table:style-name="Таблица9.E29" office:value-type="string">
            <text:p text:style-name="P61" loext:marker-style-name="T43"><text:span text:style-name="T43">0,15</text:span></text:p>
          </table:table-cell>
          <table:table-cell table:style-name="Таблица9.F29" office:value-type="string">
            <text:p text:style-name="P61" loext:marker-style-name="T43"><text:span text:style-name="T43">0,15</text:span></text:p>
          </table:table-cell>
          <table:table-cell table:style-name="Таблица9.G29" office:value-type="string">
            <text:p text:style-name="P61" loext:marker-style-name="T43"><text:span text:style-name="T43">0,15</text:span></text:p>
          </table:table-cell>
          <table:table-cell table:style-name="Таблица9.H29" office:value-type="string">
            <text:p text:style-name="P61" loext:marker-style-name="T43"><text:span text:style-name="T43">0,15</text:span></text:p>
          </table:table-cell>
          <table:table-cell table:style-name="Таблица9.I29" office:value-type="string">
            <text:p text:style-name="P61" loext:marker-style-name="T43"><text:span text:style-name="T43">0,15</text:span></text:p>
          </table:table-cell>
          <table:table-cell table:style-name="Таблица9.J29" office:value-type="string">
            <text:p text:style-name="P61" loext:marker-style-name="T43"><text:span text:style-name="T43">0,15</text:span></text:p>
          </table:table-cell>
          <table:table-cell table:style-name="Таблица9.K29" office:value-type="string">
            <text:p text:style-name="P61" loext:marker-style-name="T43"><text:span text:style-name="T43">0,15</text:span></text:p>
          </table:table-cell>
        </table:table-row>
        <table:table-row table:style-name="Таблица9.30">
          <table:table-cell table:style-name="Таблица9.A30" office:value-type="string">
            <text:p text:style-name="P61" loext:marker-style-name="T43"><text:span text:style-name="T43">23.</text:span></text:p>
          </table:table-cell>
          <table:table-cell table:style-name="Таблица9.B30" table:number-columns-spanned="2" office:value-type="string">
            <text:p text:style-name="P62" loext:marker-style-name="T43"><text:span text:style-name="T43">Удельный расход электрической энергии, используемой при передаче тепловой энергии в системах теплоснабжения</text:span></text:p>
          </table:table-cell>
          <table:covered-table-cell/>
          <table:table-cell table:style-name="Таблица9.D30" office:value-type="string">
            <text:p text:style-name="P61" loext:marker-style-name="T43"><text:span text:style-name="T43">кВт*ч/Гкал</text:span></text:p>
          </table:table-cell>
          <table:table-cell table:style-name="Таблица9.E30" office:value-type="string">
            <text:p text:style-name="P61" loext:marker-style-name="T43"><text:span text:style-name="T43">10,06</text:span></text:p>
          </table:table-cell>
          <table:table-cell table:style-name="Таблица9.F30" office:value-type="string">
            <text:p text:style-name="P61" loext:marker-style-name="T43"><text:span text:style-name="T43">9,76</text:span></text:p>
          </table:table-cell>
          <table:table-cell table:style-name="Таблица9.G30" office:value-type="string">
            <text:p text:style-name="P61" loext:marker-style-name="T43"><text:span text:style-name="T43">9,47</text:span></text:p>
          </table:table-cell>
          <table:table-cell table:style-name="Таблица9.H30" office:value-type="string">
            <text:p text:style-name="P61" loext:marker-style-name="T43"><text:span text:style-name="T43">9,2</text:span></text:p>
          </table:table-cell>
          <table:table-cell table:style-name="Таблица9.I30" office:value-type="string">
            <text:p text:style-name="P61" loext:marker-style-name="T43"><text:span text:style-name="T43">8,91</text:span></text:p>
          </table:table-cell>
          <table:table-cell table:style-name="Таблица9.J30" office:value-type="string">
            <text:p text:style-name="P61" loext:marker-style-name="T43"><text:span text:style-name="T43">8,64</text:span></text:p>
          </table:table-cell>
          <table:table-cell table:style-name="Таблица9.K30" office:value-type="string">
            <text:p text:style-name="P61" loext:marker-style-name="T43"><text:span text:style-name="T43">8,38</text:span></text:p>
          </table:table-cell>
        </table:table-row>
        <table:table-row table:style-name="Таблица9.21">
          <table:table-cell table:style-name="Таблица9.A31" office:value-type="string">
            <text:p text:style-name="P61" loext:marker-style-name="T43"><text:span text:style-name="T43">24.</text:span></text:p>
          </table:table-cell>
          <table:table-cell table:style-name="Таблица9.B31" table:number-columns-spanned="2" office:value-type="string">
            <text:p text:style-name="P62" loext:marker-style-name="T43"><text:span text:style-name="T43">Доля потерь тепловой энергии при ее передаче в общем объеме переданной тепловой энергии</text:span></text:p>
          </table:table-cell>
          <table:covered-table-cell/>
          <table:table-cell table:style-name="Таблица9.D31" office:value-type="string">
            <text:p text:style-name="P61" loext:marker-style-name="T43"><text:span text:style-name="T43">%</text:span></text:p>
          </table:table-cell>
          <table:table-cell table:style-name="Таблица9.E31" office:value-type="string">
            <text:p text:style-name="P61" loext:marker-style-name="T43"><text:span text:style-name="T43">5,21</text:span></text:p>
          </table:table-cell>
          <table:table-cell table:style-name="Таблица9.F31" office:value-type="string">
            <text:p text:style-name="P61" loext:marker-style-name="T43"><text:span text:style-name="T43">5,05</text:span></text:p>
          </table:table-cell>
          <table:table-cell table:style-name="Таблица9.G31" office:value-type="string">
            <text:p text:style-name="P61" loext:marker-style-name="T43"><text:span text:style-name="T43">5,05</text:span></text:p>
          </table:table-cell>
          <table:table-cell table:style-name="Таблица9.H31" office:value-type="string">
            <text:p text:style-name="P61" loext:marker-style-name="T43"><text:span text:style-name="T43">4,76</text:span></text:p>
          </table:table-cell>
          <table:table-cell table:style-name="Таблица9.I31" office:value-type="string">
            <text:p text:style-name="P61" loext:marker-style-name="T43"><text:span text:style-name="T43">4,62</text:span></text:p>
          </table:table-cell>
          <table:table-cell table:style-name="Таблица9.J31" office:value-type="string">
            <text:p text:style-name="P61" loext:marker-style-name="T43"><text:span text:style-name="T43">4,47</text:span></text:p>
          </table:table-cell>
          <table:table-cell table:style-name="Таблица9.K31" office:value-type="string">
            <text:p text:style-name="P61" loext:marker-style-name="T43"><text:span text:style-name="T43">4,34</text:span></text:p>
          </table:table-cell>
        </table:table-row>
        <table:table-row table:style-name="Таблица9.32">
          <table:table-cell table:style-name="Таблица9.A32" office:value-type="string">
            <text:p text:style-name="P61" loext:marker-style-name="T43"><text:span text:style-name="T43">25.</text:span></text:p>
          </table:table-cell>
          <table:table-cell table:style-name="Таблица9.B32" table:number-columns-spanned="2" office:value-type="string">
            <text:p text:style-name="P62" loext:marker-style-name="T43"><text:span text:style-name="T43">Доля потерь воды при ее передаче в общем объеме переданной воды</text:span></text:p>
          </table:table-cell>
          <table:covered-table-cell/>
          <table:table-cell table:style-name="Таблица9.D32" office:value-type="string">
            <text:p text:style-name="P61" loext:marker-style-name="T43"><text:span text:style-name="T43">%</text:span></text:p>
          </table:table-cell>
          <table:table-cell table:style-name="Таблица9.E32" office:value-type="string">
            <text:p text:style-name="P61" loext:marker-style-name="T43"><text:span text:style-name="T43">11,34</text:span></text:p>
          </table:table-cell>
          <table:table-cell table:style-name="Таблица9.F32" office:value-type="string">
            <text:p text:style-name="P61" loext:marker-style-name="T43"><text:span text:style-name="T43">11</text:span></text:p>
          </table:table-cell>
          <table:table-cell table:style-name="Таблица9.G32" office:value-type="string">
            <text:p text:style-name="P61" loext:marker-style-name="T43"><text:span text:style-name="T43">11</text:span></text:p>
          </table:table-cell>
          <table:table-cell table:style-name="Таблица9.H32" office:value-type="string">
            <text:p text:style-name="P61" loext:marker-style-name="T43"><text:span text:style-name="T43">10,35</text:span></text:p>
          </table:table-cell>
          <table:table-cell table:style-name="Таблица9.I32" office:value-type="string">
            <text:p text:style-name="P61" loext:marker-style-name="T43"><text:span text:style-name="T43">10,04</text:span></text:p>
          </table:table-cell>
          <table:table-cell table:style-name="Таблица9.J32" office:value-type="string">
            <text:p text:style-name="P61" loext:marker-style-name="T43"><text:span text:style-name="T43">9,74</text:span></text:p>
          </table:table-cell>
          <table:table-cell table:style-name="Таблица9.K32" office:value-type="string">
            <text:p text:style-name="P61" loext:marker-style-name="T43"><text:span text:style-name="T43">9,45</text:span></text:p>
          </table:table-cell>
        </table:table-row>
        <table:table-row table:style-name="Таблица9.33">
          <table:table-cell table:style-name="Таблица9.A33" office:value-type="string">
            <text:p text:style-name="P61" loext:marker-style-name="T43"><text:span text:style-name="T43">26.</text:span></text:p>
          </table:table-cell>
          <table:table-cell table:style-name="Таблица9.B33" table:number-columns-spanned="2" office:value-type="string">
            <text:p text:style-name="P62" loext:marker-style-name="T43"><text:span text:style-name="T43">Удельный расход электрической энергии, используемой для передачи (транспортировки) воды в системах водоснабжения (на 1 куб. метр)</text:span></text:p>
          </table:table-cell>
          <table:covered-table-cell/>
          <table:table-cell table:style-name="Таблица9.D33" office:value-type="string">
            <text:p text:style-name="P61" loext:marker-style-name="T43"><text:span text:style-name="T43">кВтч/куб.м</text:span></text:p>
          </table:table-cell>
          <table:table-cell table:style-name="Таблица9.E33" office:value-type="string">
            <text:p text:style-name="P61" loext:marker-style-name="T43"><text:span text:style-name="T43">1,13</text:span></text:p>
          </table:table-cell>
          <table:table-cell table:style-name="Таблица9.F33" office:value-type="string">
            <text:p text:style-name="P61" loext:marker-style-name="T43"><text:span text:style-name="T43">1,1</text:span></text:p>
          </table:table-cell>
          <table:table-cell table:style-name="Таблица9.G33" office:value-type="string">
            <text:p text:style-name="P61" loext:marker-style-name="T43"><text:span text:style-name="T43">1,1</text:span></text:p>
          </table:table-cell>
          <table:table-cell table:style-name="Таблица9.H33" office:value-type="string">
            <text:p text:style-name="P61" loext:marker-style-name="T43"><text:span text:style-name="T43">1,04</text:span></text:p>
          </table:table-cell>
          <table:table-cell table:style-name="Таблица9.I33" office:value-type="string">
            <text:p text:style-name="P61" loext:marker-style-name="T43"><text:span text:style-name="T43">1,01</text:span></text:p>
          </table:table-cell>
          <table:table-cell table:style-name="Таблица9.J33" office:value-type="string">
            <text:p text:style-name="P61" loext:marker-style-name="T43"><text:span text:style-name="T43">0,98</text:span></text:p>
          </table:table-cell>
          <table:table-cell table:style-name="Таблица9.K33" office:value-type="string">
            <text:p text:style-name="P61" loext:marker-style-name="T43"><text:span text:style-name="T43">0,95</text:span></text:p>
          </table:table-cell>
        </table:table-row>
        <table:table-row table:style-name="Таблица9.34">
          <table:table-cell table:style-name="Таблица9.A34" office:value-type="string">
            <text:p text:style-name="P61" loext:marker-style-name="T43"><text:span text:style-name="T43">27.</text:span></text:p>
          </table:table-cell>
          <table:table-cell table:style-name="Таблица9.B34" table:number-columns-spanned="2" office:value-type="string">
            <text:p text:style-name="P62" loext:marker-style-name="T43"><text:span text:style-name="T43">Удельный расход электрической энергии, используемой в системах водоотведения (на 1 куб. метр)</text:span></text:p>
          </table:table-cell>
          <table:covered-table-cell/>
          <table:table-cell table:style-name="Таблица9.D34" office:value-type="string">
            <text:p text:style-name="P61" loext:marker-style-name="T43"><text:span text:style-name="T43">кВтч/куб.м</text:span></text:p>
          </table:table-cell>
          <table:table-cell table:style-name="Таблица9.E34" office:value-type="string">
            <text:p text:style-name="P61" loext:marker-style-name="T43"><text:span text:style-name="T43">0,95</text:span></text:p>
          </table:table-cell>
          <table:table-cell table:style-name="Таблица9.F34" office:value-type="string">
            <text:p text:style-name="P61" loext:marker-style-name="T43"><text:span text:style-name="T43">0,92</text:span></text:p>
          </table:table-cell>
          <table:table-cell table:style-name="Таблица9.G34" office:value-type="string">
            <text:p text:style-name="P61" loext:marker-style-name="T43"><text:span text:style-name="T43">0,92</text:span></text:p>
          </table:table-cell>
          <table:table-cell table:style-name="Таблица9.H34" office:value-type="string">
            <text:p text:style-name="P61" loext:marker-style-name="T43"><text:span text:style-name="T43">0,86</text:span></text:p>
          </table:table-cell>
          <table:table-cell table:style-name="Таблица9.I34" office:value-type="string">
            <text:p text:style-name="P61" loext:marker-style-name="T43"><text:span text:style-name="T43">0,84</text:span></text:p>
          </table:table-cell>
          <table:table-cell table:style-name="Таблица9.J34" office:value-type="string">
            <text:p text:style-name="P61" loext:marker-style-name="T43"><text:span text:style-name="T43">0,81</text:span></text:p>
          </table:table-cell>
          <table:table-cell table:style-name="Таблица9.K34" office:value-type="string">
            <text:p text:style-name="P61" loext:marker-style-name="T43"><text:span text:style-name="T43">0,79</text:span></text:p>
          </table:table-cell>
        </table:table-row>
        <table:table-row table:style-name="Таблица9.35">
          <table:table-cell table:style-name="Таблица9.A35" office:value-type="string">
            <text:p text:style-name="P61" loext:marker-style-name="T43"><text:span text:style-name="T43">28.</text:span></text:p>
          </table:table-cell>
          <table:table-cell table:style-name="Таблица9.B35" table:number-columns-spanned="2" office:value-type="string">
            <text:p text:style-name="P62" loext:marker-style-name="T43"><text:span text:style-name="T43">Удельный расход электрической энергии в системах уличного освещения (на 1 кв.м освещаемой площади с уровнем освещенности, соответствующим установленным нормативам).</text:span></text:p>
          </table:table-cell>
          <table:covered-table-cell/>
          <table:table-cell table:style-name="Таблица9.D35" office:value-type="string">
            <text:p text:style-name="P61" loext:marker-style-name="T43"><text:span text:style-name="T43">кВтч/кв. м</text:span></text:p>
          </table:table-cell>
          <table:table-cell table:style-name="Таблица9.E35" office:value-type="string">
            <text:p text:style-name="P61" loext:marker-style-name="T43"><text:span text:style-name="T43">2,95</text:span></text:p>
          </table:table-cell>
          <table:table-cell table:style-name="Таблица9.F35" office:value-type="string">
            <text:p text:style-name="P61" loext:marker-style-name="T43"><text:span text:style-name="T43">2,86</text:span></text:p>
          </table:table-cell>
          <table:table-cell table:style-name="Таблица9.G35" office:value-type="string">
            <text:p text:style-name="P61" loext:marker-style-name="T43"><text:span text:style-name="T43">2,86</text:span></text:p>
          </table:table-cell>
          <table:table-cell table:style-name="Таблица9.H35" office:value-type="string">
            <text:p text:style-name="P61" loext:marker-style-name="T43"><text:span text:style-name="T43">2,7</text:span></text:p>
          </table:table-cell>
          <table:table-cell table:style-name="Таблица9.I35" office:value-type="string">
            <text:p text:style-name="P61" loext:marker-style-name="T43"><text:span text:style-name="T43">2,62</text:span></text:p>
          </table:table-cell>
          <table:table-cell table:style-name="Таблица9.J35" office:value-type="string">
            <text:p text:style-name="P61" loext:marker-style-name="T43"><text:span text:style-name="T43">2,53</text:span></text:p>
          </table:table-cell>
          <table:table-cell table:style-name="Таблица9.K35" office:value-type="string">
            <text:p text:style-name="P61" loext:marker-style-name="T43"><text:span text:style-name="T43">2,45</text:span></text:p>
          </table:table-cell>
        </table:table-row>
        <table:table-row table:style-name="Таблица9.36">
          <table:table-cell table:style-name="Таблица9.A36" table:number-columns-spanned="11" office:value-type="string">
            <text:p text:style-name="P61" loext:marker-style-name="T48"><text:span text:style-name="T48">Целевые показатели в области энергосбережения и повышения энергетической эффективности в транспортном комплекс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37">
          <table:table-cell table:style-name="Таблица9.A37" office:value-type="string">
            <text:p text:style-name="P61" loext:marker-style-name="T43"><text:span text:style-name="T43">29</text:span></text:p>
          </table:table-cell>
          <table:table-cell table:style-name="Таблица9.B37" table:number-columns-spanned="2" office:value-type="string">
            <text:p text:style-name="P62" loext:marker-style-name="T43"><text:span text:style-name="T43">Количество высокоэкономичных по использованию моторного топлива и электрической энергии (в том числе относящихся к объектам с высоким классом энергетической эффективности) транспортных средств, относящихся к общественному транспорту, регулирование тарифов на услуги по перевозке на котором осуществляется муниципальным образованием</text:span></text:p>
          </table:table-cell>
          <table:covered-table-cell/>
          <table:table-cell table:style-name="Таблица9.D37" office:value-type="string">
            <text:p text:style-name="P61" loext:marker-style-name="T43"><text:span text:style-name="T43">ед.</text:span></text:p>
          </table:table-cell>
          <table:table-cell table:style-name="Таблица9.E37" office:value-type="string">
            <text:p text:style-name="P61" loext:marker-style-name="T43"><text:span text:style-name="T43">0</text:span></text:p>
          </table:table-cell>
          <table:table-cell table:style-name="Таблица9.F37" office:value-type="string">
            <text:p text:style-name="P61" loext:marker-style-name="T43"><text:span text:style-name="T43">0</text:span></text:p>
          </table:table-cell>
          <table:table-cell table:style-name="Таблица9.G37" office:value-type="string">
            <text:p text:style-name="P61" loext:marker-style-name="T43"><text:span text:style-name="T43">0</text:span></text:p>
          </table:table-cell>
          <table:table-cell table:style-name="Таблица9.H37" office:value-type="string">
            <text:p text:style-name="P61" loext:marker-style-name="T43"><text:span text:style-name="T43">0</text:span></text:p>
          </table:table-cell>
          <table:table-cell table:style-name="Таблица9.I37" office:value-type="string">
            <text:p text:style-name="P61" loext:marker-style-name="T43"><text:span text:style-name="T43">0</text:span></text:p>
          </table:table-cell>
          <table:table-cell table:style-name="Таблица9.J37" office:value-type="string">
            <text:p text:style-name="P61" loext:marker-style-name="T43"><text:span text:style-name="T43">0</text:span></text:p>
          </table:table-cell>
          <table:table-cell table:style-name="Таблица9.K37" office:value-type="string">
            <text:p text:style-name="P61" loext:marker-style-name="T43"><text:span text:style-name="T43">0</text:span></text:p>
          </table:table-cell>
        </table:table-row>
        <table:table-row table:style-name="Таблица9.38">
          <table:table-cell table:style-name="Таблица9.A38" office:value-type="string">
            <text:p text:style-name="P61" loext:marker-style-name="T43"><text:span text:style-name="T43">30</text:span></text:p>
          </table:table-cell>
          <table:table-cell table:style-name="Таблица9.B38" table:number-columns-spanned="2" office:value-type="string">
            <text:p text:style-name="P62" loext:marker-style-name="T43"><text:span text:style-name="T43">Количество транспортных средств, относящихся к общественному транспорту, регулирование тарифов на услуги по перевозке на котором осуществляется муниципальным образованием, в отношении которых проведены мероприятия по энергосбережению и повышению </text:span><text:soft-page-break/><text:span text:style-name="T43">энергетической эффективности, в том числе по замещению бензина и дизельного топлива, используемых транспортными средствами в качестве моторного топлива, природным газом, газовыми смесями, сжиженным углеводородным газом, используемыми в качестве моторного топлива, и электрической энергией</text:span></text:p>
          </table:table-cell>
          <table:covered-table-cell/>
          <table:table-cell table:style-name="Таблица9.D38" office:value-type="string">
            <text:p text:style-name="P61" loext:marker-style-name="T43"><text:span text:style-name="T43">ед.</text:span></text:p>
          </table:table-cell>
          <table:table-cell table:style-name="Таблица9.E38" office:value-type="string">
            <text:p text:style-name="P61" loext:marker-style-name="T43"><text:span text:style-name="T43">0</text:span></text:p>
          </table:table-cell>
          <table:table-cell table:style-name="Таблица9.F38" office:value-type="string">
            <text:p text:style-name="P61" loext:marker-style-name="T43"><text:span text:style-name="T43">0</text:span></text:p>
          </table:table-cell>
          <table:table-cell table:style-name="Таблица9.G38" office:value-type="string">
            <text:p text:style-name="P61" loext:marker-style-name="T43"><text:span text:style-name="T43">0</text:span></text:p>
          </table:table-cell>
          <table:table-cell table:style-name="Таблица9.H38" office:value-type="string">
            <text:p text:style-name="P61" loext:marker-style-name="T43"><text:span text:style-name="T43">0</text:span></text:p>
          </table:table-cell>
          <table:table-cell table:style-name="Таблица9.I38" office:value-type="string">
            <text:p text:style-name="P61" loext:marker-style-name="T43"><text:span text:style-name="T43">0</text:span></text:p>
          </table:table-cell>
          <table:table-cell table:style-name="Таблица9.J38" office:value-type="string">
            <text:p text:style-name="P61" loext:marker-style-name="T43"><text:span text:style-name="T43">0</text:span></text:p>
          </table:table-cell>
          <table:table-cell table:style-name="Таблица9.K38" office:value-type="string">
            <text:p text:style-name="P61" loext:marker-style-name="T43"><text:span text:style-name="T43">0</text:span></text:p>
          </table:table-cell>
        </table:table-row>
        <table:table-row table:style-name="Таблица9.39">
          <table:table-cell table:style-name="Таблица9.A39" office:value-type="string">
            <text:p text:style-name="P61" loext:marker-style-name="T43"><text:span text:style-name="T43">31</text:span></text:p>
          </table:table-cell>
          <table:table-cell table:style-name="Таблица9.B39" table:number-columns-spanned="2" office:value-type="string">
            <text:p text:style-name="P62" loext:marker-style-name="T43"><text:span text:style-name="T43">Количество транспортных средств, использующих природный газ, газовые смеси, сжиженный углеводородный газ в качестве моторного топлива, регулирование тарифов на услуги по перевозке на которых осуществляется муниципальным образованием</text:span></text:p>
          </table:table-cell>
          <table:covered-table-cell/>
          <table:table-cell table:style-name="Таблица9.D39" office:value-type="string">
            <text:p text:style-name="P61" loext:marker-style-name="T43"><text:span text:style-name="T43">ед.</text:span></text:p>
          </table:table-cell>
          <table:table-cell table:style-name="Таблица9.E39" office:value-type="string">
            <text:p text:style-name="P61" loext:marker-style-name="T43"><text:span text:style-name="T43">0</text:span></text:p>
          </table:table-cell>
          <table:table-cell table:style-name="Таблица9.F39" office:value-type="string">
            <text:p text:style-name="P61" loext:marker-style-name="T43"><text:span text:style-name="T43">0</text:span></text:p>
          </table:table-cell>
          <table:table-cell table:style-name="Таблица9.G39" office:value-type="string">
            <text:p text:style-name="P61" loext:marker-style-name="T43"><text:span text:style-name="T43">0</text:span></text:p>
          </table:table-cell>
          <table:table-cell table:style-name="Таблица9.H39" office:value-type="string">
            <text:p text:style-name="P61" loext:marker-style-name="T43"><text:span text:style-name="T43">0</text:span></text:p>
          </table:table-cell>
          <table:table-cell table:style-name="Таблица9.I39" office:value-type="string">
            <text:p text:style-name="P61" loext:marker-style-name="T43"><text:span text:style-name="T43">0</text:span></text:p>
          </table:table-cell>
          <table:table-cell table:style-name="Таблица9.J39" office:value-type="string">
            <text:p text:style-name="P61" loext:marker-style-name="T43"><text:span text:style-name="T43">0</text:span></text:p>
          </table:table-cell>
          <table:table-cell table:style-name="Таблица9.K39" office:value-type="string">
            <text:p text:style-name="P61" loext:marker-style-name="T43"><text:span text:style-name="T43">0</text:span></text:p>
          </table:table-cell>
        </table:table-row>
        <table:table-row table:style-name="Таблица9.40">
          <table:table-cell table:style-name="Таблица9.A40" office:value-type="string">
            <text:p text:style-name="P61" loext:marker-style-name="T43"><text:span text:style-name="T43">32</text:span></text:p>
          </table:table-cell>
          <table:table-cell table:style-name="Таблица9.B40" table:number-columns-spanned="2" office:value-type="string">
            <text:p text:style-name="P62" loext:marker-style-name="T43"><text:span text:style-name="T43">Количество транспортных средств с автономным источником электрического питания, относящихся к общественному транспорту, регулирование тарифов на услуги по перевозке на которых осуществляется муниципальным образованием</text:span></text:p>
          </table:table-cell>
          <table:covered-table-cell/>
          <table:table-cell table:style-name="Таблица9.D40" office:value-type="string">
            <text:p text:style-name="P61" loext:marker-style-name="T43"><text:span text:style-name="T43">ед.</text:span></text:p>
          </table:table-cell>
          <table:table-cell table:style-name="Таблица9.E40" office:value-type="string">
            <text:p text:style-name="P61" loext:marker-style-name="T43"><text:span text:style-name="T43">0</text:span></text:p>
          </table:table-cell>
          <table:table-cell table:style-name="Таблица9.F40" office:value-type="string">
            <text:p text:style-name="P61" loext:marker-style-name="T43"><text:span text:style-name="T43">0</text:span></text:p>
          </table:table-cell>
          <table:table-cell table:style-name="Таблица9.G40" office:value-type="string">
            <text:p text:style-name="P61" loext:marker-style-name="T43"><text:span text:style-name="T43">0</text:span></text:p>
          </table:table-cell>
          <table:table-cell table:style-name="Таблица9.H40" office:value-type="string">
            <text:p text:style-name="P61" loext:marker-style-name="T43"><text:span text:style-name="T43">0</text:span></text:p>
          </table:table-cell>
          <table:table-cell table:style-name="Таблица9.I40" office:value-type="string">
            <text:p text:style-name="P61" loext:marker-style-name="T43"><text:span text:style-name="T43">0</text:span></text:p>
          </table:table-cell>
          <table:table-cell table:style-name="Таблица9.J40" office:value-type="string">
            <text:p text:style-name="P61" loext:marker-style-name="T43"><text:span text:style-name="T43">0</text:span></text:p>
          </table:table-cell>
          <table:table-cell table:style-name="Таблица9.K40" office:value-type="string">
            <text:p text:style-name="P61" loext:marker-style-name="T43"><text:span text:style-name="T43">0</text:span></text:p>
          </table:table-cell>
        </table:table-row>
        <table:table-row table:style-name="Таблица9.41">
          <table:table-cell table:style-name="Таблица9.A41" office:value-type="string">
            <text:p text:style-name="P61" loext:marker-style-name="T43"><text:span text:style-name="T43">33</text:span></text:p>
          </table:table-cell>
          <table:table-cell table:style-name="Таблица9.B41" table:number-columns-spanned="2" office:value-type="string">
            <text:p text:style-name="P62" loext:marker-style-name="T43"><text:span text:style-name="T43">Количество транспортных средств, используемых органами местного самоуправления, муниципальными учреждениями, муниципальными унитарными предприятиями, в отношении которых проведены мероприятия по энергосбережению и повышению энергетической эффективности, в том числе по замещению бензина и дизельного топлива, используемых транспортными средствами в качестве моторного топлива, природным газом, газовыми смесями и сжиженным углеводородным газом, используемыми в качестве моторного топлива</text:span></text:p>
          </table:table-cell>
          <table:covered-table-cell/>
          <table:table-cell table:style-name="Таблица9.D41" office:value-type="string">
            <text:p text:style-name="P61" loext:marker-style-name="T43"><text:span text:style-name="T43">ед.</text:span></text:p>
          </table:table-cell>
          <table:table-cell table:style-name="Таблица9.E41" office:value-type="string">
            <text:p text:style-name="P61" loext:marker-style-name="T43"><text:span text:style-name="T43">0</text:span></text:p>
          </table:table-cell>
          <table:table-cell table:style-name="Таблица9.F41" office:value-type="string">
            <text:p text:style-name="P61" loext:marker-style-name="T43"><text:span text:style-name="T43">0</text:span></text:p>
          </table:table-cell>
          <table:table-cell table:style-name="Таблица9.G41" office:value-type="string">
            <text:p text:style-name="P61" loext:marker-style-name="T43"><text:span text:style-name="T43">0</text:span></text:p>
          </table:table-cell>
          <table:table-cell table:style-name="Таблица9.H41" office:value-type="string">
            <text:p text:style-name="P61" loext:marker-style-name="T43"><text:span text:style-name="T43">0</text:span></text:p>
          </table:table-cell>
          <table:table-cell table:style-name="Таблица9.I41" office:value-type="string">
            <text:p text:style-name="P61" loext:marker-style-name="T43"><text:span text:style-name="T43">0</text:span></text:p>
          </table:table-cell>
          <table:table-cell table:style-name="Таблица9.J41" office:value-type="string">
            <text:p text:style-name="P61" loext:marker-style-name="T43"><text:span text:style-name="T43">0</text:span></text:p>
          </table:table-cell>
          <table:table-cell table:style-name="Таблица9.K41" office:value-type="string">
            <text:p text:style-name="P61" loext:marker-style-name="T43"><text:span text:style-name="T43">0</text:span></text:p>
          </table:table-cell>
        </table:table-row>
        <table:table-row table:style-name="Таблица9.42">
          <table:table-cell table:style-name="Таблица9.A42" office:value-type="string">
            <text:p text:style-name="P61" loext:marker-style-name="T43"><text:span text:style-name="T43">34</text:span></text:p>
            <text:p text:style-name="P63" loext:marker-style-name="T43"/>
          </table:table-cell>
          <table:table-cell table:style-name="Таблица9.B42" table:number-columns-spanned="2" office:value-type="string">
            <text:p text:style-name="P62" loext:marker-style-name="T43"><text:span text:style-name="T43">Количество транспортных средств с автономным источником электрического питания, используемых органами местного самоуправления, муниципальными учреждениями и муниципальными унитарными предприятиями</text:span></text:p>
          </table:table-cell>
          <table:covered-table-cell/>
          <table:table-cell table:style-name="Таблица9.D42" office:value-type="string">
            <text:p text:style-name="P61" loext:marker-style-name="T43"><text:span text:style-name="T43">ед.</text:span></text:p>
          </table:table-cell>
          <table:table-cell table:style-name="Таблица9.E42" office:value-type="string">
            <text:p text:style-name="P61" loext:marker-style-name="T43"><text:span text:style-name="T43">0</text:span></text:p>
          </table:table-cell>
          <table:table-cell table:style-name="Таблица9.F42" office:value-type="string">
            <text:p text:style-name="P61" loext:marker-style-name="T43"><text:span text:style-name="T43">0</text:span></text:p>
          </table:table-cell>
          <table:table-cell table:style-name="Таблица9.G42" office:value-type="string">
            <text:p text:style-name="P61" loext:marker-style-name="T43"><text:span text:style-name="T43">0</text:span></text:p>
          </table:table-cell>
          <table:table-cell table:style-name="Таблица9.H42" office:value-type="string">
            <text:p text:style-name="P61" loext:marker-style-name="T43"><text:span text:style-name="T43">0</text:span></text:p>
          </table:table-cell>
          <table:table-cell table:style-name="Таблица9.I42" office:value-type="string">
            <text:p text:style-name="P61" loext:marker-style-name="T43"><text:span text:style-name="T43">0</text:span></text:p>
          </table:table-cell>
          <table:table-cell table:style-name="Таблица9.J42" office:value-type="string">
            <text:p text:style-name="P61" loext:marker-style-name="T43"><text:span text:style-name="T43">0</text:span></text:p>
          </table:table-cell>
          <table:table-cell table:style-name="Таблица9.K42" office:value-type="string">
            <text:p text:style-name="P61" loext:marker-style-name="T43"><text:span text:style-name="T43">0</text:span></text:p>
          </table:table-cell>
        </table:table-row>
        <table:table-row table:style-name="Таблица9.43">
          <table:table-cell table:style-name="Таблица9.A43" table:number-columns-spanned="11" office:value-type="string">
            <text:p text:style-name="P61" loext:marker-style-name="T48"><text:span text:style-name="T48">Эффективность от о</text:span><text:span text:style-name="T50">существления технических мероприятий по энергосбережению и повышению энергетической эффективности наружного освещени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44">
          <table:table-cell table:style-name="Таблица9.A44" table:number-columns-spanned="2" office:value-type="string">
            <text:p text:style-name="P61" loext:marker-style-name="T43"><text:span text:style-name="T43">35</text:span></text:p>
          </table:table-cell>
          <table:covered-table-cell/>
          <table:table-cell table:style-name="Таблица9.C44" office:value-type="string">
            <text:p text:style-name="P62" loext:marker-style-name="T43"><text:span text:style-name="T43">Удельный расход электрической энергии на снабжение органов государственной власти субъекта Российской Федерации и государственных учреждений субъекта Российской Федерации (в расчете на 1 кв. метр общей площади)</text:span></text:p>
          </table:table-cell>
          <table:table-cell table:style-name="Таблица9.D44" office:value-type="string">
            <text:p text:style-name="P61" loext:marker-style-name="T51"><text:span text:style-name="T43">кВтч/ м</text:span><text:span text:style-name="T51">2</text:span></text:p>
            <text:p text:style-name="P61" loext:marker-style-name="T43"><text:span text:style-name="T43">в год</text:span></text:p>
          </table:table-cell>
          <table:table-cell table:style-name="Таблица9.E44" office:value-type="string">
            <text:p text:style-name="P61" loext:marker-style-name="T43"><text:span text:style-name="T43">23,22</text:span></text:p>
          </table:table-cell>
          <table:table-cell table:style-name="Таблица9.F44" office:value-type="string">
            <text:p text:style-name="P61" loext:marker-style-name="T43"><text:span text:style-name="T43">23,22</text:span></text:p>
          </table:table-cell>
          <table:table-cell table:style-name="Таблица9.G44" office:value-type="string">
            <text:p text:style-name="P61" loext:marker-style-name="T43"><text:span text:style-name="T43">23,22</text:span></text:p>
          </table:table-cell>
          <table:table-cell table:style-name="Таблица9.H44" office:value-type="string">
            <text:p text:style-name="P61" loext:marker-style-name="T43"><text:span text:style-name="T43">23,22</text:span></text:p>
          </table:table-cell>
          <table:table-cell table:style-name="Таблица9.I44" office:value-type="string">
            <text:p text:style-name="P61" loext:marker-style-name="T43"><text:span text:style-name="T43">23,22</text:span></text:p>
          </table:table-cell>
          <table:table-cell table:style-name="Таблица9.J44" office:value-type="string">
            <text:p text:style-name="P61" loext:marker-style-name="T43"><text:span text:style-name="T43">23,22</text:span></text:p>
          </table:table-cell>
          <table:table-cell table:style-name="Таблица9.K44" office:value-type="string">
            <text:p text:style-name="P61" loext:marker-style-name="T43"><text:span text:style-name="T43">23,22</text:span></text:p>
          </table:table-cell>
        </table:table-row>
        <table:table-row table:style-name="Таблица9.45">
          <table:table-cell table:style-name="Таблица9.A45" table:number-columns-spanned="11" office:value-type="string">
            <text:p text:style-name="P64" loext:marker-style-name="T52"><text:span text:style-name="T48">Эффективность от о</text:span><text:span text:style-name="T50">существления технических мероприятий по оснащению общедомовыми и поквартирными приборами учёта многоквартирных домо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46">
          <table:table-cell table:style-name="Таблица9.A46" table:number-columns-spanned="2" office:value-type="string">
            <text:p text:style-name="P61" loext:marker-style-name="T43"><text:span text:style-name="T43">36</text:span></text:p>
          </table:table-cell>
          <table:covered-table-cell/>
          <table:table-cell table:style-name="Таблица9.C46" office:value-type="string">
            <text:p text:style-name="P62" loext:marker-style-name="T53"><text:span text:style-name="T54">Удельный расход тепловой энергии в многоквартирных домах</text:span><text:span text:style-name="T48"> (</text:span><text:span text:style-name="T43">в расчете на </text:span><text:soft-page-break/><text:span text:style-name="T43">1 кв. метр общей площади)</text:span></text:p>
          </table:table-cell>
          <table:table-cell table:style-name="Таблица9.D46" office:value-type="string">
            <text:p text:style-name="P61" loext:marker-style-name="T48"><text:span text:style-name="T48">Гкал/</text:span><text:soft-page-break/><text:span text:style-name="T48">м2 в год</text:span></text:p>
          </table:table-cell>
          <table:table-cell table:style-name="Таблица9.E46" office:value-type="string">
            <text:p text:style-name="P61" loext:marker-style-name="T43"><text:span text:style-name="T43">0,24</text:span></text:p>
          </table:table-cell>
          <table:table-cell table:style-name="Таблица9.F46" office:value-type="string">
            <text:p text:style-name="P61" loext:marker-style-name="T43"><text:span text:style-name="T43">0,24</text:span></text:p>
          </table:table-cell>
          <table:table-cell table:style-name="Таблица9.G46" office:value-type="string">
            <text:p text:style-name="P61" loext:marker-style-name="T43"><text:span text:style-name="T43">0,23</text:span></text:p>
          </table:table-cell>
          <table:table-cell table:style-name="Таблица9.H46" office:value-type="string">
            <text:p text:style-name="P61" loext:marker-style-name="T43"><text:span text:style-name="T43">0,22</text:span></text:p>
          </table:table-cell>
          <table:table-cell table:style-name="Таблица9.I46" office:value-type="string">
            <text:p text:style-name="P61" loext:marker-style-name="T43"><text:span text:style-name="T43">0,22</text:span></text:p>
          </table:table-cell>
          <table:table-cell table:style-name="Таблица9.J46" office:value-type="string">
            <text:p text:style-name="P61" loext:marker-style-name="T43"><text:span text:style-name="T43">0,21</text:span></text:p>
          </table:table-cell>
          <table:table-cell table:style-name="Таблица9.K46" office:value-type="string">
            <text:p text:style-name="P61" loext:marker-style-name="T43"><text:span text:style-name="T43">0,2</text:span></text:p>
          </table:table-cell>
        </table:table-row>
        <table:table-row table:style-name="Таблица9.47">
          <table:table-cell table:style-name="Таблица9.A47" table:number-columns-spanned="2" office:value-type="string">
            <text:p text:style-name="P61" loext:marker-style-name="T43"><text:span text:style-name="T43">37</text:span></text:p>
          </table:table-cell>
          <table:covered-table-cell/>
          <table:table-cell table:style-name="Таблица9.C47" office:value-type="string">
            <text:p text:style-name="P62" loext:marker-style-name="T48"><text:span text:style-name="T54">Удельный расход холодной воды в многоквартирных домах</text:span><text:span text:style-name="T48"> (</text:span><text:span text:style-name="T43">в расчете на 1 </text:span><text:span text:style-name="T54">на 1 проживающего в МКД)</text:span></text:p>
          </table:table-cell>
          <table:table-cell table:style-name="Таблица9.D47" office:value-type="string">
            <text:p text:style-name="P61" loext:marker-style-name="T48"><text:span text:style-name="T48">Куб.м./чел.</text:span></text:p>
          </table:table-cell>
          <table:table-cell table:style-name="Таблица9.E47" office:value-type="string">
            <text:p text:style-name="P61" loext:marker-style-name="T43"><text:span text:style-name="T43">28,47</text:span></text:p>
          </table:table-cell>
          <table:table-cell table:style-name="Таблица9.F47" office:value-type="string">
            <text:p text:style-name="P61" loext:marker-style-name="T43"><text:span text:style-name="T43">27,61</text:span></text:p>
          </table:table-cell>
          <table:table-cell table:style-name="Таблица9.G47" office:value-type="string">
            <text:p text:style-name="P61" loext:marker-style-name="T43"><text:span text:style-name="T43">26,78</text:span></text:p>
          </table:table-cell>
          <table:table-cell table:style-name="Таблица9.H47" office:value-type="string">
            <text:p text:style-name="P61" loext:marker-style-name="T54"><text:span text:style-name="T43">25,98</text:span></text:p>
          </table:table-cell>
          <table:table-cell table:style-name="Таблица9.I47" office:value-type="string">
            <text:p text:style-name="P61" loext:marker-style-name="T54"><text:span text:style-name="T43">25,20</text:span></text:p>
          </table:table-cell>
          <table:table-cell table:style-name="Таблица9.J47" office:value-type="string">
            <text:p text:style-name="P61" loext:marker-style-name="T43"><text:span text:style-name="T43">24,44</text:span></text:p>
          </table:table-cell>
          <table:table-cell table:style-name="Таблица9.K47" office:value-type="string">
            <text:p text:style-name="P61" loext:marker-style-name="T43"><text:span text:style-name="T43">23,71</text:span></text:p>
          </table:table-cell>
        </table:table-row>
        <table:table-row table:style-name="Таблица9.48">
          <table:table-cell table:style-name="Таблица9.A48" table:number-columns-spanned="2" office:value-type="string">
            <text:p text:style-name="P61" loext:marker-style-name="T43"><text:span text:style-name="T43">38</text:span></text:p>
          </table:table-cell>
          <table:covered-table-cell/>
          <table:table-cell table:style-name="Таблица9.C48" office:value-type="string">
            <text:p text:style-name="P62" loext:marker-style-name="T48"><text:span text:style-name="T54">Удельный расход горячей воды в многоквартирных домах</text:span><text:span text:style-name="T48"> (</text:span><text:span text:style-name="T43">в расчете на 1 </text:span><text:span text:style-name="T54">проживающего в МКД)</text:span></text:p>
          </table:table-cell>
          <table:table-cell table:style-name="Таблица9.D48" office:value-type="string">
            <text:p text:style-name="P61" loext:marker-style-name="T48"><text:span text:style-name="T48">Куб.м./чел.</text:span></text:p>
          </table:table-cell>
          <table:table-cell table:style-name="Таблица9.E48" office:value-type="string">
            <text:p text:style-name="P61" loext:marker-style-name="T43"><text:span text:style-name="T43">15,69</text:span></text:p>
          </table:table-cell>
          <table:table-cell table:style-name="Таблица9.F48" office:value-type="string">
            <text:p text:style-name="P61" loext:marker-style-name="T43"><text:span text:style-name="T43">15,69</text:span></text:p>
          </table:table-cell>
          <table:table-cell table:style-name="Таблица9.G48" office:value-type="string">
            <text:p text:style-name="P61" loext:marker-style-name="T43"><text:span text:style-name="T43">15,22</text:span></text:p>
          </table:table-cell>
          <table:table-cell table:style-name="Таблица9.H48" office:value-type="string">
            <text:p text:style-name="P61" loext:marker-style-name="T54"><text:span text:style-name="T43">14,76</text:span></text:p>
          </table:table-cell>
          <table:table-cell table:style-name="Таблица9.I48" office:value-type="string">
            <text:p text:style-name="P61" loext:marker-style-name="T54"><text:span text:style-name="T43">14,32</text:span></text:p>
          </table:table-cell>
          <table:table-cell table:style-name="Таблица9.J48" office:value-type="string">
            <text:p text:style-name="P61" loext:marker-style-name="T43"><text:span text:style-name="T43">13,89</text:span></text:p>
          </table:table-cell>
          <table:table-cell table:style-name="Таблица9.K48" office:value-type="string">
            <text:p text:style-name="P61" loext:marker-style-name="T43"><text:span text:style-name="T43">13,47</text:span></text:p>
          </table:table-cell>
        </table:table-row>
        <table:table-row table:style-name="Таблица9.49">
          <table:table-cell table:style-name="Таблица9.A49" table:number-columns-spanned="11" office:value-type="string">
            <text:p text:style-name="P61" loext:marker-style-name="T48"><text:span text:style-name="T48">Целевые показатели</text:span><text:span text:style-name="T50"> </text:span><text:span text:style-name="T45">в области дорожной деятельност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10">
          <table:table-cell table:style-name="Таблица9.A1" table:number-columns-spanned="2" office:value-type="string">
            <text:p text:style-name="P61" loext:marker-style-name="T43"><text:span text:style-name="T43">39</text:span></text:p>
          </table:table-cell>
          <table:covered-table-cell/>
          <table:table-cell table:style-name="Таблица9.A1" office:value-type="string">
            <text:p text:style-name="P62" loext:marker-style-name="T43"><text:span text:style-name="T43">Протяженность автомобильных дорог общего пользования местного значения, на которых будут восстановлены транспортно-эксплуатационные характеристики</text:span></text:p>
          </table:table-cell>
          <table:table-cell table:style-name="Таблица9.D50" office:value-type="string">
            <text:p text:style-name="P61" loext:marker-style-name="T48"><text:span text:style-name="T48">км</text:span></text:p>
          </table:table-cell>
          <table:table-cell table:style-name="Таблица9.E50" office:value-type="string">
            <text:p text:style-name="P61" loext:marker-style-name="T43"><text:span text:style-name="T43">2,4</text:span></text:p>
          </table:table-cell>
          <table:table-cell table:style-name="Таблица9.F50" office:value-type="string">
            <text:p text:style-name="P61" loext:marker-style-name="T43"><text:span text:style-name="T43">6,353</text:span></text:p>
          </table:table-cell>
          <table:table-cell table:style-name="Таблица9.G50" office:value-type="string">
            <text:p text:style-name="P61" loext:marker-style-name="T43"><text:span text:style-name="T43">3,437</text:span></text:p>
          </table:table-cell>
          <table:table-cell table:style-name="Таблица9.H50" office:value-type="string">
            <text:p text:style-name="P61" loext:marker-style-name="T43"><text:span text:style-name="T43">0,596</text:span></text:p>
          </table:table-cell>
          <table:table-cell table:style-name="Таблица9.I50" office:value-type="string">
            <text:p text:style-name="P61" loext:marker-style-name="T43"><text:span text:style-name="T43">0,78</text:span></text:p>
          </table:table-cell>
          <table:table-cell table:style-name="Таблица9.J50" office:value-type="string">
            <text:p text:style-name="P61" loext:marker-style-name="T43"><text:span text:style-name="T43">0,95</text:span></text:p>
          </table:table-cell>
          <table:table-cell table:style-name="Таблица9.K50" office:value-type="string">
            <text:p text:style-name="P61" loext:marker-style-name="T43"><text:span text:style-name="T43">0,65</text:span></text:p>
          </table:table-cell>
        </table:table-row>
        <table:table-row table:style-name="Таблица9.51">
          <table:table-cell table:style-name="Таблица9.A1" table:number-columns-spanned="2" office:value-type="string">
            <text:p text:style-name="P61" loext:marker-style-name="T43"><text:span text:style-name="T43">40</text:span></text:p>
          </table:table-cell>
          <table:covered-table-cell/>
          <table:table-cell table:style-name="Таблица9.A1" office:value-type="string">
            <text:p text:style-name="P62" loext:marker-style-name="T43"><text:span text:style-name="T43">Количество участков улично-дорожной сети, на которых выполнены мероприятия по повышению уровня безопасности дорожного движения</text:span></text:p>
          </table:table-cell>
          <table:table-cell table:style-name="Таблица9.D51" office:value-type="string">
            <text:p text:style-name="P61" loext:marker-style-name="T48"><text:span text:style-name="T48">шт.</text:span></text:p>
          </table:table-cell>
          <table:table-cell table:style-name="Таблица9.E51" office:value-type="string">
            <text:p text:style-name="P61" loext:marker-style-name="T43"><text:span text:style-name="T43">4</text:span></text:p>
          </table:table-cell>
          <table:table-cell table:style-name="Таблица9.F51" office:value-type="string">
            <text:p text:style-name="P61" loext:marker-style-name="T43"><text:span text:style-name="T43">28</text:span></text:p>
          </table:table-cell>
          <table:table-cell table:style-name="Таблица9.G51" office:value-type="string">
            <text:p text:style-name="P61" loext:marker-style-name="T43"><text:span text:style-name="T43">7</text:span></text:p>
          </table:table-cell>
          <table:table-cell table:style-name="Таблица9.H51" office:value-type="string">
            <text:p text:style-name="P61" loext:marker-style-name="T43"><text:span text:style-name="T43">7</text:span></text:p>
          </table:table-cell>
          <table:table-cell table:style-name="Таблица9.I51" office:value-type="string">
            <text:p text:style-name="P61" loext:marker-style-name="T43"><text:span text:style-name="T43">3</text:span></text:p>
          </table:table-cell>
          <table:table-cell table:style-name="Таблица9.J51" office:value-type="string">
            <text:p text:style-name="P61" loext:marker-style-name="T43"><text:span text:style-name="T43">3</text:span></text:p>
          </table:table-cell>
          <table:table-cell table:style-name="Таблица9.K51" office:value-type="string">
            <text:p text:style-name="P61" loext:marker-style-name="T43"><text:span text:style-name="T43">3</text:span></text:p>
          </table:table-cell>
        </table:table-row>
        <table:table-row table:style-name="Таблица9.52">
          <table:table-cell table:style-name="Таблица9.A1" table:number-columns-spanned="2" office:value-type="string">
            <text:p text:style-name="P61" loext:marker-style-name="T43"><text:span text:style-name="T43">41</text:span></text:p>
          </table:table-cell>
          <table:covered-table-cell/>
          <table:table-cell table:style-name="Таблица9.A1" office:value-type="string">
            <text:p text:style-name="P62" loext:marker-style-name="T43"><text:span text:style-name="T43">Прирост протяженности автомобильных дорог местного значения с твердым покрытием, а также до сельских населенных пунктов, не имеющих круглогодичной связи с сетью автомобильных дорог общего пользования</text:span></text:p>
          </table:table-cell>
          <table:table-cell table:style-name="Таблица9.D52" office:value-type="string">
            <text:p text:style-name="P61" loext:marker-style-name="T48"><text:span text:style-name="T48">км</text:span></text:p>
          </table:table-cell>
          <table:table-cell table:style-name="Таблица9.E52" office:value-type="string">
            <text:p text:style-name="P61" loext:marker-style-name="T43"><text:span text:style-name="T43">28</text:span></text:p>
          </table:table-cell>
          <table:table-cell table:style-name="Таблица9.F52" office:value-type="string">
            <text:p text:style-name="P61" loext:marker-style-name="T43"><text:span text:style-name="T43">28</text:span></text:p>
          </table:table-cell>
          <table:table-cell table:style-name="Таблица9.G52" office:value-type="string">
            <text:p text:style-name="P61" loext:marker-style-name="T43"><text:span text:style-name="T43">28</text:span></text:p>
          </table:table-cell>
          <table:table-cell table:style-name="Таблица9.H52" office:value-type="string">
            <text:p text:style-name="P61" loext:marker-style-name="T43"><text:span text:style-name="T43">28</text:span></text:p>
          </table:table-cell>
          <table:table-cell table:style-name="Таблица9.I52" office:value-type="string">
            <text:p text:style-name="P61" loext:marker-style-name="T43"><text:span text:style-name="T43">28</text:span></text:p>
          </table:table-cell>
          <table:table-cell table:style-name="Таблица9.J52" office:value-type="string">
            <text:p text:style-name="P61" loext:marker-style-name="T43"><text:span text:style-name="T43">28</text:span></text:p>
          </table:table-cell>
          <table:table-cell table:style-name="Таблица9.K52" office:value-type="string">
            <text:p text:style-name="P61" loext:marker-style-name="T43"><text:span text:style-name="T43">28</text:span></text:p>
          </table:table-cell>
        </table:table-row>
      </table:table>
      <text:p text:style-name="P59" loext:marker-style-name="T3"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PT Astra Serif" fo:font-size="12pt" fo:language="ru" fo:country="RU" style:letter-kerning="true" style:font-name-asian="Tahoma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PT Astra Serif" fo:font-size="12pt" fo:language="ru" fo:country="RU" style:letter-kerning="true" style:font-name-asian="Tahoma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PT Astra Serif" fo:font-family="'PT Astra Serif'" style:font-family-generic="roman" fo:font-size="14pt" style:font-name-asian="Tahoma" style:font-family-asian="Tahoma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PT Astra Serif" fo:font-family="'PT Astra Serif'" style:font-family-generic="roman"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PT Astra Serif" fo:font-family="'PT Astra Serif'" style:font-family-generic="roman"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PT Astra Serif" fo:font-family="'PT Astra Serif'" style:font-family-generic="roman"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Times New Roman" fo:font-family="'Times New Roman'" style:font-family-generic="roman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padding="0cm" fo:border="none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81cm" fo:margin-left="0cm" fo:margin-right="0cm" fo:margin-bottom="0.88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header>
        <text:p text:style-name="Header"><draw:frame draw:style-name="Mfr1" draw:name="Врезка3" text:anchor-type="paragraph" svg:y="0.002cm" draw:z-index="23"><draw:text-box fo:min-height="0.041cm" fo:min-width="0.041cm"><text:p text:style-name="MP1"><text:span text:style-name="Page_20_Number"><text:page-number text:select-page="current">34</text:page-number></text:span></text:p></draw:text-box></draw:frame></text:p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5-12-09T10:30:45.224568094</dc:date>
    <meta:editing-duration>PT13M59S</meta:editing-duration>
    <meta:editing-cycles>6</meta:editing-cycles>
    <meta:document-statistic meta:table-count="9" meta:image-count="1" meta:object-count="0" meta:page-count="34" meta:paragraph-count="2871" meta:word-count="7375" meta:character-count="44124" meta:non-whitespace-character-count="39231"/>
  </office:meta>
</office:document-meta>
</file>