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" style:parent-style-name="Textbody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" style:parent-style-name="Textbody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5" style:parent-style-name="Textbody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" style:parent-style-name="Textbody" style:family="paragraph">
      <style:paragraph-properties fo:text-align="center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" style:parent-style-name="Textbody" style:family="paragraph">
      <style:paragraph-properties fo:text-align="center" fo:margin-bottom="0in" fo:line-height="100%"/>
    </style:style>
    <style:style style:name="T8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9" style:parent-style-name="Textbody" style:family="paragraph">
      <style:paragraph-properties fo:text-align="center" fo:margin-bottom="0in" fo:line-height="100%"/>
    </style:style>
    <style:style style:name="P10" style:parent-style-name="Textbody" style:family="paragraph">
      <style:paragraph-properties fo:text-align="center" fo:margin-bottom="0in" fo:line-height="100%"/>
    </style:style>
    <style:style style:name="T1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4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7" style:parent-style-name="Textbody" style:family="paragraph">
      <style:paragraph-properties fo:text-align="center" fo:line-height="100%"/>
    </style:style>
    <style:style style:name="T1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9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0" style:parent-style-name="Textbody" style:family="paragraph">
      <style:paragraph-properties fo:line-height="100%"/>
      <style:text-properties style:font-name="Times New Roman" style:font-name-complex="Times New Roman" fo:font-size="14pt" style:font-size-asian="14pt" style:font-size-complex="14pt"/>
    </style:style>
    <style:style style:name="P21" style:parent-style-name="Textbody" style:family="paragraph">
      <style:paragraph-properties fo:text-align="center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2" style:parent-style-name="Textbody" style:family="paragraph">
      <style:paragraph-properties fo:text-align="center" fo:line-height="100%"/>
      <style:text-properties style:font-name="Times New Roman" style:font-name-complex="Times New Roman" fo:font-size="14pt" style:font-size-asian="14pt" style:font-size-complex="14pt"/>
    </style:style>
    <style:style style:name="P23" style:parent-style-name="Textbody" style:family="paragraph">
      <style:paragraph-properties fo:text-align="justify" fo:margin-bottom="0in" fo:line-height="100%"/>
    </style:style>
    <style:style style:name="T2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5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2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2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29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0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1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2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3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4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5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6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7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8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39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0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1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2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3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4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5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6" style:parent-style-name="Textbody" style:family="paragraph">
      <style:paragraph-properties fo:text-align="justify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7" style:parent-style-name="Textbody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8" style:parent-style-name="Textbody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49" style:parent-style-name="Textbody" style:family="paragraph">
      <style:paragraph-properties fo:margin-bottom="0in" fo:line-height="100%"/>
    </style:style>
    <style:style style:name="T5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draw:frame draw:style-name="a0" draw:name="Изображение1" text:anchor-type="as-char" svg:x="0in" svg:y="0in" svg:width="0.75in" svg:height="0.92716in" style:rel-width="scale" style:rel-height="scale"><draw:image xlink:href="media/image1.png" xlink:type="simple" xlink:show="embed" xlink:actuate="onLoad"/><svg:title/><svg:desc/></draw:frame></text:p>
      <text:p text:style-name="P2">Российская Федерация</text:p>
      <text:p text:style-name="P3">КЕМЕРОВСКАЯ ОБЛАСТЬ-КУЗБАСС</text:p>
      <text:p text:style-name="P4">Топкинский муниципальный округ</text:p>
      <text:p text:style-name="P5">АДМИНИСТРАЦИЯ</text:p>
      <text:p text:style-name="P6">ТОПКИНСКОГО МУНИЦИПАЛЬНОГО ОКРУГА</text:p>
      <text:p text:style-name="P7"><text:span text:style-name="T8">ПОСТАНОВЛЕНИЕ</text:span></text:p>
      <text:p text:style-name="P9"/>
      <text:p text:style-name="P10"><text:span text:style-name="T11"> </text:span><text:span text:style-name="T12">от<text:s/></text:span><text:span text:style-name="T13"><text:s text:c="3"/></text:span><text:span text:style-name="T14"><text:s/>2026 года</text:span><text:span text:style-name="T15"><text:s/></text:span><text:span text:style-name="T16">№<text:s/></text:span></text:p>
      <text:p text:style-name="P17"><text:span text:style-name="T18"> </text:span><text:span text:style-name="T19">г. Топки</text:span></text:p>
      <text:p text:style-name="P20"> </text:p>
      <text:p text:style-name="P21">О внесении изменений в постановление администрации Топкинского муниципального округа<text:s/><text:bookmark-start text:name="__DdeLink__264_1947315104"/>от 25.12.2024 № 2507-п «Об утверждении Правил содержания мест погребения на территории Топкинского муниципального округа и Порядка деятельности общественных кладбищ на территории Топкинского муниципального округа»<text:bookmark-end text:name="__DdeLink__264_1947315104"/></text:p>
      <text:p text:style-name="P22"> </text:p>
      <text:p text:style-name="P23"><text:span text:style-name="T24"><text:tab/>В соответствии с Федеральным законом от 20.03.2025 № 33-ФЗ «Об общих принципах организации местного самоуправления в единой системе публичной власти», Федеральным законом<text:s/></text:span><text:a xlink:href="http://nla-service.minjust.ru:8080/rnla-links/ws/content/act/cf2e301d-5638-4586-b75c-5b5d87b09eeb.html" office:target-frame-name="_top" xlink:show="replace"><text:span text:style-name="T25">от 12.01.1996 № 8-ФЗ</text:span></text:a><text:span text:style-name="T26"><text:s/>«О погребении и похоронном деле», Законом Кемеровской области от 07.12.2018<text:s/></text:span><text:a xlink:href="http://nla-service.minjust.ru:8080/rnla-links/ws/content/act/168ae883-514b-4a44-8ef2-1818ebd4d8c1.html" office:target-frame-name="_top" xlink:show="replace"><text:span text:style-name="T27">№ 104-ОЗ</text:span></text:a><text:span text:style-name="T28"><text:s/>«О некоторых вопросах в сфере погребения и похоронного дела в Кемеровской области», Уставом муниципального образования Топкинский муниципальный округ Кемеровской области-Кузбасса, и с целью приведения нормативного правового акта в соответствие:</text:span></text:p>
      <text:p text:style-name="P29"><text:tab/>1. Внести в постановление администрации Топкинского муниципального округа от 25.12.2024 № 2507-п «Об утверждении Правил содержания мест погребения на территории Топкинского муниципального округа и Порядка деятельности общественных кладбищ на территории Топкинского муниципального округа» следующие изменения:</text:p>
      <text:p text:style-name="P30"><text:tab/>1.1. Пункт 4 постановления изложить в новой редакции:</text:p>
      <text:p text:style-name="P31"><text:tab/>«4. Контроль за исполнением постановления возложить на заместителя главы Топкинского муниципального округа по ЖКХ и благоустройству – начальника управления О.В. Антонову.».</text:p>
      <text:p text:style-name="P32"><text:tab/>1.2. Пункт 2.1. раздела 2<text:s/><text:bookmark-start text:name="__DdeLink__158_1457244725"/>Порядка деятельности общественных кладбищ на территории Топкинского муниципального округа изложить в новой редакции:<text:bookmark-end text:name="__DdeLink__158_1457244725"/></text:p>
      <text:p text:style-name="P33"><text:tab/>«2.1. Кладбища, расположенные на территории Топкинского муниципального округа, имеющие участки земли, осуществляются для захоронения без ограничений.».</text:p>
      <text:soft-page-break/>
      <text:p text:style-name="P34"><text:tab/>1.3. Пункт 2.3. раздела 2 Порядка деятельности общественных кладбищ на территории Топкинского муниципального округа изложить в новой редакции:</text:p>
      <text:p text:style-name="P35"><text:tab/>«2.3. Места захоронения подразделяются на следующие виды: одиночные, родственные, семейные (родовые), почетные, воинские.</text:p>
      <text:p text:style-name="P36"><text:tab/>Места захоронения, предоставленные в соответствии с законодательством Российской Федерации и настоящим Порядком, не могут быть принудительно изъяты, в том числе при наличии на указанных местах захоронения неблагоустроенных (брошенных) могил.</text:p>
      <text:p text:style-name="P37"><text:tab/>Одиночные захоронения - места захоронения, предоставляемые на территории общественного кладбища для погребения одного умершего человека.</text:p>
      <text:p text:style-name="P38"><text:tab/>Родственные захоронения - места захоронения, предоставляемые на территории общественного кладбища для погребения умершего таким образом, чтобы гарантировать погребение на этом же земельном участке умершего супруга или близкого родственника.</text:p>
      <text:p text:style-name="P39"><text:tab/>Под будущие захоронения места родственных захоронений не предоставляются.</text:p>
      <text:p text:style-name="P40"><text:tab/>Места для семейных (родовых) захоронений предоставляются как под настоящие, так и под будущие захоронения. Порядок предоставления мест для семейных (родовых) захоронений утверждается постановлением администрации Топкинского муниципального округа.</text:p>
      <text:p text:style-name="P41"><text:tab/>Воинские захоронения предназначены для погребения умерших военнослужащих, граждан, призванных на военные сборы, сотрудников органов внутренних дел, МЧС, ФСИН, участников войны, лиц, уволенных с военной службы, и других лиц.</text:p>
      <text:p text:style-name="P42"><text:tab/>При предоставлении места захоронения должно учитываться волеизъявление умершего, а также наличие на кладбище свободного участка земли или могилы ранее умершего близкого родственника.</text:p>
      <text:p text:style-name="P43"><text:tab/>Погребение умерших (погибших), личность которых не установлена, а также по факту смерти (гибели) которых возбуждено уголовное дело, производится в порядке, установленном действующим законодательством.».</text:p>
      <text:p text:style-name="P44"><text:tab/>2. Разместить постановление на официальном сайте администрации Топкинского муниципального округа в информационно - телекоммуникационной сети «Интернет».</text:p>
      <text:p text:style-name="P45"><text:tab/>3. Контроль за исполнением постановления возложить на заместителя главы Топкинского муниципального округа по ЖКХ и благоустройству – начальника управления О.В. Антонову.</text:p>
      <text:p text:style-name="P46"><text:tab/>4. Постановление вступает в силу после официального обнародования.</text:p>
      <text:p text:style-name="P47"/>
      <text:p text:style-name="P48">Глава<text:s/>Топкинского</text:p>
      <text:p text:style-name="P49"><text:span text:style-name="T50">муниципального округа <text:s text:c="68"/></text:span><text:span text:style-name="T51">С.В. Фроло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PT Astra Serif" style:font-name-asian="Tahoma" style:font-name-complex="Noto Sans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asian="PT Astra Serif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asian="PT Astra Serif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PT Astra Serif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Антонова О.В</meta:initial-creator>
    <dc:creator>Тимофеева Н. С.</dc:creator>
    <meta:creation-date>2026-06-18T06:20:00Z</meta:creation-date>
    <dc:date>2026-07-17T07:31:00Z</dc:date>
    <meta:template xlink:href="Normal" xlink:type="simple"/>
    <meta:editing-cycles>5</meta:editing-cycles>
    <meta:editing-duration>PT5160S</meta:editing-duration>
    <meta:document-statistic meta:page-count="2" meta:paragraph-count="8" meta:word-count="659" meta:character-count="4412" meta:row-count="31" meta:non-whitespace-character-count="3761"/>
  </office:meta>
</office:document-meta>
</file>